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芫荽" svg:font-family="芫荽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9pt" style:font-size-asian="9pt"/>
    </style:style>
    <style:style style:name="P3" style:parent-style-name="Textbody" style:family="paragraph">
      <style:text-properties fo:font-size="10pt" style:font-size-asian="10pt"/>
    </style:style>
    <style:style style:name="T4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T5" style:parent-style-name="預設段落字型" style:family="text">
      <style:text-properties style:font-name="芫荽" style:font-name-asian="芫荽" fo:font-weight="bold" style:font-weight-asian="bold" fo:color="#000000" fo:font-size="20pt" style:font-size-asian="20pt" style:font-size-complex="20pt"/>
    </style:style>
    <style:style style:name="T6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P8" style:parent-style-name="Textbody" style:family="paragraph">
      <style:paragraph-properties fo:text-align="center"/>
    </style:style>
    <style:style style:name="T9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T10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11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P12" style:parent-style-name="Textbody" style:family="paragraph">
      <style:paragraph-properties fo:text-align="center"/>
    </style:style>
    <style:style style:name="T13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4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15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16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7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8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9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0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1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2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3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4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5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6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27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ableColumn29" style:family="table-column">
      <style:table-column-properties style:column-width="0.4687in" style:use-optimal-column-width="false"/>
    </style:style>
    <style:style style:name="TableColumn30" style:family="table-column">
      <style:table-column-properties style:column-width="0.0784in" style:use-optimal-column-width="false"/>
    </style:style>
    <style:style style:name="TableColumn31" style:family="table-column">
      <style:table-column-properties style:column-width="1.0673in" style:use-optimal-column-width="false"/>
    </style:style>
    <style:style style:name="TableColumn32" style:family="table-column">
      <style:table-column-properties style:column-width="1.927in" style:use-optimal-column-width="false"/>
    </style:style>
    <style:style style:name="TableColumn33" style:family="table-column">
      <style:table-column-properties style:column-width="0.5902in" style:use-optimal-column-width="false"/>
    </style:style>
    <style:style style:name="TableColumn34" style:family="table-column">
      <style:table-column-properties style:column-width="3.15in" style:use-optimal-column-width="false"/>
    </style:style>
    <style:style style:name="Table28" style:family="table">
      <style:table-properties style:width="7.2819in" fo:margin-left="-0.1479in" table:align="lef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style:snap-to-layout-grid="false" style:line-height-at-least="0.1944in"/>
    </style:style>
    <style:style style:name="T4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41" style:family="table-row">
      <style:table-row-properties style:min-row-height="0.0555in" style:use-optimal-row-height="false"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style:snap-to-layout-grid="false" fo:text-align="center" style:line-height-at-least="0.1944in"/>
    </style:style>
    <style:style style:name="T44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style:snap-to-layout-grid="false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47" style:family="table-row">
      <style:table-row-properties style:min-row-height="0.0562in" style:use-optimal-row-height="false"/>
    </style:style>
    <style:style style:name="TableCell48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style:snap-to-layout-grid="false" fo:text-align="center" style:line-height-at-least="0.1944in"/>
    </style:style>
    <style:style style:name="T50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Row51" style:family="table-row">
      <style:table-row-properties style:min-row-height="0.052in" style:use-optimal-row-height="false"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text-align="center" fo:margin-right="0.0784in"/>
      <style:text-properties style:font-name="芫荽" style:font-name-asian="芫荽" fo:font-weight="bold" style:font-weight-asian="bold" fo:color="#000000" fo:font-size="8pt" style:font-size-asian="8pt" style:font-size-complex="8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Textbody" style:family="paragraph">
      <style:paragraph-properties fo:text-align="center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57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8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59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0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1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62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3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5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6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7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68" style:family="table-row">
      <style:table-row-properties style:min-row-height="0.2812in" style:use-optimal-row-height="false"/>
    </style:style>
    <style:style style:name="P69" style:parent-style-name="內文" style:family="paragraph">
      <style:paragraph-properties fo:widows="2" fo:orphans="2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" style:parent-style-name="Textbody" style:family="paragraph">
      <style:paragraph-properties style:snap-to-layout-grid="false" fo:text-align="justify" style:line-height-at-least="0.1944in"/>
    </style:style>
    <style:style style:name="T74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75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7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77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78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79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80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81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82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83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8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85" style:family="table-row">
      <style:table-row-properties style:min-row-height="0.2812in" style:use-optimal-row-height="false"/>
    </style:style>
    <style:style style:name="P86" style:parent-style-name="內文" style:family="paragraph">
      <style:paragraph-properties fo:widows="2" fo:orphans="2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style:snap-to-layout-grid="false" fo:text-align="justify" style:line-height-at-least="0.1944in"/>
    </style:style>
    <style:style style:name="T91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92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3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5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9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7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8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9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0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01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102" style:family="table-row">
      <style:table-row-properties style:min-row-height="0.3055in" style:use-optimal-row-height="false"/>
    </style:style>
    <style:style style:name="TableCell10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05" style:parent-style-name="Textbody" style:family="paragraph">
      <style:paragraph-properties style:snap-to-layout-grid="false" fo:text-align="center" style:line-height-at-least="0.1944in"/>
    </style:style>
    <style:style style:name="T106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107" style:parent-style-name="Textbody" style:family="paragraph">
      <style:paragraph-properties style:snap-to-layout-grid="false" fo:text-align="center" style:line-height-at-least="0.1944in"/>
    </style:style>
    <style:style style:name="T108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Cell1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" style:parent-style-name="Textbody" style:family="paragraph">
      <style:paragraph-properties style:snap-to-layout-grid="false" style:line-height-at-least="0.1944in"/>
    </style:style>
    <style:style style:name="T111" style:parent-style-name="預設段落字型" style:family="text"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112" style:parent-style-name="Textbody" style:family="paragraph">
      <style:paragraph-properties style:snap-to-layout-grid="false" style:line-height-at-least="0.1944in"/>
    </style:style>
    <style:style style:name="T113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14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15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16" style:parent-style-name="Textbody" style:family="paragraph">
      <style:paragraph-properties style:snap-to-layout-grid="false" style:line-height-at-least="0.1944in"/>
    </style:style>
    <style:style style:name="T117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18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19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20" style:parent-style-name="Textbody" style:family="paragraph">
      <style:paragraph-properties style:snap-to-layout-grid="false" style:line-height-at-least="0.1944in"/>
    </style:style>
    <style:style style:name="T121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22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23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24" style:parent-style-name="Textbody" style:family="paragraph">
      <style:paragraph-properties style:snap-to-layout-grid="false" style:line-height-at-least="0.1944in"/>
    </style:style>
    <style:style style:name="T125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26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127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128" style:family="table-row">
      <style:table-row-properties style:min-row-height="0.3805in" style:use-optimal-row-height="false"/>
    </style:style>
    <style:style style:name="P129" style:parent-style-name="內文" style:family="paragraph">
      <style:paragraph-properties fo:widows="2" fo:orphans="2"/>
    </style:style>
    <style:style style:name="TableCell1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132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33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34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35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136" style:family="table-row">
      <style:table-row-properties style:min-row-height="0.7965in" style:use-optimal-row-height="false"/>
    </style:style>
    <style:style style:name="TableCell1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0" style:parent-style-name="Textbody" style:family="paragraph">
      <style:paragraph-properties style:snap-to-layout-grid="false" style:line-height-at-least="0.1944in"/>
    </style:style>
    <style:style style:name="T141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14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6" style:parent-style-name="Textbody" style:family="paragraph">
      <style:paragraph-properties style:snap-to-layout-grid="false" fo:text-align="justify" style:line-height-at-least="0.1944in"/>
    </style:style>
    <style:style style:name="T14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4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4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54" style:parent-style-name="Textbody" style:family="paragraph">
      <style:paragraph-properties style:snap-to-layout-grid="false" fo:text-align="justify" style:line-height-at-least="0.1944in"/>
    </style:style>
    <style:style style:name="T15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5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63" style:parent-style-name="Textbody" style:family="paragraph">
      <style:paragraph-properties style:snap-to-layout-grid="false" fo:text-align="justify" style:line-height-at-least="0.1944in"/>
    </style:style>
    <style:style style:name="T16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6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71" style:parent-style-name="Textbody" style:family="paragraph">
      <style:paragraph-properties style:snap-to-layout-grid="false" fo:text-align="justify" style:line-height-at-least="0.1944in"/>
    </style:style>
    <style:style style:name="T17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7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79" style:parent-style-name="Textbody" style:family="paragraph">
      <style:paragraph-properties style:snap-to-layout-grid="false" fo:text-align="justify" style:line-height-at-least="0.1944in"/>
    </style:style>
    <style:style style:name="T18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8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8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8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8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8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8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87" style:family="table-row">
      <style:table-row-properties style:min-row-height="0.8826in" style:use-optimal-row-height="false"/>
    </style:style>
    <style:style style:name="TableCell1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1" style:parent-style-name="Textbody" style:family="paragraph">
      <style:paragraph-properties style:snap-to-layout-grid="false" fo:text-align="justify" style:line-height-at-least="0.1944in"/>
    </style:style>
    <style:style style:name="T192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193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T194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195" style:parent-style-name="Textbody" style:family="paragraph">
      <style:paragraph-properties style:snap-to-layout-grid="false" fo:text-align="justify" style:line-height-at-least="0.1944in"/>
    </style:style>
    <style:style style:name="T19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9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9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9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206" style:parent-style-name="Textbody" style:family="paragraph">
      <style:paragraph-properties style:snap-to-layout-grid="false" fo:text-align="justify" style:line-height-at-least="0.1944in"/>
    </style:style>
    <style:style style:name="T20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0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216" style:parent-style-name="Textbody" style:family="paragraph">
      <style:paragraph-properties style:snap-to-layout-grid="false" fo:text-align="justify" style:line-height-at-least="0.1944in"/>
    </style:style>
    <style:style style:name="T21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1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2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229" style:family="table-row">
      <style:table-row-properties style:min-row-height="0.2958in" style:use-optimal-row-height="false"/>
    </style:style>
    <style:style style:name="TableCell23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2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234" style:family="table-row">
      <style:table-row-properties style:min-row-height="0.5861in" style:use-optimal-row-height="false"/>
    </style:style>
    <style:style style:name="TableCell2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2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23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40" style:parent-style-name="Textbody" style:family="paragraph">
      <style:paragraph-properties style:snap-to-layout-grid="false" fo:text-align="justify" style:line-height-at-least="0.1944in"/>
    </style:style>
    <style:style style:name="T24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4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249" style:family="table-row">
      <style:table-row-properties style:min-row-height="0.5861in" style:use-optimal-row-height="false"/>
    </style:style>
    <style:style style:name="TableCell25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2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2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5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5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5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58" style:parent-style-name="Textbody" style:family="paragraph">
      <style:paragraph-properties style:snap-to-layout-grid="false" fo:text-align="justify" style:line-height-at-least="0.1944in"/>
    </style:style>
    <style:style style:name="T25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26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26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6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263" style:family="table-row">
      <style:table-row-properties style:min-row-height="0.3861in" style:use-optimal-row-height="false"/>
    </style:style>
    <style:style style:name="TableCell2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2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7" style:parent-style-name="Textbody" style:family="paragraph">
      <style:paragraph-properties style:snap-to-layout-grid="false" fo:text-align="justify" style:line-height-at-least="0.1944in"/>
    </style:style>
    <style:style style:name="T268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26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7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7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7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7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27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275" style:family="table-row">
      <style:table-row-properties style:min-row-height="0.6847in" style:use-optimal-row-height="false"/>
    </style:style>
    <style:style style:name="TableCell2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27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9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280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281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282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283" style:family="table-row">
      <style:table-row-properties style:min-row-height="0.7729in" style:use-optimal-row-height="false"/>
    </style:style>
    <style:style style:name="TableCell28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8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28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7" style:parent-style-name="Textbody" style:family="paragraph">
      <style:paragraph-properties style:snap-to-layout-grid="false" fo:text-align="justify" style:line-height-at-least="0.1944in"/>
    </style:style>
    <style:style style:name="T288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89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90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91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292" style:parent-style-name="Textbody" style:family="paragraph">
      <style:paragraph-properties style:snap-to-layout-grid="false" fo:text-align="justify" style:line-height-at-least="0.1944in"/>
    </style:style>
    <style:style style:name="T293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94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295" style:parent-style-name="Textbody" style:family="paragraph">
      <style:paragraph-properties style:snap-to-layout-grid="false" fo:text-align="justify" style:line-height-at-least="0.1944in"/>
    </style:style>
    <style:style style:name="T296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97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98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299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300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301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302" style:parent-style-name="Textbody" style:family="paragraph">
      <style:paragraph-properties style:snap-to-layout-grid="false" fo:text-align="justify" style:line-height-at-least="0.1944in"/>
    </style:style>
    <style:style style:name="T303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304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305" style:family="table-row">
      <style:table-row-properties style:min-row-height="0.7729in" style:use-optimal-row-height="false"/>
    </style:style>
    <style:style style:name="TableCell306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0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30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TableRow310" style:family="table-row">
      <style:table-row-properties style:min-row-height="0.0458in" style:use-optimal-row-height="false"/>
    </style:style>
    <style:style style:name="TableCell31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Textbody" style:family="paragraph">
      <style:paragraph-properties style:snap-to-layout-grid="false" fo:text-align="center" style:line-height-at-least="0.1944in"/>
    </style:style>
    <style:style style:name="T315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316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317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318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319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320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2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Row325" style:family="table-row">
      <style:table-row-properties style:min-row-height="2.5618in" style:use-optimal-row-height="false"/>
    </style:style>
    <style:style style:name="TableCell32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2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2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3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3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3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3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3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3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3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3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4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4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4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4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4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4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4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5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5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5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5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5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5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5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5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359" style:family="table-row">
      <style:table-row-properties style:min-row-height="0.2902in" style:use-optimal-row-height="false"/>
    </style:style>
    <style:style style:name="TableCell36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6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6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6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6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6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7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7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7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7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7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7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7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7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38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39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9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9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9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9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9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9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39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39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402" style:family="table-row">
      <style:table-row-properties style:min-row-height="0.2854in" style:use-optimal-row-height="false"/>
    </style:style>
    <style:style style:name="TableCell40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0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0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0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1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1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1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1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1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1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1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1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4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2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3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3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3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3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3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3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3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3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438" style:family="table-row">
      <style:table-row-properties style:min-row-height="0.2895in" style:use-optimal-row-height="false"/>
    </style:style>
    <style:style style:name="TableCell4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4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4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4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4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4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4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4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5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5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5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5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5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5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5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6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7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4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7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7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7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7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7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7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7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7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8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8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8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8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484" style:family="table-row">
      <style:table-row-properties style:min-row-height="0.3062in" style:use-optimal-row-height="false"/>
    </style:style>
    <style:style style:name="TableCell48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48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48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48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8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9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9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9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9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9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49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49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49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49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50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51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1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51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1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1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1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1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1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51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1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2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2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2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52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24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2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2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2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2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2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30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31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32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3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534" style:parent-style-name="Textbody" style:family="paragraph">
      <style:paragraph-properties fo:text-align="center"/>
    </style:style>
    <style:style style:name="P535" style:parent-style-name="Textbody" style:family="paragraph">
      <style:paragraph-properties fo:text-align="center"/>
      <style:text-properties style:font-name="標楷體" style:font-name-asian="標楷體" fo:font-size="9pt" style:font-size-asian="9pt"/>
    </style:style>
    <style:style style:name="P536" style:parent-style-name="Textbody" style:family="paragraph">
      <style:text-properties fo:font-size="10pt" style:font-size-asian="10pt"/>
    </style:style>
    <style:style style:name="T537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T538" style:parent-style-name="預設段落字型" style:family="text">
      <style:text-properties style:font-name="芫荽" style:font-name-asian="芫荽" fo:font-weight="bold" style:font-weight-asian="bold" fo:color="#000000" fo:font-size="20pt" style:font-size-asian="20pt" style:font-size-complex="20pt"/>
    </style:style>
    <style:style style:name="T539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540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P541" style:parent-style-name="Textbody" style:family="paragraph">
      <style:paragraph-properties fo:text-align="center"/>
    </style:style>
    <style:style style:name="T542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T543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544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P545" style:parent-style-name="Textbody" style:family="paragraph">
      <style:paragraph-properties fo:text-align="center"/>
    </style:style>
    <style:style style:name="T546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547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548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549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ableColumn551" style:family="table-column">
      <style:table-column-properties style:column-width="0.4687in" style:use-optimal-column-width="false"/>
    </style:style>
    <style:style style:name="TableColumn552" style:family="table-column">
      <style:table-column-properties style:column-width="0.0784in" style:use-optimal-column-width="false"/>
    </style:style>
    <style:style style:name="TableColumn553" style:family="table-column">
      <style:table-column-properties style:column-width="1.0673in" style:use-optimal-column-width="false"/>
    </style:style>
    <style:style style:name="TableColumn554" style:family="table-column">
      <style:table-column-properties style:column-width="1.927in" style:use-optimal-column-width="false"/>
    </style:style>
    <style:style style:name="TableColumn555" style:family="table-column">
      <style:table-column-properties style:column-width="0.5902in" style:use-optimal-column-width="false"/>
    </style:style>
    <style:style style:name="TableColumn556" style:family="table-column">
      <style:table-column-properties style:column-width="3.15in" style:use-optimal-column-width="false"/>
    </style:style>
    <style:style style:name="Table550" style:family="table">
      <style:table-properties style:width="7.2819in" fo:margin-left="-0.1479in" table:align="left"/>
    </style:style>
    <style:style style:name="TableRow557" style:family="table-row">
      <style:table-row-properties style:use-optimal-row-height="false"/>
    </style:style>
    <style:style style:name="TableCell55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56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61" style:parent-style-name="Textbody" style:family="paragraph">
      <style:paragraph-properties style:snap-to-layout-grid="false" style:line-height-at-least="0.1944in"/>
    </style:style>
    <style:style style:name="T56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563" style:family="table-row">
      <style:table-row-properties style:min-row-height="0.0555in" style:use-optimal-row-height="false"/>
    </style:style>
    <style:style style:name="TableCell5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style:snap-to-layout-grid="false" fo:text-align="center" style:line-height-at-least="0.1944in"/>
    </style:style>
    <style:style style:name="T566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5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68" style:parent-style-name="Textbody" style:family="paragraph">
      <style:paragraph-properties style:snap-to-layout-grid="false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569" style:family="table-row">
      <style:table-row-properties style:min-row-height="0.0562in" style:use-optimal-row-height="false"/>
    </style:style>
    <style:style style:name="TableCell570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71" style:parent-style-name="Textbody" style:family="paragraph">
      <style:paragraph-properties style:snap-to-layout-grid="false" fo:text-align="center" style:line-height-at-least="0.1944in"/>
    </style:style>
    <style:style style:name="T572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Row573" style:family="table-row">
      <style:table-row-properties style:min-row-height="0.052in" style:use-optimal-row-height="false"/>
    </style:style>
    <style:style style:name="TableCell5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fo:text-align="center" fo:margin-right="0.0784in"/>
      <style:text-properties style:font-name="芫荽" style:font-name-asian="芫荽" fo:font-weight="bold" style:font-weight-asian="bold" fo:color="#000000" fo:font-size="8pt" style:font-size-asian="8pt" style:font-size-complex="8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Textbody" style:family="paragraph">
      <style:paragraph-properties fo:text-align="center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57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579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80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581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82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583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8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585" style:family="table-row">
      <style:table-row-properties style:min-row-height="0.2812in" style:use-optimal-row-height="false"/>
    </style:style>
    <style:style style:name="P586" style:parent-style-name="內文" style:family="paragraph">
      <style:paragraph-properties fo:widows="2" fo:orphans="2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58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style:snap-to-layout-grid="false" fo:text-align="justify" style:line-height-at-least="0.1944in"/>
    </style:style>
    <style:style style:name="T591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92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593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9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595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59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597" style:family="table-row">
      <style:table-row-properties style:min-row-height="0.2812in" style:use-optimal-row-height="false"/>
    </style:style>
    <style:style style:name="P598" style:parent-style-name="內文" style:family="paragraph">
      <style:paragraph-properties fo:widows="2" fo:orphans="2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02" style:parent-style-name="Textbody" style:family="paragraph">
      <style:paragraph-properties style:snap-to-layout-grid="false" fo:text-align="justify" style:line-height-at-least="0.1944in"/>
    </style:style>
    <style:style style:name="T603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60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05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60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607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608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609" style:family="table-row">
      <style:table-row-properties style:min-row-height="0.3055in" style:use-optimal-row-height="false"/>
    </style:style>
    <style:style style:name="TableCell6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612" style:parent-style-name="Textbody" style:family="paragraph">
      <style:paragraph-properties style:snap-to-layout-grid="false" fo:text-align="center" style:line-height-at-least="0.1944in"/>
    </style:style>
    <style:style style:name="T613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614" style:parent-style-name="Textbody" style:family="paragraph">
      <style:paragraph-properties style:snap-to-layout-grid="false" fo:text-align="center" style:line-height-at-least="0.1944in"/>
    </style:style>
    <style:style style:name="T615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Cell61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17" style:parent-style-name="Textbody" style:family="paragraph">
      <style:paragraph-properties style:snap-to-layout-grid="false" style:line-height-at-least="0.1944in"/>
    </style:style>
    <style:style style:name="T618" style:parent-style-name="預設段落字型" style:family="text"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619" style:parent-style-name="Textbody" style:family="paragraph">
      <style:paragraph-properties style:snap-to-layout-grid="false" style:line-height-at-least="0.1944in"/>
    </style:style>
    <style:style style:name="T620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621" style:parent-style-name="Textbody" style:family="paragraph">
      <style:paragraph-properties style:snap-to-layout-grid="false" style:line-height-at-least="0.1944in"/>
    </style:style>
    <style:style style:name="T622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623" style:parent-style-name="Textbody" style:family="paragraph">
      <style:paragraph-properties style:snap-to-layout-grid="false" style:line-height-at-least="0.1944in"/>
    </style:style>
    <style:style style:name="T624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625" style:family="table-row">
      <style:table-row-properties style:min-row-height="0.3805in" style:use-optimal-row-height="false"/>
    </style:style>
    <style:style style:name="P626" style:parent-style-name="內文" style:family="paragraph">
      <style:paragraph-properties fo:widows="2" fo:orphans="2"/>
    </style:style>
    <style:style style:name="TableCell6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28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629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630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631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632" style:family="table-row">
      <style:table-row-properties style:min-row-height="0.7965in" style:use-optimal-row-height="false"/>
    </style:style>
    <style:style style:name="TableCell6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36" style:parent-style-name="Textbody" style:family="paragraph">
      <style:paragraph-properties style:snap-to-layout-grid="false" style:line-height-at-least="0.1944in"/>
    </style:style>
    <style:style style:name="T637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63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3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4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4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42" style:parent-style-name="Textbody" style:family="paragraph">
      <style:paragraph-properties style:snap-to-layout-grid="false" fo:text-align="justify" style:line-height-at-least="0.1944in"/>
    </style:style>
    <style:style style:name="T64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44" style:parent-style-name="Textbody" style:family="paragraph">
      <style:paragraph-properties style:snap-to-layout-grid="false" fo:text-align="justify" style:line-height-at-least="0.1944in"/>
    </style:style>
    <style:style style:name="T64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46" style:parent-style-name="Textbody" style:family="paragraph">
      <style:paragraph-properties style:snap-to-layout-grid="false" fo:text-align="justify" style:line-height-at-least="0.1944in"/>
    </style:style>
    <style:style style:name="T64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48" style:parent-style-name="Textbody" style:family="paragraph">
      <style:paragraph-properties style:snap-to-layout-grid="false" fo:text-align="justify" style:line-height-at-least="0.1944in"/>
    </style:style>
    <style:style style:name="T64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50" style:parent-style-name="Textbody" style:family="paragraph">
      <style:paragraph-properties style:snap-to-layout-grid="false" fo:text-align="justify" style:line-height-at-least="0.1944in"/>
    </style:style>
    <style:style style:name="T65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652" style:family="table-row">
      <style:table-row-properties style:min-row-height="0.8826in" style:use-optimal-row-height="false"/>
    </style:style>
    <style:style style:name="TableCell65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56" style:parent-style-name="Textbody" style:family="paragraph">
      <style:paragraph-properties style:snap-to-layout-grid="false" fo:text-align="justify" style:line-height-at-least="0.1944in"/>
    </style:style>
    <style:style style:name="T657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658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T659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660" style:parent-style-name="Textbody" style:family="paragraph">
      <style:paragraph-properties style:snap-to-layout-grid="false" fo:text-align="justify" style:line-height-at-least="0.1944in"/>
    </style:style>
    <style:style style:name="T66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66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63" style:parent-style-name="Textbody" style:family="paragraph">
      <style:paragraph-properties style:snap-to-layout-grid="false" fo:text-align="justify" style:line-height-at-least="0.1944in"/>
    </style:style>
    <style:style style:name="T664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65" style:parent-style-name="Textbody" style:family="paragraph">
      <style:paragraph-properties style:snap-to-layout-grid="false" fo:text-align="justify" style:line-height-at-least="0.1944in"/>
    </style:style>
    <style:style style:name="T66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667" style:family="table-row">
      <style:table-row-properties style:min-row-height="0.2958in" style:use-optimal-row-height="false"/>
    </style:style>
    <style:style style:name="TableCell6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7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672" style:family="table-row">
      <style:table-row-properties style:min-row-height="0.5861in" style:use-optimal-row-height="false"/>
    </style:style>
    <style:style style:name="TableCell6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7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67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78" style:parent-style-name="Textbody" style:family="paragraph">
      <style:paragraph-properties style:snap-to-layout-grid="false" fo:text-align="justify" style:line-height-at-least="0.1944in"/>
    </style:style>
    <style:style style:name="T67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680" style:family="table-row">
      <style:table-row-properties style:min-row-height="0.5861in" style:use-optimal-row-height="false"/>
    </style:style>
    <style:style style:name="TableCell6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8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68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8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8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8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89" style:parent-style-name="Textbody" style:family="paragraph">
      <style:paragraph-properties style:snap-to-layout-grid="false" fo:text-align="justify" style:line-height-at-least="0.1944in"/>
    </style:style>
    <style:style style:name="T69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6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69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693" style:family="table-row">
      <style:table-row-properties style:min-row-height="0.3861in" style:use-optimal-row-height="false"/>
    </style:style>
    <style:style style:name="TableCell69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6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97" style:parent-style-name="Textbody" style:family="paragraph">
      <style:paragraph-properties style:snap-to-layout-grid="false" fo:text-align="justify" style:line-height-at-least="0.1944in"/>
    </style:style>
    <style:style style:name="T698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69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0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705" style:family="table-row">
      <style:table-row-properties style:min-row-height="0.6847in" style:use-optimal-row-height="false"/>
    </style:style>
    <style:style style:name="TableCell7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0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09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710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711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712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713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714" style:family="table-row">
      <style:table-row-properties style:min-row-height="0.7729in" style:use-optimal-row-height="false"/>
    </style:style>
    <style:style style:name="TableCell71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71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1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18" style:parent-style-name="Textbody" style:family="paragraph">
      <style:paragraph-properties style:snap-to-layout-grid="false" fo:text-align="justify" style:line-height-at-least="0.1944in"/>
    </style:style>
    <style:style style:name="T719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720" style:parent-style-name="Textbody" style:family="paragraph">
      <style:paragraph-properties style:snap-to-layout-grid="false" fo:text-align="justify" style:line-height-at-least="0.1944in"/>
    </style:style>
    <style:style style:name="T721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722" style:parent-style-name="Textbody" style:family="paragraph">
      <style:paragraph-properties style:snap-to-layout-grid="false" fo:text-align="justify" style:line-height-at-least="0.1944in"/>
    </style:style>
    <style:style style:name="T723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724" style:family="table-row">
      <style:table-row-properties style:min-row-height="0.7729in" style:use-optimal-row-height="false"/>
    </style:style>
    <style:style style:name="TableCell72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2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72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TableRow729" style:family="table-row">
      <style:table-row-properties style:min-row-height="0.0458in" style:use-optimal-row-height="false"/>
    </style:style>
    <style:style style:name="TableCell73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Textbody" style:family="paragraph">
      <style:paragraph-properties style:snap-to-layout-grid="false" fo:text-align="center" style:line-height-at-least="0.1944in"/>
    </style:style>
    <style:style style:name="T734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3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Row739" style:family="table-row">
      <style:table-row-properties style:min-row-height="2.5618in" style:use-optimal-row-height="false"/>
    </style:style>
    <style:style style:name="TableCell7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4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4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4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74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4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4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5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5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5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75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5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5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5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6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6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6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6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6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76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6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6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6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7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77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7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7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774" style:family="table-row">
      <style:table-row-properties style:min-row-height="0.2902in" style:use-optimal-row-height="false"/>
    </style:style>
    <style:style style:name="TableCell7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7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7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7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78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8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8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8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8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8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78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8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9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7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9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9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9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9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9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79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0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0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0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0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0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80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0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0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1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1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1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1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1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1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1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817" style:family="table-row">
      <style:table-row-properties style:min-row-height="0.2854in" style:use-optimal-row-height="false"/>
    </style:style>
    <style:style style:name="TableCell8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2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2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2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2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2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2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2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2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3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3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3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3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3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3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3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3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4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4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4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4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4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84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4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4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4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5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5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5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5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855" style:family="table-row">
      <style:table-row-properties style:min-row-height="0.2895in" style:use-optimal-row-height="false"/>
    </style:style>
    <style:style style:name="TableCell8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5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6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6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7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7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8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8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8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88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8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8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8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8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8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8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89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9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89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894" style:family="table-row">
      <style:table-row-properties style:min-row-height="0.3062in" style:use-optimal-row-height="false"/>
    </style:style>
    <style:style style:name="TableCell89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89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89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89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89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9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90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0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91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91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1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92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921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92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92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2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2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2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2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2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92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3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3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932" style:parent-style-name="Textbody" style:family="paragraph">
      <style:text-properties style:font-name="芫荽" style:font-name-asian="芫荽" fo:color="#000000" fo:font-size="13.5pt" style:font-size-asian="13.5pt" style:font-size-complex="13.5pt"/>
    </style:style>
    <style:style style:name="P93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34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3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3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3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3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3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0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1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2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4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948" style:parent-style-name="Textbody" style:family="paragraph">
      <style:paragraph-properties fo:text-align="center"/>
    </style:style>
    <style:style style:name="P949" style:parent-style-name="Textbody" style:family="paragraph">
      <style:paragraph-properties fo:text-align="center"/>
      <style:text-properties style:font-name="標楷體" style:font-name-asian="標楷體" fo:font-size="9pt" style:font-size-asian="9pt"/>
    </style:style>
    <style:style style:name="P950" style:parent-style-name="Textbody" style:family="paragraph">
      <style:text-properties fo:font-size="10pt" style:font-size-asian="10pt"/>
    </style:style>
    <style:style style:name="T951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T952" style:parent-style-name="預設段落字型" style:family="text">
      <style:text-properties style:font-name="芫荽" style:font-name-asian="芫荽" fo:font-weight="bold" style:font-weight-asian="bold" fo:color="#000000" fo:font-size="20pt" style:font-size-asian="20pt" style:font-size-complex="20pt"/>
    </style:style>
    <style:style style:name="T953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954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P955" style:parent-style-name="Textbody" style:family="paragraph">
      <style:paragraph-properties fo:text-align="center"/>
    </style:style>
    <style:style style:name="T956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T957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958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P959" style:parent-style-name="Textbody" style:family="paragraph">
      <style:paragraph-properties fo:text-align="center"/>
    </style:style>
    <style:style style:name="T960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961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962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963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ableColumn965" style:family="table-column">
      <style:table-column-properties style:column-width="0.4687in" style:use-optimal-column-width="false"/>
    </style:style>
    <style:style style:name="TableColumn966" style:family="table-column">
      <style:table-column-properties style:column-width="0.0784in" style:use-optimal-column-width="false"/>
    </style:style>
    <style:style style:name="TableColumn967" style:family="table-column">
      <style:table-column-properties style:column-width="1.0673in" style:use-optimal-column-width="false"/>
    </style:style>
    <style:style style:name="TableColumn968" style:family="table-column">
      <style:table-column-properties style:column-width="1.927in" style:use-optimal-column-width="false"/>
    </style:style>
    <style:style style:name="TableColumn969" style:family="table-column">
      <style:table-column-properties style:column-width="0.5902in" style:use-optimal-column-width="false"/>
    </style:style>
    <style:style style:name="TableColumn970" style:family="table-column">
      <style:table-column-properties style:column-width="3.15in" style:use-optimal-column-width="false"/>
    </style:style>
    <style:style style:name="Table964" style:family="table">
      <style:table-properties style:width="7.2819in" fo:margin-left="-0.1479in" table:align="left"/>
    </style:style>
    <style:style style:name="TableRow971" style:family="table-row">
      <style:table-row-properties style:use-optimal-row-height="false"/>
    </style:style>
    <style:style style:name="TableCell97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97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75" style:parent-style-name="Textbody" style:family="paragraph">
      <style:paragraph-properties style:snap-to-layout-grid="false" style:line-height-at-least="0.1944in"/>
    </style:style>
    <style:style style:name="T97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977" style:family="table-row">
      <style:table-row-properties style:min-row-height="0.0555in" style:use-optimal-row-height="false"/>
    </style:style>
    <style:style style:name="TableCell97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9" style:parent-style-name="Textbody" style:family="paragraph">
      <style:paragraph-properties style:snap-to-layout-grid="false" fo:text-align="center" style:line-height-at-least="0.1944in"/>
    </style:style>
    <style:style style:name="T980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9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82" style:parent-style-name="Textbody" style:family="paragraph">
      <style:paragraph-properties style:snap-to-layout-grid="false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983" style:family="table-row">
      <style:table-row-properties style:min-row-height="0.0562in" style:use-optimal-row-height="false"/>
    </style:style>
    <style:style style:name="TableCell98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85" style:parent-style-name="Textbody" style:family="paragraph">
      <style:paragraph-properties style:snap-to-layout-grid="false" fo:text-align="center" style:line-height-at-least="0.1944in"/>
    </style:style>
    <style:style style:name="T986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Row987" style:family="table-row">
      <style:table-row-properties style:min-row-height="0.052in" style:use-optimal-row-height="false"/>
    </style:style>
    <style:style style:name="TableCell98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9" style:parent-style-name="Textbody" style:family="paragraph">
      <style:paragraph-properties fo:text-align="center" fo:margin-right="0.0784in"/>
      <style:text-properties style:font-name="芫荽" style:font-name-asian="芫荽" fo:font-weight="bold" style:font-weight-asian="bold" fo:color="#000000" fo:font-size="8pt" style:font-size-asian="8pt" style:font-size-complex="8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Textbody" style:family="paragraph">
      <style:paragraph-properties fo:text-align="center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9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993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994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95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99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997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998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999" style:family="table-row">
      <style:table-row-properties style:min-row-height="0.2812in" style:use-optimal-row-height="false"/>
    </style:style>
    <style:style style:name="P1000" style:parent-style-name="內文" style:family="paragraph">
      <style:paragraph-properties fo:widows="2" fo:orphans="2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04" style:parent-style-name="Textbody" style:family="paragraph">
      <style:paragraph-properties style:snap-to-layout-grid="false" fo:text-align="justify" style:line-height-at-least="0.1944in"/>
    </style:style>
    <style:style style:name="T1005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06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007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08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009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10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1011" style:family="table-row">
      <style:table-row-properties style:min-row-height="0.2812in" style:use-optimal-row-height="false"/>
    </style:style>
    <style:style style:name="P1012" style:parent-style-name="內文" style:family="paragraph">
      <style:paragraph-properties fo:widows="2" fo:orphans="2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16" style:parent-style-name="Textbody" style:family="paragraph">
      <style:paragraph-properties style:snap-to-layout-grid="false" fo:text-align="justify" style:line-height-at-least="0.1944in"/>
    </style:style>
    <style:style style:name="T1017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18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019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20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021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022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1023" style:family="table-row">
      <style:table-row-properties style:min-row-height="0.3055in" style:use-optimal-row-height="false"/>
    </style:style>
    <style:style style:name="TableCell10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026" style:parent-style-name="Textbody" style:family="paragraph">
      <style:paragraph-properties style:snap-to-layout-grid="false" fo:text-align="center" style:line-height-at-least="0.1944in"/>
    </style:style>
    <style:style style:name="T1027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1028" style:parent-style-name="Textbody" style:family="paragraph">
      <style:paragraph-properties style:snap-to-layout-grid="false" fo:text-align="center" style:line-height-at-least="0.1944in"/>
    </style:style>
    <style:style style:name="T1029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Cell10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31" style:parent-style-name="Textbody" style:family="paragraph">
      <style:paragraph-properties style:snap-to-layout-grid="false" style:line-height-at-least="0.1944in"/>
    </style:style>
    <style:style style:name="T1032" style:parent-style-name="預設段落字型" style:family="text"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1033" style:parent-style-name="Textbody" style:family="paragraph">
      <style:paragraph-properties style:snap-to-layout-grid="false" style:line-height-at-least="0.1944in"/>
    </style:style>
    <style:style style:name="T1034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035" style:parent-style-name="Textbody" style:family="paragraph">
      <style:paragraph-properties style:snap-to-layout-grid="false" style:line-height-at-least="0.1944in"/>
    </style:style>
    <style:style style:name="T1036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037" style:parent-style-name="Textbody" style:family="paragraph">
      <style:paragraph-properties style:snap-to-layout-grid="false" style:line-height-at-least="0.1944in"/>
    </style:style>
    <style:style style:name="T1038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039" style:parent-style-name="Textbody" style:family="paragraph">
      <style:paragraph-properties style:snap-to-layout-grid="false" style:line-height-at-least="0.1944in"/>
    </style:style>
    <style:style style:name="T1040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1041" style:family="table-row">
      <style:table-row-properties style:min-row-height="0.3805in" style:use-optimal-row-height="false"/>
    </style:style>
    <style:style style:name="P1042" style:parent-style-name="內文" style:family="paragraph">
      <style:paragraph-properties fo:widows="2" fo:orphans="2"/>
    </style:style>
    <style:style style:name="TableCell10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44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1045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046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047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1048" style:family="table-row">
      <style:table-row-properties style:min-row-height="0.7965in" style:use-optimal-row-height="false"/>
    </style:style>
    <style:style style:name="TableCell10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52" style:parent-style-name="Textbody" style:family="paragraph">
      <style:paragraph-properties style:snap-to-layout-grid="false" style:line-height-at-least="0.1944in"/>
    </style:style>
    <style:style style:name="T1053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10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05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05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05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058" style:parent-style-name="Textbody" style:family="paragraph">
      <style:paragraph-properties style:snap-to-layout-grid="false" fo:text-align="justify" style:line-height-at-least="0.1944in"/>
    </style:style>
    <style:style style:name="T105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060" style:parent-style-name="Textbody" style:family="paragraph">
      <style:paragraph-properties style:snap-to-layout-grid="false" fo:text-align="justify" style:line-height-at-least="0.1944in"/>
    </style:style>
    <style:style style:name="T106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062" style:parent-style-name="Textbody" style:family="paragraph">
      <style:paragraph-properties style:snap-to-layout-grid="false" fo:text-align="justify" style:line-height-at-least="0.1944in"/>
    </style:style>
    <style:style style:name="T106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064" style:parent-style-name="Textbody" style:family="paragraph">
      <style:paragraph-properties style:snap-to-layout-grid="false" fo:text-align="justify" style:line-height-at-least="0.1944in"/>
    </style:style>
    <style:style style:name="T106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066" style:parent-style-name="Textbody" style:family="paragraph">
      <style:paragraph-properties style:snap-to-layout-grid="false" fo:text-align="justify" style:line-height-at-least="0.1944in"/>
    </style:style>
    <style:style style:name="T106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068" style:family="table-row">
      <style:table-row-properties style:min-row-height="0.8826in" style:use-optimal-row-height="false"/>
    </style:style>
    <style:style style:name="TableCell10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72" style:parent-style-name="Textbody" style:family="paragraph">
      <style:paragraph-properties style:snap-to-layout-grid="false" fo:text-align="justify" style:line-height-at-least="0.1944in"/>
    </style:style>
    <style:style style:name="T1073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1074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T1075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1076" style:parent-style-name="Textbody" style:family="paragraph">
      <style:paragraph-properties style:snap-to-layout-grid="false" fo:text-align="justify" style:line-height-at-least="0.1944in"/>
    </style:style>
    <style:style style:name="T107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07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079" style:parent-style-name="Textbody" style:family="paragraph">
      <style:paragraph-properties style:snap-to-layout-grid="false" fo:text-align="justify" style:line-height-at-least="0.1944in"/>
    </style:style>
    <style:style style:name="T108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081" style:parent-style-name="Textbody" style:family="paragraph">
      <style:paragraph-properties style:snap-to-layout-grid="false" fo:text-align="justify" style:line-height-at-least="0.1944in"/>
    </style:style>
    <style:style style:name="T108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083" style:family="table-row">
      <style:table-row-properties style:min-row-height="0.2958in" style:use-optimal-row-height="false"/>
    </style:style>
    <style:style style:name="TableCell108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8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088" style:family="table-row">
      <style:table-row-properties style:min-row-height="0.5861in" style:use-optimal-row-height="false"/>
    </style:style>
    <style:style style:name="TableCell108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109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094" style:parent-style-name="Textbody" style:family="paragraph">
      <style:paragraph-properties style:snap-to-layout-grid="false" fo:text-align="justify" style:line-height-at-least="0.1944in"/>
    </style:style>
    <style:style style:name="T109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096" style:family="table-row">
      <style:table-row-properties style:min-row-height="0.5861in" style:use-optimal-row-height="false"/>
    </style:style>
    <style:style style:name="TableCell109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09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11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0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05" style:parent-style-name="Textbody" style:family="paragraph">
      <style:paragraph-properties style:snap-to-layout-grid="false" fo:text-align="justify" style:line-height-at-least="0.1944in"/>
    </style:style>
    <style:style style:name="T110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10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109" style:family="table-row">
      <style:table-row-properties style:min-row-height="0.3861in" style:use-optimal-row-height="false"/>
    </style:style>
    <style:style style:name="TableCell1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1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13" style:parent-style-name="Textbody" style:family="paragraph">
      <style:paragraph-properties style:snap-to-layout-grid="false" fo:text-align="justify" style:line-height-at-least="0.1944in"/>
    </style:style>
    <style:style style:name="T1114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111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1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1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1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1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2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121" style:family="table-row">
      <style:table-row-properties style:min-row-height="0.6847in" style:use-optimal-row-height="false"/>
    </style:style>
    <style:style style:name="TableCell112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25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1126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1127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1128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1129" style:family="table-row">
      <style:table-row-properties style:min-row-height="0.7729in" style:use-optimal-row-height="false"/>
    </style:style>
    <style:style style:name="TableCell113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13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3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33" style:parent-style-name="Textbody" style:family="paragraph">
      <style:paragraph-properties style:snap-to-layout-grid="false" fo:text-align="justify" style:line-height-at-least="0.1944in"/>
    </style:style>
    <style:style style:name="T1134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1135" style:parent-style-name="Textbody" style:family="paragraph">
      <style:paragraph-properties style:snap-to-layout-grid="false" fo:text-align="justify" style:line-height-at-least="0.1944in"/>
    </style:style>
    <style:style style:name="T1136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1137" style:parent-style-name="Textbody" style:family="paragraph">
      <style:paragraph-properties style:snap-to-layout-grid="false" fo:text-align="justify" style:line-height-at-least="0.1944in"/>
    </style:style>
    <style:style style:name="T1138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1139" style:family="table-row">
      <style:table-row-properties style:min-row-height="0.7729in" style:use-optimal-row-height="false"/>
    </style:style>
    <style:style style:name="TableCell114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4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4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114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TableRow1144" style:family="table-row">
      <style:table-row-properties style:min-row-height="0.0458in" style:use-optimal-row-height="false"/>
    </style:style>
    <style:style style:name="TableCell11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8" style:parent-style-name="Textbody" style:family="paragraph">
      <style:paragraph-properties style:snap-to-layout-grid="false" fo:text-align="center" style:line-height-at-least="0.1944in"/>
    </style:style>
    <style:style style:name="T1149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5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Row1154" style:family="table-row">
      <style:table-row-properties style:min-row-height="2.5618in" style:use-optimal-row-height="false"/>
    </style:style>
    <style:style style:name="TableCell11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5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5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5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16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6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6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6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6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16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6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170" style:family="table-cell">
      <style:table-cell-properties fo:border="0.0069in solid #000000" style:writing-mode="lr-tb" fo:padding-top="0in" fo:padding-left="0.075in" fo:padding-bottom="0in" fo:padding-right="0.075in"/>
    </style:style>
    <style:style style:name="P117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7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8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8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8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18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18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8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8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8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8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19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1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192" style:family="table-row">
      <style:table-row-properties style:min-row-height="0.2902in" style:use-optimal-row-height="false"/>
    </style:style>
    <style:style style:name="TableCell119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9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9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19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0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0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1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2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2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2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2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2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2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2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2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2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2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3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3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3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3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3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235" style:family="table-row">
      <style:table-row-properties style:min-row-height="0.2854in" style:use-optimal-row-height="false"/>
    </style:style>
    <style:style style:name="TableCell123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3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3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240" style:family="table-cell">
      <style:table-cell-properties fo:border="0.0069in solid #000000" style:writing-mode="lr-tb" fo:padding-top="0in" fo:padding-left="0.075in" fo:padding-bottom="0in" fo:padding-right="0.075in"/>
    </style:style>
    <style:style style:name="P124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4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4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4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4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4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4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4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4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5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5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5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5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5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5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5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2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6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6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6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6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6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6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6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6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269" style:family="table-row">
      <style:table-row-properties style:min-row-height="0.2895in" style:use-optimal-row-height="false"/>
    </style:style>
    <style:style style:name="TableCell12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7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273" style:family="table-cell">
      <style:table-cell-properties fo:border="0.0069in solid #000000" style:writing-mode="lr-tb" fo:padding-top="0in" fo:padding-left="0.075in" fo:padding-bottom="0in" fo:padding-right="0.075in"/>
    </style:style>
    <style:style style:name="P127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7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7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7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7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7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8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8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8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8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28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8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8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8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29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29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29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29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30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0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310" style:family="table-row">
      <style:table-row-properties style:min-row-height="0.3062in" style:use-optimal-row-height="false"/>
    </style:style>
    <style:style style:name="TableCell131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31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1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31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31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31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1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1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1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2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2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32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2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32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32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2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2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2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3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3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3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33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33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33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33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3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3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3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4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4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34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4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344" style:parent-style-name="Textbody" style:family="paragraph">
      <style:text-properties style:font-name="芫荽" style:font-name-asian="芫荽" fo:color="#000000" fo:font-size="13.5pt" style:font-size-asian="13.5pt" style:font-size-complex="13.5pt"/>
    </style:style>
    <style:style style:name="P134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4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4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4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4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0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1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2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4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5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360" style:parent-style-name="Textbody" style:family="paragraph">
      <style:paragraph-properties fo:text-align="center"/>
    </style:style>
    <style:style style:name="P1361" style:parent-style-name="Textbody" style:family="paragraph">
      <style:paragraph-properties fo:text-align="center"/>
      <style:text-properties style:font-name="標楷體" style:font-name-asian="標楷體" fo:font-size="9pt" style:font-size-asian="9pt"/>
    </style:style>
    <style:style style:name="P1362" style:parent-style-name="Textbody" style:family="paragraph">
      <style:text-properties fo:font-size="10pt" style:font-size-asian="10pt"/>
    </style:style>
    <style:style style:name="T1363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T1364" style:parent-style-name="預設段落字型" style:family="text">
      <style:text-properties style:font-name="芫荽" style:font-name-asian="芫荽" fo:font-weight="bold" style:font-weight-asian="bold" fo:color="#000000" fo:font-size="20pt" style:font-size-asian="20pt" style:font-size-complex="20pt"/>
    </style:style>
    <style:style style:name="T1365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1366" style:parent-style-name="預設段落字型" style:family="text">
      <style:text-properties style:font-name="芫荽" style:font-name-asian="芫荽" fo:font-weight="bold" style:font-weight-asian="bold" fo:color="#000000" style:letter-kerning="false" fo:font-size="20pt" style:font-size-asian="20pt" style:font-size-complex="20pt"/>
    </style:style>
    <style:style style:name="P1367" style:parent-style-name="Textbody" style:family="paragraph">
      <style:paragraph-properties fo:text-align="center"/>
    </style:style>
    <style:style style:name="T1368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T1369" style:parent-style-name="預設段落字型" style:family="text">
      <style:text-properties style:font-name="芫荽" style:font-name-asian="芫荽" fo:font-weight="bold" style:font-weight-asian="bold" fo:font-size="20pt" style:font-size-asian="20pt" style:font-size-complex="20pt"/>
    </style:style>
    <style:style style:name="T1370" style:parent-style-name="預設段落字型" style:family="text">
      <style:text-properties style:font-name="芫荽" style:font-name-asian="芫荽" fo:font-weight="bold" style:font-weight-asian="bold" style:letter-kerning="false" fo:font-size="20pt" style:font-size-asian="20pt" style:font-size-complex="20pt"/>
    </style:style>
    <style:style style:name="P1371" style:parent-style-name="Textbody" style:family="paragraph">
      <style:paragraph-properties fo:text-align="center"/>
    </style:style>
    <style:style style:name="T1372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P1373" style:parent-style-name="Textbody" style:family="paragraph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374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375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1376" style:parent-style-name="預設段落字型" style:family="text">
      <style:text-properties style:font-name="芫荽" style:font-name-asian="芫荽" fo:font-weight="bold" style:font-weight-asian="bold" fo:color="#000000" style:letter-kerning="false" fo:font-size="13.5pt" style:font-size-asian="13.5pt" style:font-size-complex="13.5pt"/>
    </style:style>
    <style:style style:name="TableColumn1378" style:family="table-column">
      <style:table-column-properties style:column-width="0.4687in" style:use-optimal-column-width="false"/>
    </style:style>
    <style:style style:name="TableColumn1379" style:family="table-column">
      <style:table-column-properties style:column-width="0.0784in" style:use-optimal-column-width="false"/>
    </style:style>
    <style:style style:name="TableColumn1380" style:family="table-column">
      <style:table-column-properties style:column-width="1.0673in" style:use-optimal-column-width="false"/>
    </style:style>
    <style:style style:name="TableColumn1381" style:family="table-column">
      <style:table-column-properties style:column-width="1.927in" style:use-optimal-column-width="false"/>
    </style:style>
    <style:style style:name="TableColumn1382" style:family="table-column">
      <style:table-column-properties style:column-width="0.5902in" style:use-optimal-column-width="false"/>
    </style:style>
    <style:style style:name="TableColumn1383" style:family="table-column">
      <style:table-column-properties style:column-width="3.15in" style:use-optimal-column-width="false"/>
    </style:style>
    <style:style style:name="Table1377" style:family="table">
      <style:table-properties style:width="7.2819in" fo:margin-left="-0.1479in" table:align="left"/>
    </style:style>
    <style:style style:name="TableRow1384" style:family="table-row">
      <style:table-row-properties style:use-optimal-row-height="false"/>
    </style:style>
    <style:style style:name="TableCell138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387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88" style:parent-style-name="Textbody" style:family="paragraph">
      <style:paragraph-properties style:snap-to-layout-grid="false" style:line-height-at-least="0.1944in"/>
    </style:style>
    <style:style style:name="T138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390" style:family="table-row">
      <style:table-row-properties style:min-row-height="0.0555in" style:use-optimal-row-height="false"/>
    </style:style>
    <style:style style:name="TableCell13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2" style:parent-style-name="Textbody" style:family="paragraph">
      <style:paragraph-properties style:snap-to-layout-grid="false" fo:text-align="center" style:line-height-at-least="0.1944in"/>
    </style:style>
    <style:style style:name="T1393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39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95" style:parent-style-name="Textbody" style:family="paragraph">
      <style:paragraph-properties style:snap-to-layout-grid="false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396" style:family="table-row">
      <style:table-row-properties style:min-row-height="0.0562in" style:use-optimal-row-height="false"/>
    </style:style>
    <style:style style:name="TableCell1397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98" style:parent-style-name="Textbody" style:family="paragraph">
      <style:paragraph-properties style:snap-to-layout-grid="false" fo:text-align="center" style:line-height-at-least="0.1944in"/>
    </style:style>
    <style:style style:name="T1399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Row1400" style:family="table-row">
      <style:table-row-properties style:min-row-height="0.052in" style:use-optimal-row-height="false"/>
    </style:style>
    <style:style style:name="TableCell14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2" style:parent-style-name="Textbody" style:family="paragraph">
      <style:paragraph-properties fo:text-align="center" fo:margin-right="0.0784in"/>
      <style:text-properties style:font-name="芫荽" style:font-name-asian="芫荽" fo:font-weight="bold" style:font-weight-asian="bold" fo:color="#000000" fo:font-size="8pt" style:font-size-asian="8pt" style:font-size-complex="8pt"/>
    </style:style>
    <style:style style:name="TableCell1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4" style:parent-style-name="Textbody" style:family="paragraph">
      <style:paragraph-properties fo:text-align="center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4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1406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07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408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09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410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11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1412" style:family="table-row">
      <style:table-row-properties style:min-row-height="0.2812in" style:use-optimal-row-height="false"/>
    </style:style>
    <style:style style:name="P1413" style:parent-style-name="內文" style:family="paragraph">
      <style:paragraph-properties fo:widows="2" fo:orphans="2"/>
    </style:style>
    <style:style style:name="TableCell1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41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17" style:parent-style-name="Textbody" style:family="paragraph">
      <style:paragraph-properties style:snap-to-layout-grid="false" fo:text-align="justify" style:line-height-at-least="0.1944in"/>
    </style:style>
    <style:style style:name="T1418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19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420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21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422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23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1424" style:family="table-row">
      <style:table-row-properties style:min-row-height="0.2812in" style:use-optimal-row-height="false"/>
    </style:style>
    <style:style style:name="P1425" style:parent-style-name="內文" style:family="paragraph">
      <style:paragraph-properties fo:widows="2" fo:orphans="2"/>
    </style:style>
    <style:style style:name="TableCell1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4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29" style:parent-style-name="Textbody" style:family="paragraph">
      <style:paragraph-properties style:snap-to-layout-grid="false" fo:text-align="justify" style:line-height-at-least="0.1944in"/>
    </style:style>
    <style:style style:name="T1430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31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432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33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1434" style:parent-style-name="預設段落字型" style:family="text">
      <style:text-properties style:font-name="芫荽" style:font-name-asian="芫荽" fo:font-weight="bold" style:font-weight-asian="bold" fo:color="#000000" style:letter-kerning="false" fo:font-size="10pt" style:font-size-asian="10pt" style:font-size-complex="10pt"/>
    </style:style>
    <style:style style:name="T1435" style:parent-style-name="預設段落字型" style:family="text">
      <style:text-properties style:font-name="芫荽" style:font-name-asian="芫荽" fo:color="#000000" fo:font-size="10pt" style:font-size-asian="10pt" style:font-size-complex="10pt"/>
    </style:style>
    <style:style style:name="TableRow1436" style:family="table-row">
      <style:table-row-properties style:min-row-height="0.3055in" style:use-optimal-row-height="false"/>
    </style:style>
    <style:style style:name="TableCell143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439" style:parent-style-name="Textbody" style:family="paragraph">
      <style:paragraph-properties style:snap-to-layout-grid="false" fo:text-align="center" style:line-height-at-least="0.1944in"/>
    </style:style>
    <style:style style:name="T1440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1441" style:parent-style-name="Textbody" style:family="paragraph">
      <style:paragraph-properties style:snap-to-layout-grid="false" fo:text-align="center" style:line-height-at-least="0.1944in"/>
    </style:style>
    <style:style style:name="T1442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ableCell14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44" style:parent-style-name="Textbody" style:family="paragraph">
      <style:paragraph-properties style:snap-to-layout-grid="false" style:line-height-at-least="0.1944in"/>
    </style:style>
    <style:style style:name="T1445" style:parent-style-name="預設段落字型" style:family="text"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1446" style:parent-style-name="Textbody" style:family="paragraph">
      <style:paragraph-properties style:snap-to-layout-grid="false" style:line-height-at-least="0.1944in"/>
    </style:style>
    <style:style style:name="T1447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448" style:parent-style-name="Textbody" style:family="paragraph">
      <style:paragraph-properties style:snap-to-layout-grid="false" style:line-height-at-least="0.1944in"/>
    </style:style>
    <style:style style:name="T1449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450" style:parent-style-name="Textbody" style:family="paragraph">
      <style:paragraph-properties style:snap-to-layout-grid="false" style:line-height-at-least="0.1944in"/>
    </style:style>
    <style:style style:name="T1451" style:parent-style-name="預設段落字型" style:family="text"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1452" style:family="table-row">
      <style:table-row-properties style:min-row-height="0.3805in" style:use-optimal-row-height="false"/>
    </style:style>
    <style:style style:name="P1453" style:parent-style-name="內文" style:family="paragraph">
      <style:paragraph-properties fo:widows="2" fo:orphans="2"/>
    </style:style>
    <style:style style:name="TableCell14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55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font-weight="bold" style:font-weight-asian="bold" style:font-weight-complex="bold" fo:color="#000000" fo:font-size="13.5pt" style:font-size-asian="13.5pt" style:font-size-complex="13.5pt"/>
    </style:style>
    <style:style style:name="P1456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P1457" style:parent-style-name="Textbody" style:family="paragraph">
      <style:paragraph-properties style:snap-to-layout-grid="false" style:line-height-at-least="0.1944in"/>
      <style:text-properties style:font-name="芫荽" style:font-name-asian="芫荽" style:font-name-complex="標楷體" fo:color="#000000" fo:font-size="13.5pt" style:font-size-asian="13.5pt" style:font-size-complex="13.5pt"/>
    </style:style>
    <style:style style:name="TableRow1458" style:family="table-row">
      <style:table-row-properties style:min-row-height="0.7965in" style:use-optimal-row-height="false"/>
    </style:style>
    <style:style style:name="TableCell145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46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62" style:parent-style-name="Textbody" style:family="paragraph">
      <style:paragraph-properties style:snap-to-layout-grid="false" style:line-height-at-least="0.1944in"/>
    </style:style>
    <style:style style:name="T1463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146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6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6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468" style:parent-style-name="Textbody" style:family="paragraph">
      <style:paragraph-properties style:snap-to-layout-grid="false" fo:text-align="justify" style:line-height-at-least="0.1944in"/>
    </style:style>
    <style:style style:name="T1469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470" style:parent-style-name="Textbody" style:family="paragraph">
      <style:paragraph-properties style:snap-to-layout-grid="false" fo:text-align="justify" style:line-height-at-least="0.1944in"/>
    </style:style>
    <style:style style:name="T1471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472" style:parent-style-name="Textbody" style:family="paragraph">
      <style:paragraph-properties style:snap-to-layout-grid="false" fo:text-align="justify" style:line-height-at-least="0.1944in"/>
    </style:style>
    <style:style style:name="T1473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474" style:parent-style-name="Textbody" style:family="paragraph">
      <style:paragraph-properties style:snap-to-layout-grid="false" fo:text-align="justify" style:line-height-at-least="0.1944in"/>
    </style:style>
    <style:style style:name="T147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476" style:parent-style-name="Textbody" style:family="paragraph">
      <style:paragraph-properties style:snap-to-layout-grid="false" fo:text-align="justify" style:line-height-at-least="0.1944in"/>
    </style:style>
    <style:style style:name="T147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478" style:family="table-row">
      <style:table-row-properties style:min-row-height="0.8826in" style:use-optimal-row-height="false"/>
    </style:style>
    <style:style style:name="TableCell14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4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82" style:parent-style-name="Textbody" style:family="paragraph">
      <style:paragraph-properties style:snap-to-layout-grid="false" fo:text-align="justify" style:line-height-at-least="0.1944in"/>
    </style:style>
    <style:style style:name="T1483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T1484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T1485" style:parent-style-name="預設段落字型" style:family="text">
      <style:text-properties style:font-name="芫荽" style:font-name-asian="芫荽" style:font-name-complex="標楷體" fo:color="#000000" fo:font-size="8pt" style:font-size-asian="8pt" style:font-size-complex="8pt" fo:background-color="#FFFFFF"/>
    </style:style>
    <style:style style:name="P1486" style:parent-style-name="Textbody" style:family="paragraph">
      <style:paragraph-properties style:snap-to-layout-grid="false" fo:text-align="justify" style:line-height-at-least="0.1944in"/>
    </style:style>
    <style:style style:name="T1487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1488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489" style:parent-style-name="Textbody" style:family="paragraph">
      <style:paragraph-properties style:snap-to-layout-grid="false" fo:text-align="justify" style:line-height-at-least="0.1944in"/>
    </style:style>
    <style:style style:name="T1490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491" style:parent-style-name="Textbody" style:family="paragraph">
      <style:paragraph-properties style:snap-to-layout-grid="false" fo:text-align="justify" style:line-height-at-least="0.1944in"/>
    </style:style>
    <style:style style:name="T1492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493" style:family="table-row">
      <style:table-row-properties style:min-row-height="0.2958in" style:use-optimal-row-height="false"/>
    </style:style>
    <style:style style:name="TableCell149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49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9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498" style:family="table-row">
      <style:table-row-properties style:min-row-height="0.5861in" style:use-optimal-row-height="false"/>
    </style:style>
    <style:style style:name="TableCell149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15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04" style:parent-style-name="Textbody" style:family="paragraph">
      <style:paragraph-properties style:snap-to-layout-grid="false" fo:text-align="justify" style:line-height-at-least="0.1944in"/>
    </style:style>
    <style:style style:name="T1505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TableRow1506" style:family="table-row">
      <style:table-row-properties style:min-row-height="0.5861in" style:use-optimal-row-height="false"/>
    </style:style>
    <style:style style:name="TableCell15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0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1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151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1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1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1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15" style:parent-style-name="Textbody" style:family="paragraph">
      <style:paragraph-properties style:snap-to-layout-grid="false" fo:text-align="justify" style:line-height-at-least="0.1944in"/>
    </style:style>
    <style:style style:name="T1516" style:parent-style-name="預設段落字型" style:family="text">
      <style:text-properties style:font-name="芫荽" style:font-name-asian="芫荽" fo:color="#000000" fo:font-size="13.5pt" style:font-size-asian="13.5pt" style:font-size-complex="13.5pt"/>
    </style:style>
    <style:style style:name="P151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1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519" style:family="table-row">
      <style:table-row-properties style:min-row-height="0.3861in" style:use-optimal-row-height="false"/>
    </style:style>
    <style:style style:name="TableCell15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2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23" style:parent-style-name="Textbody" style:family="paragraph">
      <style:paragraph-properties style:snap-to-layout-grid="false" fo:text-align="justify" style:line-height-at-least="0.1944in"/>
    </style:style>
    <style:style style:name="T1524" style:parent-style-name="預設段落字型" style:family="text">
      <style:text-properties style:font-name="芫荽" style:font-name-asian="芫荽" fo:color="#000000" fo:font-size="8pt" style:font-size-asian="8pt" style:font-size-complex="8pt" fo:background-color="#FFFFFF"/>
    </style:style>
    <style:style style:name="P152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2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2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2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2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3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531" style:family="table-row">
      <style:table-row-properties style:min-row-height="0.6847in" style:use-optimal-row-height="false"/>
    </style:style>
    <style:style style:name="TableCell15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3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35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1536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1537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P1538" style:parent-style-name="Textbody" style:family="paragraph">
      <style:paragraph-properties style:snap-to-layout-grid="false" fo:text-align="justify" style:line-height-at-least="0.1944in" fo:margin-left="0.3333in" fo:text-indent="-0.3333in">
        <style:tab-stops/>
      </style:paragraph-properties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1539" style:family="table-row">
      <style:table-row-properties style:min-row-height="0.7729in" style:use-optimal-row-height="false"/>
    </style:style>
    <style:style style:name="TableCell154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54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4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43" style:parent-style-name="Textbody" style:family="paragraph">
      <style:paragraph-properties style:snap-to-layout-grid="false" fo:text-align="justify" style:line-height-at-least="0.1944in"/>
    </style:style>
    <style:style style:name="T1544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1545" style:parent-style-name="Textbody" style:family="paragraph">
      <style:paragraph-properties style:snap-to-layout-grid="false" fo:text-align="justify" style:line-height-at-least="0.1944in"/>
    </style:style>
    <style:style style:name="T1546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P1547" style:parent-style-name="Textbody" style:family="paragraph">
      <style:paragraph-properties style:snap-to-layout-grid="false" fo:text-align="justify" style:line-height-at-least="0.1944in"/>
    </style:style>
    <style:style style:name="T1548" style:parent-style-name="預設段落字型" style:family="text">
      <style:text-properties style:font-name="芫荽" style:font-name-asian="芫荽" fo:color="#000000" fo:font-size="13.5pt" style:font-size-asian="13.5pt" style:font-size-complex="13.5pt" fo:background-color="#FFFFFF"/>
    </style:style>
    <style:style style:name="TableRow1549" style:family="table-row">
      <style:table-row-properties style:min-row-height="0.7729in" style:use-optimal-row-height="false"/>
    </style:style>
    <style:style style:name="TableCell155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5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5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P155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color="#000000" fo:font-size="8pt" style:font-size-asian="8pt" style:font-size-complex="8pt" fo:background-color="#FFFFFF"/>
    </style:style>
    <style:style style:name="TableRow1554" style:family="table-row">
      <style:table-row-properties style:min-row-height="0.0458in" style:use-optimal-row-height="false"/>
    </style:style>
    <style:style style:name="TableCell155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5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8" style:parent-style-name="Textbody" style:family="paragraph">
      <style:paragraph-properties style:snap-to-layout-grid="false" fo:text-align="center" style:line-height-at-least="0.1944in"/>
    </style:style>
    <style:style style:name="T1559" style:parent-style-name="預設段落字型" style:family="text"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6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Row1564" style:family="table-row">
      <style:table-row-properties style:min-row-height="2.5618in" style:use-optimal-row-height="false"/>
    </style:style>
    <style:style style:name="TableCell15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6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6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6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70" style:family="table-cell">
      <style:table-cell-properties fo:border="0.0069in solid #000000" style:writing-mode="lr-tb" fo:padding-top="0in" fo:padding-left="0.075in" fo:padding-bottom="0in" fo:padding-right="0.075in"/>
    </style:style>
    <style:style style:name="P157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57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7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7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7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7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7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57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7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P158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8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8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8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8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8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58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5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58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59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59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59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599" style:family="table-row">
      <style:table-row-properties style:min-row-height="0.2902in" style:use-optimal-row-height="false"/>
    </style:style>
    <style:style style:name="TableCell16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0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0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0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0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0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0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0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1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1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1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1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1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P161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1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1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1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62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2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3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3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3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640" style:family="table-row">
      <style:table-row-properties style:min-row-height="0.2854in" style:use-optimal-row-height="false"/>
    </style:style>
    <style:style style:name="TableCell16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4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4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645" style:family="table-cell">
      <style:table-cell-properties fo:border="0.0069in solid #000000" style:writing-mode="lr-tb" fo:padding-top="0in" fo:padding-left="0.075in" fo:padding-bottom="0in" fo:padding-right="0.075in"/>
    </style:style>
    <style:style style:name="P164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4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4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4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5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5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5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5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5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5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5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5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6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6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6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6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6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6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6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6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6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6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7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7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7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7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7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7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676" style:family="table-row">
      <style:table-row-properties style:min-row-height="0.2895in" style:use-optimal-row-height="false"/>
    </style:style>
    <style:style style:name="TableCell167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7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680" style:family="table-cell">
      <style:table-cell-properties fo:border="0.0069in solid #000000" style:writing-mode="lr-tb" fo:padding-top="0in" fo:padding-left="0.075in" fo:padding-bottom="0in" fo:padding-right="0.075in"/>
    </style:style>
    <style:style style:name="P168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8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8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8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8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8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8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8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8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9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69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69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9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69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9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9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69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0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0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70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0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0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0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Row1706" style:family="table-row">
      <style:table-row-properties style:min-row-height="0.3062in" style:use-optimal-row-height="false"/>
    </style:style>
    <style:style style:name="TableCell170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70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0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71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71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71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1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1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1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1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1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71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1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2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2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TableCell172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75in" fo:padding-bottom="0in" fo:padding-right="0.075in"/>
    </style:style>
    <style:style style:name="P1723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24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25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26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27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28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29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30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31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P1732" style:parent-style-name="Textbody" style:family="paragraph">
      <style:paragraph-properties style:snap-to-layout-grid="false" fo:text-align="center" style:line-height-at-least="0.1944in"/>
      <style:text-properties style:font-name="芫荽" style:font-name-asian="芫荽" fo:font-weight="bold" style:font-weight-asian="bold" fo:color="#000000" fo:font-size="13.5pt" style:font-size-asian="13.5pt" style:font-size-complex="13.5pt"/>
    </style:style>
    <style:style style:name="TableCell173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34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735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36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37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38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39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40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font-weight="bold" style:font-weight-asian="bold" style:font-weight-complex="bold" fo:color="#000000" fo:font-size="13.5pt" style:font-size-asian="13.5pt" style:font-size-complex="13.5pt"/>
    </style:style>
    <style:style style:name="P1741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42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43" style:parent-style-name="Textbody" style:family="paragraph">
      <style:paragraph-properties style:snap-to-layout-grid="false" fo:text-align="justify" style:line-height-at-least="0.1944in"/>
      <style:text-properties style:font-name="芫荽" style:font-name-asian="芫荽" fo:color="#000000" fo:font-size="13.5pt" style:font-size-asian="13.5pt" style:font-size-complex="13.5pt"/>
    </style:style>
    <style:style style:name="P1744" style:parent-style-name="Textbody" style:family="paragraph">
      <style:text-properties style:font-name="芫荽" style:font-name-asian="芫荽" fo:color="#000000" fo:font-size="13.5pt" style:font-size-asian="13.5pt" style:font-size-complex="13.5pt"/>
    </style:style>
    <style:style style:name="P174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4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4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4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4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0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1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2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4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5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60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61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1762" style:parent-style-name="Textbody" style:family="paragraph">
      <style:paragraph-properties fo:widows="2" fo:orphans="2"/>
    </style:style>
    <style:style style:name="T176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1764" style:parent-style-name="內文" style:family="paragraph">
      <style:text-properties style:font-name="標楷體" style:font-name-asian="標楷體" fo:font-size="9pt" style:font-size-asian="9pt"/>
    </style:style>
    <style:style style:name="P1765" style:parent-style-name="Textbody" style:family="paragraph">
      <style:paragraph-properties fo:text-align="center"/>
    </style:style>
    <style:style style:name="T1766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T1767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T1768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1769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T1770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T1771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6pt" style:font-size-asian="16pt" style:font-size-complex="16pt"/>
    </style:style>
    <style:style style:name="P1772" style:parent-style-name="Textbody" style:family="paragraph">
      <style:paragraph-properties fo:text-align="center"/>
    </style:style>
    <style:style style:name="T177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74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T1775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77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777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 style:text-underline-type="single" style:text-underline-style="solid" style:text-underline-width="auto" style:text-underline-mode="continuous"/>
    </style:style>
    <style:style style:name="T1778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P1779" style:parent-style-name="Textbody" style:family="paragraph">
      <style:paragraph-properties fo:text-indent="0.0972in"/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P1780" style:parent-style-name="Textbody" style:family="paragraph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1781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1782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83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84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85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86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87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 fo:background-color="#FFFFFF"/>
    </style:style>
    <style:style style:name="T1788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 fo:background-color="#FFFFFF"/>
    </style:style>
    <style:style style:name="T1789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90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91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2pt"/>
    </style:style>
    <style:style style:name="T1792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6pt"/>
    </style:style>
    <style:style style:name="TableColumn1794" style:family="table-column">
      <style:table-column-properties style:column-width="0.4611in" style:use-optimal-column-width="false"/>
    </style:style>
    <style:style style:name="TableColumn1795" style:family="table-column">
      <style:table-column-properties style:column-width="0.1986in" style:use-optimal-column-width="false"/>
    </style:style>
    <style:style style:name="TableColumn1796" style:family="table-column">
      <style:table-column-properties style:column-width="0.7861in" style:use-optimal-column-width="false"/>
    </style:style>
    <style:style style:name="TableColumn1797" style:family="table-column">
      <style:table-column-properties style:column-width="1.7791in" style:use-optimal-column-width="false"/>
    </style:style>
    <style:style style:name="TableColumn1798" style:family="table-column">
      <style:table-column-properties style:column-width="0.5909in" style:use-optimal-column-width="false"/>
    </style:style>
    <style:style style:name="TableColumn1799" style:family="table-column">
      <style:table-column-properties style:column-width="2.8145in" style:use-optimal-column-width="false"/>
    </style:style>
    <style:style style:name="Table1793" style:family="table">
      <style:table-properties style:width="6.6305in" fo:margin-left="0in" table:align="left"/>
    </style:style>
    <style:style style:name="TableRow1800" style:family="table-row">
      <style:table-row-properties style:use-optimal-row-height="false"/>
    </style:style>
    <style:style style:name="TableCell180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2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80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04" style:parent-style-name="Textbody" style:family="paragraph">
      <style:paragraph-properties style:snap-to-layout-grid="false" style:line-height-at-least="0.1944in"/>
    </style:style>
    <style:style style:name="T1805" style:parent-style-name="預設段落字型" style:family="text">
      <style:text-properties style:font-name="Times New Roman" style:font-name-asian="標楷體" fo:font-weight="bold" style:font-weight-asian="bold" fo:color="#000000" style:letter-kerning="false" style:font-size-complex="16pt"/>
    </style:style>
    <style:style style:name="T1806" style:parent-style-name="預設段落字型" style:family="text">
      <style:text-properties style:font-name="Times New Roman" style:font-name-asian="標楷體" fo:color="#000000" style:font-size-complex="12pt"/>
    </style:style>
    <style:style style:name="TableRow1807" style:family="table-row">
      <style:table-row-properties style:min-row-height="0.4777in" style:use-optimal-row-height="false"/>
    </style:style>
    <style:style style:name="TableCell180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9" style:parent-style-name="Textbody" style:family="paragraph">
      <style:paragraph-properties style:snap-to-layout-grid="false" fo:text-align="center" style:line-height-at-least="0.1944in"/>
    </style:style>
    <style:style style:name="T181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18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12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color="#000000" style:font-size-complex="12pt"/>
    </style:style>
    <style:style style:name="TableRow1813" style:family="table-row">
      <style:table-row-properties style:min-row-height="0.177in" style:use-optimal-row-height="false"/>
    </style:style>
    <style:style style:name="TableCell1814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15" style:parent-style-name="Textbody" style:family="paragraph">
      <style:paragraph-properties style:snap-to-layout-grid="false" style:line-height-at-least="0.1944in" fo:text-indent="1.3888in"/>
    </style:style>
    <style:style style:name="T1816" style:parent-style-name="預設段落字型" style:family="text">
      <style:text-properties style:font-name="標楷體" style:font-name-asian="標楷體" style:font-name-complex="標楷體" fo:color="#000000" fo:font-size="8pt" style:font-size-asian="8pt" style:font-size-complex="10pt" fo:background-color="#FFFFFF"/>
    </style:style>
    <style:style style:name="TableRow1817" style:family="table-row">
      <style:table-row-properties style:min-row-height="0.2812in" style:use-optimal-row-height="false"/>
    </style:style>
    <style:style style:name="TableCell18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9" style:parent-style-name="Textbody" style:family="paragraph">
      <style:paragraph-properties fo:text-align="center" fo:margin-left="0.0784in" fo:margin-right="0.0784in">
        <style:tab-stops/>
      </style:paragraph-properties>
      <style:text-properties style:font-name="Times New Roman" style:font-name-asian="標楷體" fo:font-weight="bold" style:font-weight-asian="bold" fo:color="#000000"/>
    </style:style>
    <style:style style:name="TableCell1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1" style:parent-style-name="Textbody" style:family="paragraph">
      <style:paragraph-properties fo:text-align="center"/>
      <style:text-properties style:font-name="Times New Roman" style:font-name-asian="標楷體" fo:font-weight="bold" style:font-weight-asian="bold" fo:color="#000000" style:font-size-complex="12pt"/>
    </style:style>
    <style:style style:name="TableCell18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1823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82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2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2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27" style:parent-style-name="預設段落字型" style:family="text">
      <style:text-properties style:font-name="標楷體" style:font-name-asian="標楷體" style:font-name-complex="Wingdings" fo:color="#000000" fo:font-size="10pt" style:font-size-asian="10pt" style:font-size-complex="10pt"/>
    </style:style>
    <style:style style:name="T182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2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3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31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83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3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1834" style:family="table-row">
      <style:table-row-properties style:min-row-height="0.2812in" style:use-optimal-row-height="false"/>
    </style:style>
    <style:style style:name="P1835" style:parent-style-name="內文" style:family="paragraph">
      <style:paragraph-properties fo:widows="2" fo:orphans="2"/>
    </style:style>
    <style:style style:name="TableCell1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8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39" style:parent-style-name="Textbody" style:family="paragraph">
      <style:paragraph-properties style:snap-to-layout-grid="false" fo:text-align="justify" style:line-height-at-least="0.1944in"/>
    </style:style>
    <style:style style:name="T1840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84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4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4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44" style:parent-style-name="預設段落字型" style:family="text">
      <style:text-properties style:font-name="標楷體" style:font-name-asian="標楷體" style:font-name-complex="Wingdings" fo:color="#000000" fo:font-size="10pt" style:font-size-asian="10pt" style:font-size-complex="10pt"/>
    </style:style>
    <style:style style:name="T184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4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4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48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84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5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1851" style:family="table-row">
      <style:table-row-properties style:min-row-height="0.2812in" style:use-optimal-row-height="false"/>
    </style:style>
    <style:style style:name="P1852" style:parent-style-name="內文" style:family="paragraph">
      <style:paragraph-properties fo:widows="2" fo:orphans="2"/>
    </style:style>
    <style:style style:name="TableCell18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4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8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56" style:parent-style-name="Textbody" style:family="paragraph">
      <style:paragraph-properties style:snap-to-layout-grid="false" fo:text-align="justify" style:line-height-at-least="0.1944in"/>
    </style:style>
    <style:style style:name="T1857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85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5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6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61" style:parent-style-name="預設段落字型" style:family="text">
      <style:text-properties style:font-name="標楷體" style:font-name-asian="標楷體" style:font-name-complex="Wingdings" fo:color="#000000" fo:font-size="10pt" style:font-size-asian="10pt" style:font-size-complex="10pt"/>
    </style:style>
    <style:style style:name="T186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6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6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65" style:parent-style-name="預設段落字型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186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86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Row1868" style:family="table-row">
      <style:table-row-properties style:min-row-height="0.3055in" style:use-optimal-row-height="false"/>
    </style:style>
    <style:style style:name="TableCell18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0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8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72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fo:font-size="8pt" style:font-size-asian="8pt" style:font-size-complex="10pt" fo:background-color="#FFFFFF"/>
    </style:style>
    <style:style style:name="P1873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874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style:font-size-complex="12pt"/>
    </style:style>
    <style:style style:name="P1875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style:font-size-complex="12pt"/>
    </style:style>
    <style:style style:name="P1876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style:font-size-complex="12pt"/>
    </style:style>
    <style:style style:name="P1877" style:parent-style-name="Textbody" style:family="paragraph">
      <style:paragraph-properties style:snap-to-layout-grid="false" style:line-height-at-least="0.1944in"/>
    </style:style>
    <style:style style:name="T1878" style:parent-style-name="預設段落字型" style:family="text">
      <style:text-properties style:font-name="標楷體" style:font-name-asian="標楷體" fo:color="#000000" style:font-size-complex="12pt"/>
    </style:style>
    <style:style style:name="P1879" style:parent-style-name="Textbody" style:family="paragraph">
      <style:paragraph-properties style:snap-to-layout-grid="false" style:line-height-at-least="0.1944in"/>
      <style:text-properties style:font-name="Times New Roman" style:font-name-asian="標楷體" fo:color="#000000" style:font-size-complex="12pt"/>
    </style:style>
    <style:style style:name="TableRow1880" style:family="table-row">
      <style:table-row-properties style:min-row-height="0.3805in" style:use-optimal-row-height="false"/>
    </style:style>
    <style:style style:name="P1881" style:parent-style-name="內文" style:family="paragraph">
      <style:paragraph-properties fo:widows="2" fo:orphans="2"/>
    </style:style>
    <style:style style:name="TableCell188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83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884" style:parent-style-name="內文" style:family="paragraph">
      <style:paragraph-properties style:line-height-at-least="0.1944in"/>
    </style:style>
    <style:style style:name="T1885" style:parent-style-name="預設段落字型" style:family="text">
      <style:text-properties style:font-name="標楷體" style:font-name-asian="標楷體" fo:language="zh" fo:country="TW"/>
    </style:style>
    <style:style style:name="T1886" style:parent-style-name="預設段落字型" style:family="text">
      <style:text-properties style:font-name="標楷體" style:font-name-asian="標楷體"/>
    </style:style>
    <style:style style:name="T1887" style:parent-style-name="預設段落字型" style:family="text">
      <style:text-properties style:font-name="標楷體" style:font-name-asian="標楷體" fo:language="zh" fo:country="TW"/>
    </style:style>
    <style:style style:name="P1888" style:parent-style-name="內文" style:family="paragraph">
      <style:paragraph-properties style:line-height-at-least="0.1944in"/>
    </style:style>
    <style:style style:name="T1889" style:parent-style-name="預設段落字型" style:family="text">
      <style:text-properties style:font-name="標楷體" style:font-name-asian="標楷體" fo:language="zh" fo:country="TW"/>
    </style:style>
    <style:style style:name="T1890" style:parent-style-name="預設段落字型" style:family="text">
      <style:text-properties style:font-name="標楷體" style:font-name-asian="標楷體"/>
    </style:style>
    <style:style style:name="T1891" style:parent-style-name="預設段落字型" style:family="text">
      <style:text-properties style:font-name="標楷體" style:font-name-asian="標楷體" fo:language="zh" fo:country="TW"/>
    </style:style>
    <style:style style:name="P1892" style:parent-style-name="內文" style:family="paragraph">
      <style:paragraph-properties style:line-height-at-least="0.1944in"/>
    </style:style>
    <style:style style:name="T1893" style:parent-style-name="預設段落字型" style:family="text">
      <style:text-properties style:font-name="標楷體" style:font-name-asian="標楷體" fo:language="zh" fo:country="TW"/>
    </style:style>
    <style:style style:name="T1894" style:parent-style-name="預設段落字型" style:family="text">
      <style:text-properties style:font-name="標楷體" style:font-name-asian="標楷體"/>
    </style:style>
    <style:style style:name="T1895" style:parent-style-name="預設段落字型" style:family="text">
      <style:text-properties style:font-name="標楷體" style:font-name-asian="標楷體" fo:language="zh" fo:country="TW"/>
    </style:style>
    <style:style style:name="P1896" style:parent-style-name="內文" style:family="paragraph">
      <style:paragraph-properties style:line-height-at-least="0.1944in"/>
    </style:style>
    <style:style style:name="T1897" style:parent-style-name="預設段落字型" style:family="text">
      <style:text-properties style:font-name="標楷體" style:font-name-asian="標楷體" fo:language="zh" fo:country="TW"/>
    </style:style>
    <style:style style:name="T1898" style:parent-style-name="預設段落字型" style:family="text">
      <style:text-properties style:font-name="標楷體" style:font-name-asian="標楷體"/>
    </style:style>
    <style:style style:name="T1899" style:parent-style-name="預設段落字型" style:family="text">
      <style:text-properties style:font-name="標楷體" style:font-name-asian="標楷體" fo:color="#000000" style:font-size-complex="12pt"/>
    </style:style>
    <style:style style:name="P1900" style:parent-style-name="內文" style:family="paragraph">
      <style:paragraph-properties style:line-height-at-least="0.1944in"/>
    </style:style>
    <style:style style:name="T1901" style:parent-style-name="預設段落字型" style:family="text">
      <style:text-properties style:font-name="標楷體" style:font-name-asian="標楷體" fo:language="zh" fo:country="TW"/>
    </style:style>
    <style:style style:name="T1902" style:parent-style-name="預設段落字型" style:family="text">
      <style:text-properties style:font-name="標楷體" style:font-name-asian="標楷體"/>
    </style:style>
    <style:style style:name="T1903" style:parent-style-name="預設段落字型" style:family="text">
      <style:text-properties style:font-name="標楷體" style:font-name-asian="標楷體" fo:color="#000000" style:font-size-complex="12pt"/>
    </style:style>
    <style:style style:name="P1904" style:parent-style-name="Textbody" style:family="paragraph">
      <style:paragraph-properties style:snap-to-layout-grid="false" style:line-height-at-least="0.1944in"/>
    </style:style>
    <style:style style:name="T1905" style:parent-style-name="預設段落字型" style:family="text">
      <style:text-properties style:font-name="標楷體" style:font-name-asian="標楷體" fo:font-size="10pt" style:font-size-asian="10pt" style:font-size-complex="10pt" fo:language="zh" fo:country="TW"/>
    </style:style>
    <style:style style:name="T19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07" style:parent-style-name="預設段落字型" style:family="text">
      <style:text-properties style:font-name="標楷體" style:font-name-asian="標楷體" fo:font-size="10pt" style:font-size-asian="10pt" style:font-size-complex="10pt" fo:language="zh" fo:country="TW"/>
    </style:style>
    <style:style style:name="P1908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TableRow1909" style:family="table-row">
      <style:table-row-properties style:min-row-height="0.7965in" style:use-optimal-row-height="false"/>
    </style:style>
    <style:style style:name="TableCell19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1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P1912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91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14" style:parent-style-name="Textbody" style:family="paragraph">
      <style:paragraph-properties style:snap-to-layout-grid="false" style:line-height-at-least="0.1944in"/>
    </style:style>
    <style:style style:name="T1915" style:parent-style-name="預設段落字型" style:family="text">
      <style:text-properties style:font-name="標楷體" style:font-name-asian="標楷體" fo:color="#000000" fo:font-size="8pt" style:font-size-asian="8pt" style:font-size-complex="8pt" fo:background-color="#FFFFFF"/>
    </style:style>
    <style:style style:name="T1916" style:parent-style-name="預設段落字型" style:family="text">
      <style:text-properties style:font-name="Times New Roman" style:font-name-asian="標楷體" fo:color="#000000" fo:font-size="8pt" style:font-size-asian="8pt" style:font-size-complex="10pt" fo:background-color="#FFFFFF"/>
    </style:style>
    <style:style style:name="P1917" style:parent-style-name="Textbody" style:family="paragraph">
      <style:paragraph-properties style:snap-to-layout-grid="false" fo:text-align="justify" style:line-height-at-least="0.1944in"/>
    </style:style>
    <style:style style:name="T19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91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2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3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P1940" style:parent-style-name="Textbody" style:family="paragraph">
      <style:paragraph-properties style:snap-to-layout-grid="false" fo:text-align="justify" style:line-height-at-least="0.1944in"/>
    </style:style>
    <style:style style:name="T194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946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7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8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4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5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5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52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5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195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P1955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fo:font-size="10pt" style:font-size-asian="10pt" style:font-size-complex="10pt"/>
    </style:style>
    <style:style style:name="P1956" style:parent-style-name="Textbody" style:family="paragraph">
      <style:paragraph-properties style:snap-to-layout-grid="false" fo:text-align="justify" style:line-height-at-least="0.1944in"/>
    </style:style>
    <style:style style:name="T19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958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T195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96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1961" style:parent-style-name="Textbody" style:family="paragraph">
      <style:paragraph-properties style:snap-to-layout-grid="false" fo:text-align="justify" style:line-height-at-least="0.1944in"/>
    </style:style>
    <style:style style:name="T196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963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1964" style:parent-style-name="Textbody" style:family="paragraph">
      <style:paragraph-properties style:snap-to-layout-grid="false" fo:text-align="justify" style:line-height-at-least="0.1944in"/>
    </style:style>
    <style:style style:name="TableRow1965" style:family="table-row">
      <style:table-row-properties style:min-row-height="0.8826in" style:use-optimal-row-height="false"/>
    </style:style>
    <style:style style:name="TableCell19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6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96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69" style:parent-style-name="Textbody" style:family="paragraph">
      <style:paragraph-properties style:snap-to-layout-grid="false" fo:text-align="justify" style:line-height-at-least="0.1944in"/>
    </style:style>
    <style:style style:name="T1970" style:parent-style-name="預設段落字型" style:family="text">
      <style:text-properties style:font-name="標楷體" style:font-name-asian="標楷體" style:font-name-complex="標楷體" fo:color="#000000" fo:font-size="8pt" style:font-size-asian="8pt" style:font-size-complex="8pt" fo:background-color="#FFFFFF"/>
    </style:style>
    <style:style style:name="T1971" style:parent-style-name="預設段落字型" style:family="text">
      <style:text-properties style:font-name="Times New Roman" style:font-name-asian="標楷體" fo:color="#000000" fo:font-size="8pt" style:font-size-asian="8pt" style:font-size-complex="8pt" fo:background-color="#FFFFFF"/>
    </style:style>
    <style:style style:name="T1972" style:parent-style-name="預設段落字型" style:family="text">
      <style:text-properties style:font-name="標楷體" style:font-name-asian="標楷體" style:font-name-complex="標楷體" fo:color="#000000" fo:font-size="8pt" style:font-size-asian="8pt" style:font-size-complex="8pt" fo:background-color="#FFFFFF"/>
    </style:style>
    <style:style style:name="P197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197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97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font-size="10pt" style:font-size-asian="10pt" style:font-size-complex="10pt"/>
    </style:style>
    <style:style style:name="P1976" style:parent-style-name="Textbody" style:family="paragraph">
      <style:paragraph-properties style:snap-to-layout-grid="false" fo:text-align="justify" style:line-height-at-least="0.1944in"/>
    </style:style>
    <style:style style:name="T19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978" style:family="table-row">
      <style:table-row-properties style:min-row-height="0.2958in" style:use-optimal-row-height="false"/>
    </style:style>
    <style:style style:name="TableCell197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0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19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82" style:parent-style-name="Textbody" style:family="paragraph">
      <style:paragraph-properties style:snap-to-layout-grid="false" fo:text-align="justify" style:line-height-at-least="0.1944in"/>
    </style:style>
    <style:style style:name="T1983" style:parent-style-name="預設段落字型" style:family="text">
      <style:text-properties style:font-name="Times New Roman" style:font-name-asian="標楷體" fo:color="#000000" style:font-size-complex="12pt"/>
    </style:style>
    <style:style style:name="T1984" style:parent-style-name="預設段落字型" style:family="text">
      <style:text-properties style:font-name="Times New Roman" style:font-name-asian="標楷體" fo:color="#000000" style:font-size-complex="12pt"/>
    </style:style>
    <style:style style:name="T1985" style:parent-style-name="預設段落字型" style:family="text">
      <style:text-properties style:font-name="Times New Roman" style:font-name-asian="標楷體" fo:color="#000000" style:font-size-complex="12pt"/>
    </style:style>
    <style:style style:name="T1986" style:parent-style-name="預設段落字型" style:family="text">
      <style:text-properties style:font-name="Times New Roman" style:font-name-asian="標楷體" fo:color="#000000" style:font-size-complex="12pt"/>
    </style:style>
    <style:style style:name="T1987" style:parent-style-name="預設段落字型" style:family="text">
      <style:text-properties style:font-name="Times New Roman" style:font-name-asian="標楷體" fo:color="#000000" style:font-size-complex="12pt"/>
    </style:style>
    <style:style style:name="T1988" style:parent-style-name="預設段落字型" style:family="text">
      <style:text-properties style:font-name="Times New Roman" style:font-name-asian="標楷體" fo:color="#000000" style:font-size-complex="12pt"/>
    </style:style>
    <style:style style:name="T1989" style:parent-style-name="預設段落字型" style:family="text">
      <style:text-properties style:font-name="Times New Roman" style:font-name-asian="標楷體" fo:color="#000000" style:font-size-complex="12pt"/>
    </style:style>
    <style:style style:name="T1990" style:parent-style-name="預設段落字型" style:family="text">
      <style:text-properties style:font-name="Times New Roman" style:font-name-asian="標楷體" fo:color="#000000" style:font-size-complex="12pt"/>
    </style:style>
    <style:style style:name="T1991" style:parent-style-name="預設段落字型" style:family="text">
      <style:text-properties style:font-name="Times New Roman" style:font-name-asian="標楷體" fo:color="#000000" style:font-size-complex="12pt"/>
    </style:style>
    <style:style style:name="T1992" style:parent-style-name="預設段落字型" style:family="text">
      <style:text-properties style:font-name="Times New Roman" style:font-name-asian="標楷體" fo:color="#000000" style:font-size-complex="12pt"/>
    </style:style>
    <style:style style:name="T1993" style:parent-style-name="預設段落字型" style:family="text">
      <style:text-properties style:font-name="Times New Roman" style:font-name-asian="標楷體" fo:color="#000000" style:font-size-complex="12pt"/>
    </style:style>
    <style:style style:name="T1994" style:parent-style-name="預設段落字型" style:family="text">
      <style:text-properties style:font-name="Times New Roman" style:font-name-asian="標楷體" fo:color="#000000" style:font-size-complex="12pt"/>
    </style:style>
    <style:style style:name="T1995" style:parent-style-name="預設段落字型" style:family="text">
      <style:text-properties style:font-name="Times New Roman" style:font-name-asian="標楷體" fo:color="#000000" style:font-size-complex="12pt"/>
    </style:style>
    <style:style style:name="T1996" style:parent-style-name="預設段落字型" style:family="text">
      <style:text-properties style:font-name="Times New Roman" style:font-name-asian="標楷體" fo:color="#000000" style:font-size-complex="12pt"/>
    </style:style>
    <style:style style:name="T1997" style:parent-style-name="預設段落字型" style:family="text">
      <style:text-properties style:font-name="Times New Roman" style:font-name-asian="標楷體" fo:color="#000000" style:font-size-complex="12pt"/>
    </style:style>
    <style:style style:name="T1998" style:parent-style-name="預設段落字型" style:family="text">
      <style:text-properties style:font-name="Times New Roman" style:font-name-asian="標楷體" fo:color="#000000" style:font-size-complex="12pt"/>
    </style:style>
    <style:style style:name="T1999" style:parent-style-name="預設段落字型" style:family="text">
      <style:text-properties style:font-name="標楷體" style:font-name-asian="標楷體" fo:color="#000000" style:font-size-complex="12pt"/>
    </style:style>
    <style:style style:name="T2000" style:parent-style-name="預設段落字型" style:family="text">
      <style:text-properties style:font-name="Times New Roman" style:font-name-asian="標楷體" fo:color="#000000" style:font-size-complex="12pt"/>
    </style:style>
    <style:style style:name="T2001" style:parent-style-name="預設段落字型" style:family="text">
      <style:text-properties style:font-name="Times New Roman" style:font-name-asian="標楷體" fo:color="#000000" style:font-size-complex="12pt"/>
    </style:style>
    <style:style style:name="TableRow2002" style:family="table-row">
      <style:table-row-properties style:min-row-height="0.5861in" style:use-optimal-row-height="false"/>
    </style:style>
    <style:style style:name="TableCell200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4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0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0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2007" style:parent-style-name="Textbody" style:family="paragraph">
      <style:paragraph-properties style:snap-to-layout-grid="false" fo:text-align="justify" style:line-height-at-least="0.1944in"/>
    </style:style>
    <style:style style:name="T2008" style:parent-style-name="預設段落字型" style:family="text">
      <style:text-properties style:font-name="標楷體" style:font-name-asian="標楷體" fo:color="#000000" style:font-size-complex="12pt"/>
    </style:style>
    <style:style style:name="T2009" style:parent-style-name="預設段落字型" style:family="text">
      <style:text-properties style:font-name="Times New Roman" style:font-name-asian="標楷體" fo:color="#000000" style:font-size-complex="12pt"/>
    </style:style>
    <style:style style:name="T2010" style:parent-style-name="預設段落字型" style:family="text">
      <style:text-properties style:font-name="標楷體" style:font-name-asian="標楷體" fo:color="#000000" style:font-size-complex="12pt"/>
    </style:style>
    <style:style style:name="T2011" style:parent-style-name="預設段落字型" style:family="text">
      <style:text-properties style:font-name="Times New Roman" style:font-name-asian="標楷體" fo:color="#000000" style:font-size-complex="12pt"/>
    </style:style>
    <style:style style:name="T2012" style:parent-style-name="預設段落字型" style:family="text">
      <style:text-properties style:font-name="Times New Roman" style:font-name-asian="標楷體" fo:color="#000000" style:font-size-complex="12pt"/>
    </style:style>
    <style:style style:name="T2013" style:parent-style-name="預設段落字型" style:family="text">
      <style:text-properties style:font-name="Times New Roman" style:font-name-asian="標楷體" fo:color="#000000" style:font-size-complex="12pt"/>
    </style:style>
    <style:style style:name="T2014" style:parent-style-name="預設段落字型" style:family="text">
      <style:text-properties style:font-name="Times New Roman" style:font-name-asian="標楷體" fo:color="#000000" style:font-size-complex="12pt"/>
    </style:style>
    <style:style style:name="T2015" style:parent-style-name="預設段落字型" style:family="text">
      <style:text-properties style:font-name="Times New Roman" style:font-name-asian="標楷體" fo:color="#000000" style:font-size-complex="12pt"/>
    </style:style>
    <style:style style:name="P2016" style:parent-style-name="Textbody" style:family="paragraph">
      <style:paragraph-properties style:snap-to-layout-grid="false" fo:text-align="justify" style:line-height-at-least="0.1944in"/>
    </style:style>
    <style:style style:name="T2017" style:parent-style-name="預設段落字型" style:family="text">
      <style:text-properties style:font-name="Times New Roman" style:font-name-asian="標楷體" fo:color="#000000" style:font-size-complex="12pt"/>
    </style:style>
    <style:style style:name="T2018" style:parent-style-name="預設段落字型" style:family="text">
      <style:text-properties style:font-name="Times New Roman" style:font-name-asian="標楷體" fo:color="#000000" style:font-size-complex="12pt"/>
    </style:style>
    <style:style style:name="T2019" style:parent-style-name="預設段落字型" style:family="text">
      <style:text-properties style:font-name="Times New Roman" style:font-name-asian="標楷體" fo:color="#000000" style:font-size-complex="12pt"/>
    </style:style>
    <style:style style:name="T2020" style:parent-style-name="預設段落字型" style:family="text">
      <style:text-properties style:font-name="Times New Roman" style:font-name-asian="標楷體" fo:color="#000000" style:font-size-complex="12pt"/>
    </style:style>
    <style:style style:name="T2021" style:parent-style-name="預設段落字型" style:family="text">
      <style:text-properties style:font-name="標楷體" style:font-name-asian="標楷體" fo:color="#000000" style:font-size-complex="12pt"/>
    </style:style>
    <style:style style:name="T2022" style:parent-style-name="預設段落字型" style:family="text">
      <style:text-properties style:font-name="Times New Roman" style:font-name-asian="標楷體" fo:color="#000000" style:font-size-complex="12pt"/>
    </style:style>
    <style:style style:name="T2023" style:parent-style-name="預設段落字型" style:family="text">
      <style:text-properties style:font-name="Times New Roman" style:font-name-asian="標楷體" fo:color="#000000" style:font-size-complex="12pt"/>
    </style:style>
    <style:style style:name="T2024" style:parent-style-name="預設段落字型" style:family="text">
      <style:text-properties style:font-name="Times New Roman" style:font-name-asian="標楷體" fo:color="#000000" style:font-size-complex="12pt"/>
    </style:style>
    <style:style style:name="T2025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26" style:parent-style-name="預設段落字型" style:family="text">
      <style:text-properties style:font-name="Times New Roman" style:font-name-asian="標楷體" fo:color="#000000" style:font-size-complex="12pt"/>
    </style:style>
    <style:style style:name="TableRow2027" style:family="table-row">
      <style:table-row-properties style:min-row-height="0.5861in" style:use-optimal-row-height="false"/>
    </style:style>
    <style:style style:name="TableCell20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9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0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3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203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 fo:background-color="#FFFFFF"/>
    </style:style>
    <style:style style:name="P203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 fo:background-color="#FFFFFF"/>
    </style:style>
    <style:style style:name="P203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style:font-size-complex="12pt" fo:background-color="#FFFFFF"/>
    </style:style>
    <style:style style:name="P2035" style:parent-style-name="Textbody" style:family="paragraph">
      <style:paragraph-properties style:snap-to-layout-grid="false" fo:text-align="justify" style:line-height-at-least="0.1944in"/>
    </style:style>
    <style:style style:name="T2036" style:parent-style-name="預設段落字型" style:family="text">
      <style:text-properties style:font-name="標楷體" style:font-name-asian="標楷體" style:font-size-complex="12pt"/>
    </style:style>
    <style:style style:name="T2037" style:parent-style-name="預設段落字型" style:family="text">
      <style:text-properties style:font-name="標楷體" style:font-name-asian="標楷體" fo:color="#000000" style:font-size-complex="12pt" fo:background-color="#FFFFFF"/>
    </style:style>
    <style:style style:name="P2038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P2039" style:parent-style-name="Textbody" style:family="paragraph">
      <style:paragraph-properties style:snap-to-layout-grid="false" fo:text-align="justify" style:line-height-at-least="0.1944in"/>
      <style:text-properties style:font-name="Times New Roman" style:font-name-asian="標楷體" fo:color="#000000" style:font-size-complex="12pt"/>
    </style:style>
    <style:style style:name="P204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1pt" style:font-size-asian="11pt" style:font-size-complex="12pt"/>
    </style:style>
    <style:style style:name="P2041" style:parent-style-name="Textbody" style:family="paragraph">
      <style:paragraph-properties style:snap-to-layout-grid="false" fo:text-align="justify" style:line-height-at-least="0.1944in"/>
    </style:style>
    <style:style style:name="T2042" style:parent-style-name="預設段落字型" style:family="text">
      <style:text-properties style:font-name="Times New Roman" style:font-name-asian="標楷體" fo:color="#000000" fo:font-size="11pt" style:font-size-asian="11pt" style:font-size-complex="12pt"/>
    </style:style>
    <style:style style:name="T2043" style:parent-style-name="預設段落字型" style:family="text">
      <style:text-properties style:font-name="Times New Roman" style:font-name-asian="標楷體" fo:color="#000000" fo:font-size="11pt" style:font-size-asian="11pt" style:font-size-complex="12pt"/>
    </style:style>
    <style:style style:name="T2044" style:parent-style-name="預設段落字型" style:family="text">
      <style:text-properties style:font-name="標楷體" style:font-name-asian="標楷體" fo:color="#000000" fo:font-size="11pt" style:font-size-asian="11pt" style:font-size-complex="12pt"/>
    </style:style>
    <style:style style:name="TableRow2045" style:family="table-row">
      <style:table-row-properties style:min-row-height="0.3861in" style:use-optimal-row-height="false"/>
    </style:style>
    <style:style style:name="TableCell204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0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49" style:parent-style-name="內文" style:family="paragraph">
      <style:paragraph-properties style:snap-to-layout-grid="false" fo:text-align="justify" style:line-height-at-least="0.1944in"/>
    </style:style>
    <style:style style:name="T205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0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52" style:parent-style-name="內文" style:family="paragraph">
      <style:paragraph-properties style:snap-to-layout-grid="false" fo:text-align="justify" style:line-height-at-least="0.1944in"/>
    </style:style>
    <style:style style:name="T205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05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55" style:parent-style-name="內文" style:family="paragraph">
      <style:paragraph-properties style:snap-to-layout-grid="false" fo:text-align="justify" style:line-height-at-least="0.1944in"/>
    </style:style>
    <style:style style:name="T205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0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58" style:parent-style-name="內文" style:family="paragraph">
      <style:paragraph-properties style:snap-to-layout-grid="false" fo:text-align="justify" style:line-height-at-least="0.1944in"/>
    </style:style>
    <style:style style:name="T205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0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61" style:parent-style-name="內文" style:family="paragraph">
      <style:paragraph-properties style:snap-to-layout-grid="false" fo:text-align="justify" style:line-height-at-least="0.1944in"/>
    </style:style>
    <style:style style:name="T206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0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64" style:parent-style-name="Textbody" style:family="paragraph">
      <style:paragraph-properties style:snap-to-layout-grid="false" fo:text-align="justify" style:line-height-at-least="0.1944in" fo:text-indent="0.5555in"/>
    </style:style>
    <style:style style:name="T2065" style:parent-style-name="預設段落字型" style:family="text">
      <style:text-properties style:font-name="標楷體" style:font-name-asian="標楷體" style:font-size-complex="12pt"/>
    </style:style>
    <style:style style:name="TableRow2066" style:family="table-row">
      <style:table-row-properties style:min-row-height="0.6847in" style:use-optimal-row-height="false"/>
    </style:style>
    <style:style style:name="TableCell20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8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06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70" style:parent-style-name="內文" style:family="paragraph">
      <style:paragraph-properties fo:widows="2" fo:orphans="2" fo:text-align="justify"/>
      <style:text-properties style:font-name="標楷體" style:font-name-asian="標楷體" fo:font-size="12pt" style:font-size-asian="12pt" style:font-size-complex="12pt"/>
    </style:style>
    <style:style style:name="P2071" style:parent-style-name="內文" style:family="paragraph">
      <style:paragraph-properties fo:widows="2" fo:orphans="2" fo:text-align="justify" fo:text-indent="0.6131in"/>
      <style:text-properties style:font-name="標楷體" style:font-name-asian="標楷體" fo:font-size="12pt" style:font-size-asian="12pt" style:font-size-complex="12pt"/>
    </style:style>
    <style:style style:name="P2072" style:parent-style-name="內文" style:family="paragraph">
      <style:paragraph-properties fo:widows="2" fo:orphans="2" fo:text-align="justify" fo:text-indent="0.6131in"/>
      <style:text-properties style:font-name="標楷體" style:font-name-asian="標楷體" fo:font-size="12pt" style:font-size-asian="12pt" style:font-size-complex="12pt"/>
    </style:style>
    <style:style style:name="P2073" style:parent-style-name="內文" style:family="paragraph">
      <style:paragraph-properties fo:widows="2" fo:orphans="2" fo:text-align="justify" fo:text-indent="0.6131in"/>
      <style:text-properties style:font-name="標楷體" style:font-name-asian="標楷體" fo:font-size="12pt" style:font-size-asian="12pt" style:font-size-complex="12pt"/>
    </style:style>
    <style:style style:name="P2074" style:parent-style-name="Textbody" style:family="paragraph">
      <style:paragraph-properties style:snap-to-layout-grid="false" fo:text-align="justify" style:line-height-at-least="0.1944in"/>
    </style:style>
    <style:style style:name="T2075" style:parent-style-name="預設段落字型" style:family="text">
      <style:text-properties style:font-name="標楷體" style:font-name-asian="標楷體" style:font-size-complex="12pt"/>
    </style:style>
    <style:style style:name="TableRow2076" style:family="table-row">
      <style:table-row-properties style:min-row-height="0.7729in" style:use-optimal-row-height="false"/>
    </style:style>
    <style:style style:name="TableCell207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078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07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80" style:parent-style-name="內文" style:family="paragraph">
      <style:paragraph-properties style:snap-to-layout-grid="false" fo:text-align="justify" style:line-height-at-least="0.1944in"/>
    </style:style>
    <style:style style:name="T2081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08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083" style:parent-style-name="Textbody" style:family="paragraph">
      <style:paragraph-properties style:snap-to-layout-grid="false" fo:text-align="justify" style:line-height-at-least="0.1944in"/>
    </style:style>
    <style:style style:name="T2084" style:parent-style-name="預設段落字型" style:family="text">
      <style:text-properties style:font-name="標楷體" style:font-name-asian="標楷體" style:font-size-complex="12pt" fo:background-color="#FFFFFF"/>
    </style:style>
    <style:style style:name="T2085" style:parent-style-name="預設段落字型" style:family="text">
      <style:text-properties style:font-name="標楷體" style:font-name-asian="標楷體" style:font-size-complex="12pt"/>
    </style:style>
    <style:style style:name="TableRow2086" style:family="table-row">
      <style:table-row-properties style:min-row-height="0.7729in" style:use-optimal-row-height="false"/>
    </style:style>
    <style:style style:name="TableCell208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88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0pt"/>
    </style:style>
    <style:style style:name="P2089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color="#000000" fo:font-size="8pt" style:font-size-asian="8pt" style:font-size-complex="12pt" fo:background-color="#FFFFFF"/>
    </style:style>
    <style:style style:name="P2090" style:parent-style-name="Textbody" style:family="paragraph">
      <style:paragraph-properties style:snap-to-layout-grid="false" style:line-height-at-least="0.1944in"/>
      <style:text-properties style:font-name="Times New Roman" style:font-name-asian="標楷體" fo:color="#000000" fo:font-size="8pt" style:font-size-asian="8pt" style:font-size-complex="12pt" fo:background-color="#FFFFFF"/>
    </style:style>
    <style:style style:name="TableRow2091" style:family="table-row">
      <style:table-row-properties style:use-optimal-row-height="false"/>
    </style:style>
    <style:style style:name="TableCell209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3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8pt"/>
    </style:style>
    <style:style style:name="P2094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095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096" style:family="table-cell">
      <style:table-cell-properties fo:border="0.0069in solid #000000" style:writing-mode="lr-tb" fo:padding-top="0in" fo:padding-left="0.075in" fo:padding-bottom="0in" fo:padding-right="0.075in"/>
    </style:style>
    <style:style style:name="P2097" style:parent-style-name="Textbody" style:family="paragraph">
      <style:paragraph-properties style:snap-to-layout-grid="false" fo:text-align="justify" style:line-height-at-least="0.1944in"/>
    </style:style>
    <style:style style:name="T2098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099" style:parent-style-name="Textbody" style:family="paragraph">
      <style:paragraph-properties style:snap-to-layout-grid="false" fo:text-align="justify" style:line-height-at-least="0.1944in"/>
    </style:style>
    <style:style style:name="T2100" style:parent-style-name="預設段落字型" style:family="text">
      <style:text-properties style:font-name="標楷體" style:font-name-asian="標楷體" style:font-weight-complex="bold" style:font-size-complex="12pt"/>
    </style:style>
    <style:style style:name="T2101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210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0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0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0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 fo:background-color="#FFFFFF"/>
    </style:style>
    <style:style style:name="P2106" style:parent-style-name="Textbody" style:family="paragraph">
      <style:paragraph-properties style:snap-to-layout-grid="false" style:line-height-at-least="0.1944in"/>
      <style:text-properties style:font-name="標楷體" style:font-name-asian="標楷體" style:font-weight-complex="bold" style:font-size-complex="12pt"/>
    </style:style>
    <style:style style:name="P2107" style:parent-style-name="Textbody" style:family="paragraph">
      <style:paragraph-properties style:snap-to-layout-grid="false" style:line-height-at-least="0.1944in"/>
    </style:style>
    <style:style style:name="T2108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0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8pt"/>
    </style:style>
    <style:style style:name="P2111" style:parent-style-name="Textbody" style:family="paragraph">
      <style:paragraph-properties style:snap-to-layout-grid="false" style:line-height-at-least="0.1944in"/>
    </style:style>
    <style:style style:name="T211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2113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1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15" style:parent-style-name="Textbody" style:family="paragraph">
      <style:paragraph-properties style:snap-to-layout-grid="false" fo:text-align="justify" style:line-height-at-least="0.1944in"/>
    </style:style>
    <style:style style:name="T2116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17" style:parent-style-name="Textbody" style:family="paragraph">
      <style:paragraph-properties style:snap-to-layout-grid="false" fo:text-align="justify" style:line-height-at-least="0.1944in"/>
    </style:style>
    <style:style style:name="T2118" style:parent-style-name="預設段落字型" style:family="text">
      <style:text-properties style:font-name="標楷體" style:font-name-asian="標楷體" style:font-weight-complex="bold" style:font-size-complex="12pt"/>
    </style:style>
    <style:style style:name="T2119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212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2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 fo:background-color="#FFFFFF"/>
    </style:style>
    <style:style style:name="P212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 fo:background-color="#FFFFFF"/>
    </style:style>
    <style:style style:name="P2123" style:parent-style-name="Textbody" style:family="paragraph">
      <style:paragraph-properties style:snap-to-layout-grid="false" style:line-height-at-least="0.1944in"/>
      <style:text-properties style:font-name="標楷體" style:font-name-asian="標楷體" style:font-weight-complex="bold" style:font-size-complex="12pt"/>
    </style:style>
    <style:style style:name="P2124" style:parent-style-name="Textbody" style:family="paragraph">
      <style:paragraph-properties style:snap-to-layout-grid="false" style:line-height-at-least="0.1944in"/>
    </style:style>
    <style:style style:name="T2125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2126" style:family="table-row">
      <style:table-row-properties style:min-row-height="0.2902in" style:use-optimal-row-height="false"/>
    </style:style>
    <style:style style:name="TableCell21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28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29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30" style:parent-style-name="Textbody" style:family="paragraph">
      <style:paragraph-properties style:snap-to-layout-grid="false" fo:text-align="center" style:line-height-at-least="0.1944in"/>
    </style:style>
    <style:style style:name="T213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132" style:family="table-cell">
      <style:table-cell-properties fo:border="0.0069in solid #000000" style:writing-mode="lr-tb" fo:padding-top="0in" fo:padding-left="0.075in" fo:padding-bottom="0in" fo:padding-right="0.075in"/>
    </style:style>
    <style:style style:name="P2133" style:parent-style-name="Textbody" style:family="paragraph">
      <style:paragraph-properties style:snap-to-layout-grid="false" fo:text-align="justify" style:line-height-at-least="0.1944in"/>
    </style:style>
    <style:style style:name="T2134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35" style:parent-style-name="Textbody" style:family="paragraph">
      <style:paragraph-properties style:snap-to-layout-grid="false" fo:text-align="justify" style:line-height-at-least="0.1944in"/>
    </style:style>
    <style:style style:name="T2136" style:parent-style-name="預設段落字型" style:family="text">
      <style:text-properties style:font-name="標楷體" style:font-name-asian="標楷體" style:font-weight-complex="bold" style:font-size-complex="12pt"/>
    </style:style>
    <style:style style:name="T213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P213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3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4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41" style:parent-style-name="Textbody" style:family="paragraph">
      <style:paragraph-properties style:snap-to-layout-grid="false" fo:text-align="justify" style:line-height-at-least="0.1944in"/>
    </style:style>
    <style:style style:name="T2142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4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44" style:parent-style-name="Textbody" style:family="paragraph">
      <style:paragraph-properties style:snap-to-layout-grid="false" fo:text-align="justify" style:line-height-at-least="0.1944in"/>
    </style:style>
    <style:style style:name="T214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7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48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49" style:parent-style-name="Textbody" style:family="paragraph">
      <style:paragraph-properties style:snap-to-layout-grid="false" fo:text-align="center" style:line-height-at-least="0.2777in"/>
    </style:style>
    <style:style style:name="T21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1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52" style:parent-style-name="Textbody" style:family="paragraph">
      <style:paragraph-properties style:snap-to-layout-grid="false" fo:text-align="justify" style:line-height-at-least="0.1944in"/>
    </style:style>
    <style:style style:name="T2153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54" style:parent-style-name="Textbody" style:family="paragraph">
      <style:paragraph-properties style:snap-to-layout-grid="false" fo:text-align="justify" style:line-height-at-least="0.1944in"/>
    </style:style>
    <style:style style:name="T2155" style:parent-style-name="預設段落字型" style:family="text">
      <style:text-properties style:font-name="標楷體" style:font-name-asian="標楷體" style:font-weight-complex="bold" style:font-size-complex="12pt"/>
    </style:style>
    <style:style style:name="P215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5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58" style:parent-style-name="Textbody" style:family="paragraph">
      <style:paragraph-properties style:snap-to-layout-grid="false" fo:text-align="justify" style:line-height-at-least="0.1944in"/>
    </style:style>
    <style:style style:name="T2159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6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6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62" style:parent-style-name="Textbody" style:family="paragraph">
      <style:paragraph-properties style:snap-to-layout-grid="false" fo:text-align="justify" style:line-height-at-least="0.1944in"/>
    </style:style>
    <style:style style:name="TableRow2163" style:family="table-row">
      <style:table-row-properties style:min-row-height="0.2854in" style:use-optimal-row-height="false"/>
    </style:style>
    <style:style style:name="TableCell21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5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66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67" style:parent-style-name="Textbody" style:family="paragraph">
      <style:paragraph-properties style:snap-to-layout-grid="false" fo:text-align="center" style:line-height-at-least="0.1944in"/>
      <style:text-properties style:font-name="Times New Roman" style:font-name-asian="標楷體" fo:font-weight="bold" style:font-weight-asian="bold" fo:color="#000000" style:font-size-complex="12pt"/>
    </style:style>
    <style:style style:name="TableCell2168" style:family="table-cell">
      <style:table-cell-properties fo:border="0.0069in solid #000000" style:writing-mode="lr-tb" fo:padding-top="0in" fo:padding-left="0.075in" fo:padding-bottom="0in" fo:padding-right="0.075in"/>
    </style:style>
    <style:style style:name="P2169" style:parent-style-name="Textbody" style:family="paragraph">
      <style:paragraph-properties style:snap-to-layout-grid="false" fo:text-align="justify" style:line-height-at-least="0.1944in"/>
    </style:style>
    <style:style style:name="T2170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7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7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7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7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7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76" style:parent-style-name="Textbody" style:family="paragraph">
      <style:paragraph-properties style:snap-to-layout-grid="false" fo:text-align="justify" style:line-height-at-least="0.1944in"/>
    </style:style>
    <style:style style:name="T2177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7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79" style:parent-style-name="Textbody" style:family="paragraph">
      <style:paragraph-properties style:snap-to-layout-grid="false" fo:text-align="justify" style:line-height-at-least="0.1944in"/>
    </style:style>
    <style:style style:name="T218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2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2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83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184" style:parent-style-name="Textbody" style:family="paragraph">
      <style:paragraph-properties style:snap-to-layout-grid="false" fo:text-align="center" style:line-height-at-least="0.2777in"/>
    </style:style>
    <style:style style:name="T218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218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87" style:parent-style-name="Textbody" style:family="paragraph">
      <style:paragraph-properties style:snap-to-layout-grid="false" fo:text-align="justify" style:line-height-at-least="0.1944in"/>
    </style:style>
    <style:style style:name="T2188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8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9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91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 fo:background-color="#FFFFFF"/>
    </style:style>
    <style:style style:name="P2192" style:parent-style-name="Textbody" style:family="paragraph">
      <style:paragraph-properties style:snap-to-layout-grid="false" fo:text-align="justify" style:line-height-at-least="0.1944in"/>
    </style:style>
    <style:style style:name="T2193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19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195" style:parent-style-name="Textbody" style:family="paragraph">
      <style:paragraph-properties style:snap-to-layout-grid="false" fo:text-align="justify" style:line-height-at-least="0.1944in"/>
    </style:style>
    <style:style style:name="T2196" style:parent-style-name="預設段落字型" style:family="text">
      <style:text-properties style:font-name="標楷體" style:font-name-asian="標楷體" style:font-weight-complex="bold" style:font-size-complex="12pt"/>
    </style:style>
    <style:style style:name="P2197" style:parent-style-name="Textbody" style:family="paragraph">
      <style:text-properties style:font-name="Times New Roman" style:font-name-asian="標楷體" fo:color="#000000" fo:font-size="4pt" style:font-size-asian="4pt"/>
    </style:style>
    <style:style style:name="P2198" style:parent-style-name="Textbody" style:family="paragraph">
      <style:text-properties style:font-name="Times New Roman" style:font-name-asian="標楷體" fo:color="#000000" fo:font-size="4pt" style:font-size-asian="4pt"/>
    </style:style>
    <style:style style:name="P2199" style:parent-style-name="內文" style:family="paragraph">
      <style:paragraph-properties fo:widows="2" fo:orphans="2" fo:break-before="page"/>
    </style:style>
    <style:style style:name="P2200" style:parent-style-name="Textbody" style:family="paragraph">
      <style:text-properties style:font-name="標楷體" style:font-name-asian="標楷體" fo:font-weight="bold" style:font-weight-asian="bold" fo:color="#000000" style:letter-kerning="false" fo:font-size="14pt" style:font-size-asian="14pt" style:font-size-complex="16pt"/>
    </style:style>
    <style:style style:name="P2201" style:parent-style-name="Textbody" style:family="paragraph">
      <style:text-properties style:font-name="標楷體" style:font-name-asian="標楷體" fo:font-weight="bold" style:font-weight-asian="bold" fo:color="#000000" style:letter-kerning="false" fo:font-size="14pt" style:font-size-asian="14pt" style:font-size-complex="16pt"/>
    </style:style>
    <style:style style:name="P2202" style:parent-style-name="內文" style:family="paragraph">
      <style:text-properties fo:hyphenate="false"/>
    </style:style>
    <style:style style:name="T2203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2204" style:parent-style-name="預設段落字型" style:family="text">
      <style:text-properties style:font-name="標楷體" style:font-name-asian="標楷體" style:font-weight-complex="bold" style:letter-kerning="true" fo:font-size="12pt" style:font-size-asian="12pt" style:font-size-complex="12pt"/>
    </style:style>
    <style:style style:name="T2205" style:parent-style-name="預設段落字型" style:family="text">
      <style:text-properties style:font-name="標楷體" style:font-name-asian="標楷體" style:font-weight-complex="bold" fo:font-size="12pt" style:font-size-asian="12pt" style:font-size-complex="12pt"/>
    </style:style>
    <style:style style:name="T2206" style:parent-style-name="預設段落字型" style:family="text">
      <style:text-properties style:font-name="新細明體" style:font-weight-complex="bold" fo:font-size="12pt" style:font-size-asian="12pt" style:font-size-complex="12pt"/>
    </style:style>
    <style:style style:name="T2207" style:parent-style-name="預設段落字型" style:family="text">
      <style:text-properties style:font-name="標楷體" style:font-name-asian="標楷體" style:font-weight-complex="bold" fo:font-size="12pt" style:font-size-asian="12pt" style:font-size-complex="12pt"/>
    </style:style>
    <style:style style:name="T2208" style:parent-style-name="預設段落字型" style:family="text">
      <style:text-properties style:font-name="標楷體" style:font-name-asian="標楷體" style:font-weight-complex="bold" fo:font-size="14pt" style:font-size-asian="14pt" style:font-size-complex="16pt"/>
    </style:style>
    <style:style style:name="TableColumn2210" style:family="table-column">
      <style:table-column-properties style:column-width="0.2958in" style:use-optimal-column-width="false"/>
    </style:style>
    <style:style style:name="TableColumn2211" style:family="table-column">
      <style:table-column-properties style:column-width="0.0041in" style:use-optimal-column-width="false"/>
    </style:style>
    <style:style style:name="TableColumn2212" style:family="table-column">
      <style:table-column-properties style:column-width="0.9993in" style:use-optimal-column-width="false"/>
    </style:style>
    <style:style style:name="TableColumn2213" style:family="table-column">
      <style:table-column-properties style:column-width="2.2451in" style:use-optimal-column-width="false"/>
    </style:style>
    <style:style style:name="TableColumn2214" style:family="table-column">
      <style:table-column-properties style:column-width="0.2951in" style:use-optimal-column-width="false"/>
    </style:style>
    <style:style style:name="TableColumn2215" style:family="table-column">
      <style:table-column-properties style:column-width="3.652in" style:use-optimal-column-width="false"/>
    </style:style>
    <style:style style:name="Table2209" style:family="table">
      <style:table-properties style:width="7.4916in" fo:margin-left="-0.2208in" table:align="left"/>
    </style:style>
    <style:style style:name="TableRow2216" style:family="table-row">
      <style:table-row-properties style:use-optimal-row-height="false"/>
    </style:style>
    <style:style style:name="TableCell221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8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21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20" style:parent-style-name="Textbody" style:family="paragraph">
      <style:paragraph-properties style:snap-to-layout-grid="false" style:line-height-at-least="0.1944in"/>
    </style:style>
    <style:style style:name="T2221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6pt"/>
    </style:style>
    <style:style style:name="T2222" style:parent-style-name="預設段落字型" style:family="text">
      <style:text-properties style:font-name="標楷體" style:font-name-asian="標楷體" fo:color="#000000" style:font-size-complex="12pt"/>
    </style:style>
    <style:style style:name="TableRow2223" style:family="table-row">
      <style:table-row-properties style:min-row-height="0.0347in" style:use-optimal-row-height="false"/>
    </style:style>
    <style:style style:name="TableCell22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5" style:parent-style-name="Textbody" style:family="paragraph">
      <style:paragraph-properties style:snap-to-layout-grid="false" fo:text-align="center" style:line-height-at-least="0.1944in"/>
    </style:style>
    <style:style style:name="T2226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22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28" style:parent-style-name="Textbody" style:family="paragraph">
      <style:paragraph-properties style:snap-to-layout-grid="false" style:line-height-at-least="0.1944in" fo:text-indent="1.575in"/>
      <style:text-properties style:font-name="標楷體" style:font-name-asian="標楷體" fo:color="#000000" style:font-size-complex="12pt"/>
    </style:style>
    <style:style style:name="TableRow2229" style:family="table-row">
      <style:table-row-properties style:min-row-height="0.177in" style:use-optimal-row-height="false"/>
    </style:style>
    <style:style style:name="TableCell2230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31" style:parent-style-name="Textbody" style:family="paragraph">
      <style:paragraph-properties style:snap-to-layout-grid="false" style:line-height-at-least="0.1944in" fo:text-indent="1.3888in"/>
    </style:style>
    <style:style style:name="T2232" style:parent-style-name="預設段落字型" style:family="text">
      <style:text-properties style:font-name="標楷體" style:font-name-asian="標楷體" style:font-name-complex="標楷體" fo:color="#000000" fo:font-size="8pt" style:font-size-asian="8pt" style:font-size-complex="10pt" fo:background-color="#FFFFFF"/>
    </style:style>
    <style:style style:name="TableRow2233" style:family="table-row">
      <style:table-row-properties style:min-row-height="0.2812in" style:use-optimal-row-height="false"/>
    </style:style>
    <style:style style:name="TableCell22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35" style:parent-style-name="Textbody" style:family="paragraph">
      <style:paragraph-properties fo:margin-right="0.0784in"/>
      <style:text-properties style:font-name="標楷體" style:font-name-asian="標楷體" fo:font-weight="bold" style:font-weight-asian="bold" fo:color="#000000"/>
    </style:style>
    <style:style style:name="TableCell2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7" style:parent-style-name="Textbody" style:family="paragraph">
      <style:text-properties style:font-name="標楷體" style:font-name-asian="標楷體" fo:font-weight="bold" style:font-weight-asian="bold" fo:color="#000000" style:font-size-complex="12pt"/>
    </style:style>
    <style:style style:name="TableCell223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2239" style:parent-style-name="預設段落字型" style:family="text">
      <style:text-properties style:font-name="標楷體" style:font-name-asian="標楷體" style:font-size-complex="12pt"/>
    </style:style>
    <style:style style:name="T2240" style:parent-style-name="預設段落字型" style:family="text">
      <style:text-properties style:font-name="標楷體" style:font-name-asian="標楷體" fo:color="#000000" style:font-size-complex="12pt"/>
    </style:style>
    <style:style style:name="T2241" style:parent-style-name="預設段落字型" style:family="text">
      <style:text-properties style:font-name="標楷體" style:font-name-asian="標楷體" style:font-size-complex="12pt"/>
    </style:style>
    <style:style style:name="T2242" style:parent-style-name="預設段落字型" style:family="text">
      <style:text-properties style:font-name="標楷體" style:font-name-asian="標楷體" fo:color="#000000" style:font-size-complex="12pt"/>
    </style:style>
    <style:style style:name="TableRow2243" style:family="table-row">
      <style:table-row-properties style:min-row-height="0.2812in" style:use-optimal-row-height="false"/>
    </style:style>
    <style:style style:name="P2244" style:parent-style-name="內文" style:family="paragraph">
      <style:paragraph-properties fo:widows="2" fo:orphans="2"/>
      <style:text-properties style:font-name="標楷體" style:font-name-asian="標楷體"/>
    </style:style>
    <style:style style:name="TableCell2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6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24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48" style:parent-style-name="Textbody" style:family="paragraph">
      <style:paragraph-properties style:snap-to-layout-grid="false" fo:text-align="justify" style:line-height-at-least="0.1944in"/>
    </style:style>
    <style:style style:name="T2249" style:parent-style-name="預設段落字型" style:family="text">
      <style:text-properties style:font-name="標楷體" style:font-name-asian="標楷體" style:font-size-complex="12pt"/>
    </style:style>
    <style:style style:name="T2250" style:parent-style-name="預設段落字型" style:family="text">
      <style:text-properties style:font-name="標楷體" style:font-name-asian="標楷體" fo:color="#000000" style:font-size-complex="12pt"/>
    </style:style>
    <style:style style:name="T2251" style:parent-style-name="預設段落字型" style:family="text">
      <style:text-properties style:font-name="標楷體" style:font-name-asian="標楷體" style:font-size-complex="12pt"/>
    </style:style>
    <style:style style:name="T2252" style:parent-style-name="預設段落字型" style:family="text">
      <style:text-properties style:font-name="標楷體" style:font-name-asian="標楷體" fo:color="#000000" style:font-size-complex="12pt"/>
    </style:style>
    <style:style style:name="TableRow2253" style:family="table-row">
      <style:table-row-properties style:min-row-height="0.2812in" style:use-optimal-row-height="false"/>
    </style:style>
    <style:style style:name="P2254" style:parent-style-name="內文" style:family="paragraph">
      <style:paragraph-properties fo:widows="2" fo:orphans="2"/>
      <style:text-properties style:font-name="標楷體" style:font-name-asian="標楷體"/>
    </style:style>
    <style:style style:name="TableCell2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6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2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58" style:parent-style-name="Textbody" style:family="paragraph">
      <style:paragraph-properties style:snap-to-layout-grid="false" fo:text-align="justify" style:line-height-at-least="0.1944in"/>
    </style:style>
    <style:style style:name="T2259" style:parent-style-name="預設段落字型" style:family="text">
      <style:text-properties style:font-name="標楷體" style:font-name-asian="標楷體" style:font-size-complex="12pt"/>
    </style:style>
    <style:style style:name="T2260" style:parent-style-name="預設段落字型" style:family="text">
      <style:text-properties style:font-name="標楷體" style:font-name-asian="標楷體" fo:color="#000000" style:font-size-complex="12pt"/>
    </style:style>
    <style:style style:name="T2261" style:parent-style-name="預設段落字型" style:family="text">
      <style:text-properties style:font-name="標楷體" style:font-name-asian="標楷體" style:font-size-complex="12pt"/>
    </style:style>
    <style:style style:name="T2262" style:parent-style-name="預設段落字型" style:family="text">
      <style:text-properties style:font-name="標楷體" style:font-name-asian="標楷體" fo:color="#000000" style:font-size-complex="12pt"/>
    </style:style>
    <style:style style:name="TableRow2263" style:family="table-row">
      <style:table-row-properties style:min-row-height="0.3055in" style:use-optimal-row-height="false"/>
    </style:style>
    <style:style style:name="TableCell226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65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26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67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68" style:parent-style-name="內文" style:family="paragraph">
      <style:paragraph-properties style:snap-to-layout-grid="false" style:line-height-at-least="0.1944in"/>
      <style:text-properties style:font-name="標楷體" style:font-name-asian="標楷體" fo:color="#000000"/>
    </style:style>
    <style:style style:name="P2269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fo:font-size="10pt" style:font-size-asian="10pt" style:font-size-complex="10pt"/>
    </style:style>
    <style:style style:name="P2270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/>
    </style:style>
    <style:style style:name="P2271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/>
    </style:style>
    <style:style style:name="P2272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/>
    </style:style>
    <style:style style:name="P2273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/>
    </style:style>
    <style:style style:name="P2274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style:font-size-complex="12pt"/>
    </style:style>
    <style:style style:name="TableRow2275" style:family="table-row">
      <style:table-row-properties style:min-row-height="0.3805in" style:use-optimal-row-height="false"/>
    </style:style>
    <style:style style:name="P2276" style:parent-style-name="內文" style:family="paragraph">
      <style:paragraph-properties fo:widows="2" fo:orphans="2"/>
      <style:text-properties style:font-name="標楷體" style:font-name-asian="標楷體" fo:color="#FF0000"/>
    </style:style>
    <style:style style:name="TableCell22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78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79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80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81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82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83" style:parent-style-name="內文" style:family="paragraph">
      <style:paragraph-properties style:snap-to-layout-grid="false" style:line-height-at-least="0.1944in"/>
      <style:text-properties style:font-name="標楷體" style:font-name-asian="標楷體" style:font-name-complex="標楷體" fo:color="#000000" style:font-size-complex="12pt"/>
    </style:style>
    <style:style style:name="P2284" style:parent-style-name="Textbody" style:family="paragraph">
      <style:paragraph-properties style:snap-to-layout-grid="false" style:line-height-at-least="0.1944in"/>
      <style:text-properties style:font-name="標楷體" style:font-name-asian="標楷體" style:font-name-complex="標楷體" fo:color="#FF0000" style:font-size-complex="12pt"/>
    </style:style>
    <style:style style:name="TableRow2285" style:family="table-row">
      <style:table-row-properties style:min-row-height="0.143in" style:use-optimal-row-height="false"/>
    </style:style>
    <style:style style:name="TableCell22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7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28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289" style:parent-style-name="Textbody" style:family="paragraph">
      <style:paragraph-properties style:snap-to-layout-grid="false" style:line-height-at-least="0.1944in"/>
    </style:style>
    <style:style style:name="T2290" style:parent-style-name="預設段落字型" style:family="text">
      <style:text-properties style:font-name="標楷體" style:font-name-asian="標楷體" fo:color="#000000" fo:font-size="8pt" style:font-size-asian="8pt" style:font-size-complex="8pt" fo:background-color="#FFFFFF"/>
    </style:style>
    <style:style style:name="T2291" style:parent-style-name="預設段落字型" style:family="text">
      <style:text-properties style:font-name="標楷體" style:font-name-asian="標楷體" fo:color="#000000" fo:font-size="8pt" style:font-size-asian="8pt" style:font-size-complex="10pt" fo:background-color="#FFFFFF"/>
    </style:style>
    <style:style style:name="P229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229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229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P2295" style:parent-style-name="Textbody" style:family="paragraph">
      <style:paragraph-properties style:snap-to-layout-grid="false" fo:text-align="justify" style:line-height-at-least="0.1944in"/>
    </style:style>
    <style:style style:name="T229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2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229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fo:color="#000000" fo:font-size="10pt" style:font-size-asian="10pt" style:font-size-complex="10pt"/>
    </style:style>
    <style:style style:name="TableRow2300" style:family="table-row">
      <style:table-row-properties style:min-row-height="0.8826in" style:use-optimal-row-height="false"/>
    </style:style>
    <style:style style:name="TableCell23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2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04" style:parent-style-name="Textbody" style:family="paragraph">
      <style:paragraph-properties style:snap-to-layout-grid="false" fo:text-align="justify" style:line-height-at-least="0.1944in"/>
    </style:style>
    <style:style style:name="T2305" style:parent-style-name="預設段落字型" style:family="text">
      <style:text-properties style:font-name="標楷體" style:font-name-asian="標楷體" style:font-name-complex="標楷體" fo:color="#000000" fo:font-size="8pt" style:font-size-asian="8pt" style:font-size-complex="8pt" fo:background-color="#FFFFFF"/>
    </style:style>
    <style:style style:name="T2306" style:parent-style-name="預設段落字型" style:family="text">
      <style:text-properties style:font-name="標楷體" style:font-name-asian="標楷體" fo:color="#000000" fo:font-size="8pt" style:font-size-asian="8pt" style:font-size-complex="8pt" fo:background-color="#FFFFFF"/>
    </style:style>
    <style:style style:name="T2307" style:parent-style-name="預設段落字型" style:family="text">
      <style:text-properties style:font-name="標楷體" style:font-name-asian="標楷體" style:font-name-complex="標楷體" fo:color="#000000" fo:font-size="8pt" style:font-size-asian="8pt" style:font-size-complex="8pt" fo:background-color="#FFFFFF"/>
    </style:style>
    <style:style style:name="P2308" style:parent-style-name="Textbody" style:family="paragraph">
      <style:paragraph-properties style:snap-to-layout-grid="false" fo:text-align="justify" style:line-height-at-least="0.1944in"/>
    </style:style>
    <style:style style:name="T2309" style:parent-style-name="預設段落字型" style:family="text">
      <style:text-properties style:font-name="標楷體" style:font-name-asian="標楷體"/>
    </style:style>
    <style:style style:name="T2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311" style:parent-style-name="Textbody" style:family="paragraph">
      <style:paragraph-properties style:snap-to-layout-grid="false" fo:text-align="justify" style:line-height-at-least="0.1944in"/>
    </style:style>
    <style:style style:name="T2312" style:parent-style-name="預設段落字型" style:family="text">
      <style:text-properties style:font-name="標楷體" style:font-name-asian="標楷體"/>
    </style:style>
    <style:style style:name="T2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314" style:parent-style-name="Textbody" style:family="paragraph">
      <style:paragraph-properties style:snap-to-layout-grid="false" fo:text-align="justify" style:line-height-at-least="0.1944in"/>
    </style:style>
    <style:style style:name="T2315" style:parent-style-name="預設段落字型" style:family="text">
      <style:text-properties style:font-name="標楷體" style:font-name-asian="標楷體"/>
    </style:style>
    <style:style style:name="T23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17" style:family="table-row">
      <style:table-row-properties style:min-row-height="0.0347in" style:use-optimal-row-height="false"/>
    </style:style>
    <style:style style:name="TableCell23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1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2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21" style:parent-style-name="Textbody" style:family="paragraph">
      <style:paragraph-properties style:snap-to-layout-grid="false" fo:text-align="justify" style:line-height-at-least="0.1944in"/>
    </style:style>
    <style:style style:name="T2322" style:parent-style-name="預設段落字型" style:family="text">
      <style:text-properties style:font-name="標楷體" style:font-name-asian="標楷體" style:font-size-complex="12pt"/>
    </style:style>
    <style:style style:name="T2323" style:parent-style-name="預設段落字型" style:family="text">
      <style:text-properties style:font-name="標楷體" style:font-name-asian="標楷體" style:font-name-complex="標楷體" style:font-size-complex="12pt"/>
    </style:style>
    <style:style style:name="T2324" style:parent-style-name="預設段落字型" style:family="text">
      <style:text-properties style:font-name="標楷體" style:font-name-asian="標楷體" style:font-size-complex="12pt"/>
    </style:style>
    <style:style style:name="T2325" style:parent-style-name="預設段落字型" style:family="text">
      <style:text-properties style:font-name="標楷體" style:font-name-asian="標楷體" style:font-name-complex="標楷體" style:font-size-complex="12pt"/>
    </style:style>
    <style:style style:name="T2326" style:parent-style-name="預設段落字型" style:family="text">
      <style:text-properties style:font-name="標楷體" style:font-name-asian="標楷體" style:font-size-complex="12pt"/>
    </style:style>
    <style:style style:name="TableRow2327" style:family="table-row">
      <style:table-row-properties style:min-row-height="0.0347in" style:use-optimal-row-height="false"/>
    </style:style>
    <style:style style:name="TableCell23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9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31" style:parent-style-name="內文" style:family="paragraph">
      <style:paragraph-properties style:snap-to-layout-grid="false" fo:text-align="justify" style:line-height-at-least="0.1944in"/>
    </style:style>
    <style:style style:name="T233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3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34" style:parent-style-name="Textbody" style:family="paragraph">
      <style:paragraph-properties style:snap-to-layout-grid="false" fo:text-align="justify" style:line-height-at-least="0.1944in"/>
    </style:style>
    <style:style style:name="T2335" style:parent-style-name="預設段落字型" style:family="text">
      <style:text-properties style:font-name="標楷體" style:font-name-asian="標楷體" style:font-name-complex="標楷體" style:font-size-complex="12pt"/>
    </style:style>
    <style:style style:name="T2336" style:parent-style-name="預設段落字型" style:family="text">
      <style:text-properties style:font-name="標楷體" style:font-name-asian="標楷體" style:font-size-complex="12pt"/>
    </style:style>
    <style:style style:name="T2337" style:parent-style-name="預設段落字型" style:family="text">
      <style:text-properties style:font-name="標楷體" style:font-name-asian="標楷體" style:font-name-complex="標楷體" style:font-size-complex="12pt"/>
    </style:style>
    <style:style style:name="T2338" style:parent-style-name="預設段落字型" style:family="text">
      <style:text-properties style:font-name="標楷體" style:font-name-asian="標楷體" style:font-size-complex="12pt"/>
    </style:style>
    <style:style style:name="TableRow2339" style:family="table-row">
      <style:table-row-properties style:min-row-height="0.5861in" style:use-optimal-row-height="false"/>
    </style:style>
    <style:style style:name="TableCell234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1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4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43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font-size="12pt" style:font-size-asian="12pt" style:font-size-complex="12pt"/>
    </style:style>
    <style:style style:name="P2344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font-size="12pt" style:font-size-asian="12pt" style:font-size-complex="12pt"/>
    </style:style>
    <style:style style:name="P2345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font-size="12pt" style:font-size-asian="12pt" style:font-size-complex="12pt"/>
    </style:style>
    <style:style style:name="P2346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font-size="12pt" style:font-size-asian="12pt" style:font-size-complex="12pt"/>
    </style:style>
    <style:style style:name="P2347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font-size="12pt" style:font-size-asian="12pt" style:font-size-complex="12pt"/>
    </style:style>
    <style:style style:name="P2348" style:parent-style-name="內文" style:family="paragraph">
      <style:paragraph-properties style:snap-to-layout-grid="false" fo:text-align="justify" style:line-height-at-least="0.1944in"/>
      <style:text-properties style:font-name="標楷體" style:font-name-asian="標楷體" fo:font-size="12pt" style:font-size-asian="12pt" style:font-size-complex="12pt"/>
    </style:style>
    <style:style style:name="P2349" style:parent-style-name="Textbody" style:family="paragraph">
      <style:paragraph-properties style:snap-to-layout-grid="false" fo:text-align="justify" style:line-height-at-least="0.1944in"/>
    </style:style>
    <style:style style:name="T2350" style:parent-style-name="預設段落字型" style:family="text">
      <style:text-properties style:font-name="標楷體" style:font-name-asian="標楷體" style:font-size-complex="12pt"/>
    </style:style>
    <style:style style:name="TableRow2351" style:family="table-row">
      <style:table-row-properties style:min-row-height="0.0694in" style:use-optimal-row-height="false"/>
    </style:style>
    <style:style style:name="TableCell23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3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55" style:parent-style-name="內文" style:family="paragraph">
      <style:paragraph-properties style:snap-to-layout-grid="false" fo:text-align="justify" style:line-height-at-least="0.1944in"/>
    </style:style>
    <style:style style:name="T2356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5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58" style:parent-style-name="內文" style:family="paragraph">
      <style:paragraph-properties style:snap-to-layout-grid="false" fo:text-align="justify" style:line-height-at-least="0.1944in"/>
    </style:style>
    <style:style style:name="T2359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1" style:parent-style-name="內文" style:family="paragraph">
      <style:paragraph-properties style:snap-to-layout-grid="false" fo:text-align="justify" style:line-height-at-least="0.1944in"/>
    </style:style>
    <style:style style:name="T2362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4" style:parent-style-name="內文" style:family="paragraph">
      <style:paragraph-properties style:snap-to-layout-grid="false" fo:text-align="justify" style:line-height-at-least="0.1944in"/>
    </style:style>
    <style:style style:name="T236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67" style:parent-style-name="內文" style:family="paragraph">
      <style:paragraph-properties style:snap-to-layout-grid="false" fo:text-align="justify" style:line-height-at-least="0.1944in"/>
    </style:style>
    <style:style style:name="T236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23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70" style:parent-style-name="Textbody" style:family="paragraph">
      <style:paragraph-properties style:snap-to-layout-grid="false" fo:text-align="justify" style:line-height-at-least="0.1944in" fo:text-indent="0.5555in"/>
    </style:style>
    <style:style style:name="T2371" style:parent-style-name="預設段落字型" style:family="text">
      <style:text-properties style:font-name="標楷體" style:font-name-asian="標楷體" style:font-size-complex="12pt"/>
    </style:style>
    <style:style style:name="TableRow2372" style:family="table-row">
      <style:table-row-properties style:min-row-height="0.0347in" style:use-optimal-row-height="false"/>
    </style:style>
    <style:style style:name="TableCell237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7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76" style:parent-style-name="Textbody" style:family="paragraph">
      <style:paragraph-properties style:snap-to-layout-grid="false" fo:text-align="justify" style:line-height-at-least="0.1944in" fo:margin-left="0.4166in" fo:text-indent="-0.4166in">
        <style:tab-stops/>
      </style:paragraph-properties>
    </style:style>
    <style:style style:name="T2377" style:parent-style-name="預設段落字型" style:family="text">
      <style:text-properties style:font-name="標楷體" style:font-name-asian="標楷體" fo:color="#000000" style:font-size-complex="12pt"/>
    </style:style>
    <style:style style:name="T2378" style:parent-style-name="預設段落字型" style:family="text">
      <style:text-properties style:font-name="Times New Roman" style:font-name-asian="標楷體" fo:color="#000000" style:font-size-complex="12pt"/>
    </style:style>
    <style:style style:name="T2379" style:parent-style-name="預設段落字型" style:family="text">
      <style:text-properties style:font-name="Times New Roman" style:font-name-asian="標楷體" fo:color="#000000" style:font-size-complex="12pt"/>
    </style:style>
    <style:style style:name="P2380" style:parent-style-name="Textbody" style:family="paragraph">
      <style:paragraph-properties style:snap-to-layout-grid="false" fo:text-align="justify" style:line-height-at-least="0.1944in"/>
    </style:style>
    <style:style style:name="T2381" style:parent-style-name="預設段落字型" style:family="text">
      <style:text-properties style:font-name="標楷體" style:font-name-asian="標楷體" fo:color="#000000" style:font-size-complex="12pt"/>
    </style:style>
    <style:style style:name="TableRow2382" style:family="table-row">
      <style:table-row-properties style:min-row-height="0.0347in" style:use-optimal-row-height="false"/>
    </style:style>
    <style:style style:name="TableCell238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8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38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86" style:parent-style-name="內文" style:family="paragraph">
      <style:paragraph-properties style:snap-to-layout-grid="false" fo:text-align="justify" style:line-height-at-least="0.1944in"/>
    </style:style>
    <style:style style:name="T2387" style:parent-style-name="預設段落字型" style:family="text">
      <style:text-properties style:font-name="標楷體" style:font-name-asian="標楷體" fo:font-size="12pt" style:font-size-asian="12pt" style:font-size-complex="12pt" fo:background-color="#FFFFFF"/>
    </style:style>
    <style:style style:name="T23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389" style:parent-style-name="Textbody" style:family="paragraph">
      <style:paragraph-properties style:snap-to-layout-grid="false" fo:text-align="justify" style:line-height-at-least="0.1944in"/>
    </style:style>
    <style:style style:name="T2390" style:parent-style-name="預設段落字型" style:family="text">
      <style:text-properties style:font-name="標楷體" style:font-name-asian="標楷體" style:font-size-complex="12pt" fo:background-color="#FFFFFF"/>
    </style:style>
    <style:style style:name="T2391" style:parent-style-name="預設段落字型" style:family="text">
      <style:text-properties style:font-name="標楷體" style:font-name-asian="標楷體" style:font-size-complex="12pt"/>
    </style:style>
    <style:style style:name="TableRow2392" style:family="table-row">
      <style:table-row-properties style:min-row-height="0.0347in" style:use-optimal-row-height="false"/>
    </style:style>
    <style:style style:name="TableCell239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94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0pt"/>
    </style:style>
    <style:style style:name="P2395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P2396" style:parent-style-name="Textbody" style:family="paragraph">
      <style:paragraph-properties style:snap-to-layout-grid="false" style:line-height-at-least="0.1944in"/>
      <style:text-properties style:font-name="標楷體" style:font-name-asian="標楷體" fo:color="#000000" fo:font-size="8pt" style:font-size-asian="8pt" style:font-size-complex="12pt" fo:background-color="#FFFFFF"/>
    </style:style>
    <style:style style:name="TableRow2397" style:family="table-row">
      <style:table-row-properties style:use-optimal-row-height="false"/>
    </style:style>
    <style:style style:name="TableCell239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99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1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3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Cell240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05" style:parent-style-name="Textbody" style:family="paragraph">
      <style:paragraph-properties style:snap-to-layout-grid="false" fo:text-align="center" style:line-height-at-least="0.1944in"/>
      <style:text-properties style:font-name="標楷體" style:font-name-asian="標楷體" fo:font-weight="bold" style:font-weight-asian="bold" fo:color="#000000" style:font-size-complex="12pt"/>
    </style:style>
    <style:style style:name="TableRow2406" style:family="table-row">
      <style:table-row-properties style:min-row-height="0.2902in" style:use-optimal-row-height="false"/>
    </style:style>
    <style:style style:name="TableCell24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08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09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10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TableCell2411" style:family="table-cell">
      <style:table-cell-properties fo:border="0.0069in solid #000000" style:writing-mode="lr-tb" fo:padding-top="0in" fo:padding-left="0.075in" fo:padding-bottom="0in" fo:padding-right="0.075in"/>
    </style:style>
    <style:style style:name="P2412" style:parent-style-name="Textbody" style:family="paragraph">
      <style:paragraph-properties style:snap-to-layout-grid="false" fo:text-align="justify" style:line-height-at-least="0.1944in"/>
    </style:style>
    <style:style style:name="T2413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1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1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16" style:parent-style-name="Textbody" style:family="paragraph">
      <style:paragraph-properties style:snap-to-layout-grid="false" style:line-height-at-least="0.1944in"/>
      <style:text-properties style:font-name="標楷體" style:font-name-asian="標楷體" style:font-weight-complex="bold" style:font-size-complex="12pt"/>
    </style:style>
    <style:style style:name="P2417" style:parent-style-name="Textbody" style:family="paragraph">
      <style:paragraph-properties style:snap-to-layout-grid="false" style:line-height-at-least="0.1944in"/>
      <style:text-properties style:font-name="標楷體" style:font-name-asian="標楷體" style:font-weight-complex="bold" style:font-size-complex="12pt"/>
    </style:style>
    <style:style style:name="P241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TableCell2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0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21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22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TableCell242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24" style:parent-style-name="Textbody" style:family="paragraph">
      <style:paragraph-properties style:snap-to-layout-grid="false" fo:text-align="justify" style:line-height-at-least="0.1944in"/>
    </style:style>
    <style:style style:name="T2425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2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2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2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 fo:background-color="#FFFFFF"/>
    </style:style>
    <style:style style:name="P2429" style:parent-style-name="Textbody" style:family="paragraph">
      <style:paragraph-properties style:snap-to-layout-grid="false" style:line-height-at-least="0.1944in"/>
      <style:text-properties style:font-name="標楷體" style:font-name-asian="標楷體" style:font-weight-complex="bold" style:font-size-complex="12pt"/>
    </style:style>
    <style:style style:name="P243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TableRow2431" style:family="table-row">
      <style:table-row-properties style:min-row-height="0.2854in" style:use-optimal-row-height="false"/>
    </style:style>
    <style:style style:name="TableCell24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33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34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35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TableCell2436" style:family="table-cell">
      <style:table-cell-properties fo:border="0.0069in solid #000000" style:writing-mode="lr-tb" fo:padding-top="0in" fo:padding-left="0.075in" fo:padding-bottom="0in" fo:padding-right="0.075in"/>
    </style:style>
    <style:style style:name="P2437" style:parent-style-name="Textbody" style:family="paragraph">
      <style:paragraph-properties style:snap-to-layout-grid="false" fo:text-align="justify" style:line-height-at-least="0.1944in"/>
    </style:style>
    <style:style style:name="T2438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3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4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41" style:parent-style-name="Textbody" style:family="paragraph">
      <style:paragraph-properties style:snap-to-layout-grid="false" fo:text-align="justify" style:line-height-at-least="0.1944in"/>
    </style:style>
    <style:style style:name="T2442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4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4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4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TableCell2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7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48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49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TableCell245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51" style:parent-style-name="Textbody" style:family="paragraph">
      <style:paragraph-properties style:snap-to-layout-grid="false" fo:text-align="justify" style:line-height-at-least="0.1944in"/>
    </style:style>
    <style:style style:name="T2452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5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5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55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56" style:parent-style-name="Textbody" style:family="paragraph">
      <style:paragraph-properties style:snap-to-layout-grid="false" fo:text-align="justify" style:line-height-at-least="0.1944in"/>
    </style:style>
    <style:style style:name="T2457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58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5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6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TableRow2461" style:family="table-row">
      <style:table-row-properties style:min-row-height="0.2895in" style:use-optimal-row-height="false"/>
    </style:style>
    <style:style style:name="TableCell24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3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64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65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TableCell2466" style:family="table-cell">
      <style:table-cell-properties fo:border="0.0069in solid #000000" style:writing-mode="lr-tb" fo:padding-top="0in" fo:padding-left="0.075in" fo:padding-bottom="0in" fo:padding-right="0.075in"/>
    </style:style>
    <style:style style:name="P2467" style:parent-style-name="Textbody" style:family="paragraph">
      <style:paragraph-properties style:snap-to-layout-grid="false" fo:text-align="justify" style:line-height-at-least="0.1944in"/>
    </style:style>
    <style:style style:name="T2468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69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70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71" style:parent-style-name="Textbody" style:family="paragraph">
      <style:paragraph-properties style:snap-to-layout-grid="false" fo:text-align="justify" style:line-height-at-least="0.1944in"/>
    </style:style>
    <style:style style:name="T2472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7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74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TableCell2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6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77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P2478" style:parent-style-name="Textbody" style:family="paragraph">
      <style:paragraph-properties style:snap-to-layout-grid="false" style:line-height-at-least="0.1944in"/>
      <style:text-properties style:font-name="標楷體" style:font-name-asian="標楷體" fo:font-weight="bold" style:font-weight-asian="bold" style:font-size-complex="12pt"/>
    </style:style>
    <style:style style:name="TableCell247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80" style:parent-style-name="Textbody" style:family="paragraph">
      <style:paragraph-properties style:snap-to-layout-grid="false" fo:text-align="justify" style:line-height-at-least="0.1944in"/>
    </style:style>
    <style:style style:name="T2481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82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83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84" style:parent-style-name="Textbody" style:family="paragraph">
      <style:paragraph-properties style:snap-to-layout-grid="false" fo:text-align="justify" style:line-height-at-least="0.1944in"/>
    </style:style>
    <style:style style:name="T2485" style:parent-style-name="預設段落字型" style:family="text">
      <style:text-properties style:font-name="標楷體" style:font-name-asian="標楷體" style:font-weight-complex="bold" style:font-size-complex="12pt" fo:background-color="#FFFFFF"/>
    </style:style>
    <style:style style:name="P2486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87" style:parent-style-name="Textbody" style:family="paragraph">
      <style:paragraph-properties style:snap-to-layout-grid="false" fo:text-align="justify" style:line-height-at-least="0.1944in"/>
      <style:text-properties style:font-name="標楷體" style:font-name-asian="標楷體" style:font-weight-complex="bold" style:font-size-complex="12pt"/>
    </style:style>
    <style:style style:name="P248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89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0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1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2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3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4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5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6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7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name="P2498" style:parent-style-name="Textbody" style:family="paragraph">
      <style:text-properties style:font-name="芫荽" style:font-name-asian="新細明體" fo:color="#000000" fo:font-size="13.5pt" style:font-size-asian="13.5pt" style:font-size-complex="13.5pt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Text Box 3" text:anchor-type="paragraph" svg:x="5.28071in" svg:y="-0.52638in" svg:width="1.85in" svg:height="0.46875in" style:rel-width="scale" style:rel-height="scale"><draw:text-box><text:p text:style-name="P2">適用自編/替代/特殊需求課程</text:p><text:p text:style-name="P3"/></draw:text-box><svg:title/><svg:desc/></draw:frame><text:span text:style-name="T4">彰化縣線西鄉線西</text:span><text:span text:style-name="T5">國中</text:span><text:span text:style-name="T6">115</text:span><text:span text:style-name="T7">學年度課程計畫</text:span></text:p>
      <text:p text:style-name="P8"><text:span text:style-name="T9">(</text:span><text:span text:style-name="T10">十二年國教課綱適用</text:span><text:span text:style-name="T11">)</text:span></text:p>
      <text:p text:style-name="P12"><text:span text:style-name="T13">■<text:s/></text:span><text:span text:style-name="T14">視覺障礙巡迴輔導班</text:span></text:p>
      <text:p text:style-name="P15">貳、特殊需求領域課程</text:p>
      <text:p text:style-name="P16">一、定向行動進階組</text:p>
      <text:p text:style-name="Textbody"><text:span text:style-name="T17">(</text:span><text:span text:style-name="T18">八年級</text:span><text:span text:style-name="T19"><text:s/>/<text:s/></text:span><text:span text:style-name="T20">科目：特殊需求領域</text:span><text:span text:style-name="T21">-</text:span><text:span text:style-name="T22">定向行動進階組</text:span><text:span text:style-name="T23"><text:s/>/ □</text:span><text:span text:style-name="T24">抽離組</text:span><text:span text:style-name="T25"><text:s/>■</text:span><text:span text:style-name="T26">外加組</text:span><text:span text:style-name="T27">)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 table:number-columns-spanned="3">
            <text:p text:style-name="P37">每週節數</text:p>
          </table:table-cell>
          <table:covered-table-cell/>
          <table:covered-table-cell/>
          <table:table-cell table:style-name="TableCell38" table:number-columns-spanned="3">
            <text:p text:style-name="P39"><text:span text:style-name="T40">一節</text:span></text:p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<text:span text:style-name="T44">教學對象</text:span></text:p>
          </table:table-cell>
          <table:covered-table-cell/>
          <table:covered-table-cell/>
          <table:table-cell table:style-name="TableCell45" table:number-columns-spanned="3">
            <text:p text:style-name="P46">八年級<text:s text:c="2"/>許○彥</text:p>
          </table:table-cell>
          <table:covered-table-cell/>
          <table:covered-table-cell/>
        </table:table-row>
        <table:table-row table:style-name="TableRow47">
          <table:table-cell table:style-name="TableCell48" table:number-columns-spanned="6">
            <text:p text:style-name="P49"><text:span text:style-name="T50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rows-spanned="3">
            <text:p text:style-name="P53">核心素養</text:p>
          </table:table-cell>
          <table:table-cell table:style-name="TableCell54" table:number-columns-spanned="2">
            <text:p text:style-name="P55">A自主行動</text:p>
          </table:table-cell>
          <table:covered-table-cell/>
          <table:table-cell table:style-name="TableCell56" table:number-columns-spanned="3">
            <text:p text:style-name="Textbody"><text:span text:style-name="T57">■<text:s/></text:span><text:span text:style-name="T58">A1.</text:span><text:span text:style-name="T59">身心素質與自我精進</text:span><text:span text:style-name="T60"><text:s text:c="2"/></text:span><text:span text:style-name="T61">■<text:s/></text:span><text:span text:style-name="T62">A2.</text:span><text:span text:style-name="T63">系統思考與問題解決</text:span><text:span text:style-name="T64"><text:s text:c="2"/></text:span><text:span text:style-name="T65">□<text:s/></text:span><text:span text:style-name="T66">A3.</text:span><text:span text:style-name="T67">規劃執行與創新應變</text:span></text:p>
          </table:table-cell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2">
            <text:p text:style-name="P71">B溝通互動</text:p>
          </table:table-cell>
          <table:covered-table-cell/>
          <table:table-cell table:style-name="TableCell72" table:number-columns-spanned="3">
            <text:p text:style-name="P73"><text:span text:style-name="T74">□<text:s/></text:span><text:span text:style-name="T75">B1.</text:span><text:span text:style-name="T76">符號運用與溝通表達</text:span><text:span text:style-name="T77"><text:s text:c="2"/></text:span><text:span text:style-name="T78">■<text:s/></text:span><text:span text:style-name="T79">B2.</text:span><text:span text:style-name="T80">科技資訊與媒體素養</text:span><text:span text:style-name="T81"><text:s text:c="2"/></text:span><text:span text:style-name="T82">□<text:s/></text:span><text:span text:style-name="T83">B3.</text:span><text:span text:style-name="T84">藝術涵養與美感素養</text:span></text:p>
          </table:table-cell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2">
            <text:p text:style-name="P88">C社會參與</text:p>
          </table:table-cell>
          <table:covered-table-cell/>
          <table:table-cell table:style-name="TableCell89" table:number-columns-spanned="3">
            <text:p text:style-name="P90"><text:span text:style-name="T91">□<text:s/></text:span><text:span text:style-name="T92">C1.</text:span><text:span text:style-name="T93">道德實踐與公民意識</text:span><text:span text:style-name="T94"><text:s text:c="2"/></text:span><text:span text:style-name="T95">■<text:s/></text:span><text:span text:style-name="T96">C2.</text:span><text:span text:style-name="T97">人際關係與團隊合作</text:span><text:span text:style-name="T98"><text:s text:c="2"/></text:span><text:span text:style-name="T99">□<text:s/></text:span><text:span text:style-name="T100">C3.</text:span><text:span text:style-name="T101">多元文化與國際理解</text:span></text:p>
          </table:table-cell>
          <table:covered-table-cell/>
          <table:covered-table-cell/>
        </table:table-row>
        <table:table-row table:style-name="TableRow102">
          <table:table-cell table:style-name="TableCell103" table:number-columns-spanned="3" table:number-rows-spanned="2">
            <text:p text:style-name="P104">領綱學習重點</text:p>
            <text:p text:style-name="P105"><text:span text:style-name="T106">請參照國教署</text:span></text:p>
            <text:p text:style-name="P107"><text:span text:style-name="T108">特殊需求領綱進行規劃</text:span></text:p>
          </table:table-cell>
          <table:covered-table-cell/>
          <table:covered-table-cell/>
          <table:table-cell table:style-name="TableCell109" table:number-columns-spanned="3">
            <text:p text:style-name="P110"><text:span text:style-name="T111">學習表現</text:span></text:p>
            <text:p text:style-name="P112"><text:span text:style-name="T113">特定</text:span><text:span text:style-name="T114">1-sJ-1<text:s/></text:span><text:span text:style-name="T115">運用多重感官與線索，建立高階心理地圖。</text:span></text:p>
            <text:p text:style-name="P116"><text:span text:style-name="T117">特定</text:span><text:span text:style-name="T118">2-sJ-1<text:s/></text:span><text:span text:style-name="T119">運用感官知覺與防護技巧蒐集環境資訊，維持行動安全。</text:span></text:p>
            <text:p text:style-name="P120"><text:span text:style-name="T121">特定</text:span><text:span text:style-name="T122">2-sJ-2<text:s/></text:span><text:span text:style-name="T123">應用各種行動技能與輔助科技在日常生活與複雜環境中。</text:span></text:p>
            <text:p text:style-name="P124"><text:span text:style-name="T125">特定</text:span><text:span text:style-name="T126">3-sJ-1<text:s/></text:span><text:span text:style-name="T127">規劃並執行安全、有效率的行動路線。</text:span></text:p>
          </table:table-cell>
          <table:covered-table-cell/>
          <table:covered-table-cell/>
        </table:table-row>
        <table:table-row table:style-name="TableRow128">
          <table:covered-table-cell>
            <text:p text:style-name="P129"/>
          </table:covered-table-cell>
          <table:covered-table-cell/>
          <table:covered-table-cell/>
          <table:table-cell table:style-name="TableCell130" table:number-columns-spanned="3">
            <text:p text:style-name="P131">學習內容</text:p>
            <text:p text:style-name="P132">特定A-sJ-1<text:s/>各種複雜室內與戶外環境之手杖技巧。</text:p>
            <text:p text:style-name="P133">特定A-sJ-2<text:s/>樓梯與複雜室內環境之手杖技巧。</text:p>
            <text:p text:style-name="P134">特定B-sJ-4<text:s/>空間更新概念。</text:p>
            <text:p text:style-name="P135">特定E-sJ-1<text:s/>定向行動與體能的自我訓練。</text:p>
          </table:table-cell>
          <table:covered-table-cell/>
          <table:covered-table-cell/>
        </table:table-row>
        <table:table-row table:style-name="TableRow136">
          <table:table-cell table:style-name="TableCell137" table:number-columns-spanned="3">
            <text:p text:style-name="P138">融入議題</text:p>
          </table:table-cell>
          <table:covered-table-cell/>
          <table:covered-table-cell/>
          <table:table-cell table:style-name="TableCell139" table:number-columns-spanned="3">
            <text:p text:style-name="P140"><text:span text:style-name="T141">請參考國教署「議題融入說明手冊」，視領域性質適切融入議題，不一定每個學習領域要融入，請依照評量的時間點及教學活動規劃合宜的議題。若學生在畢業階段，宜將「生涯規畫」加入轉銜議題。科技議題融入僅限國小適用</text:span></text:p>
            <text:p text:style-name="P142">■性別平等<text:s text:c="2"/>□人權<text:s text:c="2"/>■環境<text:s text:c="2"/>□海洋<text:s text:c="2"/>□品德<text:s text:c="2"/>□生命<text:s text:c="2"/>□法治</text:p>
            <text:p text:style-name="P143">□科技<text:s text:c="2"/>□資訊<text:s text:c="2"/>■安全<text:s text:c="2"/>■防災<text:s text:c="2"/>□原住民族教育<text:s text:c="2"/>□家庭教育</text:p>
            <text:p text:style-name="P144">□生涯規劃<text:s text:c="2"/>□多元文化<text:s text:c="2"/>□閱讀素養<text:s text:c="2"/>■戶外教育<text:s text:c="2"/>□能源</text:p>
            <text:p text:style-name="P145">□國際教育</text:p>
            <text:p text:style-name="P146"><text:span text:style-name="T147">1.<text:s/></text:span><text:span text:style-name="T148">性別平等</text:span><text:span text:style-name="T149"><text:s/>(</text:span><text:span text:style-name="T150">性</text:span><text:span text:style-name="T151">J4</text:span><text:span text:style-name="T152">：認識身體界線與尊重他人的身體自主權。</text:span><text:span text:style-name="T153">)</text:span></text:p>
            <text:p text:style-name="P154"><text:span text:style-name="T155">2.<text:s/></text:span><text:span text:style-name="T156">環境教育</text:span><text:span text:style-name="T157"><text:s/>(</text:span><text:span text:style-name="T158">環</text:span><text:span text:style-name="T159">J2</text:span><text:span text:style-name="T160">：</text:span><text:span text:style-name="T161">了解人與環境的互動關係。</text:span><text:span text:style-name="T162">)</text:span></text:p>
            <text:p text:style-name="P163"><text:span text:style-name="T164">3.<text:s/></text:span><text:span text:style-name="T165">安全教育</text:span><text:span text:style-name="T166"><text:s/>(</text:span><text:span text:style-name="T167">安</text:span><text:span text:style-name="T168">J4</text:span><text:span text:style-name="T169">：探討日常生活環境中的潛在危機，並執行適當預防策略。</text:span><text:span text:style-name="T170">)</text:span></text:p>
            <text:p text:style-name="P171"><text:span text:style-name="T172">4.<text:s/></text:span><text:span text:style-name="T173">防災教育</text:span><text:span text:style-name="T174"><text:s/>(</text:span><text:span text:style-name="T175">防</text:span><text:span text:style-name="T176">J2</text:span><text:span text:style-name="T177">：具備減災與防災的基本概念。</text:span><text:span text:style-name="T178">)</text:span></text:p>
            <text:p text:style-name="P179"><text:span text:style-name="T180">5.<text:s/></text:span><text:span text:style-name="T181">戶外教育</text:span><text:span text:style-name="T182"><text:s/>(</text:span><text:span text:style-name="T183">戶</text:span><text:span text:style-name="T184">J1</text:span><text:span text:style-name="T185">：善用五官的感知，培養觸覺及心靈對環境感受的能力。</text:span><text:span text:style-name="T186">)</text:span></text:p>
          </table:table-cell>
          <table:covered-table-cell/>
          <table:covered-table-cell/>
        </table:table-row>
        <text:soft-page-break/>
        <table:table-row table:style-name="TableRow187">
          <table:table-cell table:style-name="TableCell188" table:number-columns-spanned="3">
            <text:p text:style-name="P189">學習目標</text:p>
          </table:table-cell>
          <table:covered-table-cell/>
          <table:covered-table-cell/>
          <table:table-cell table:style-name="TableCell190" table:number-columns-spanned="3">
            <text:p text:style-name="P191"><text:span text:style-name="T192">請參照</text:span><text:span text:style-name="T193">調整後</text:span><text:span text:style-name="T194">學習表現及學習內容規劃學習目標，同時在目標後面註明參考的指標代碼、專團、轉銜、校本課程；部定課程部分建議融入特殊需求領域的課程，如將「學習策略」融入國語文。外加課程因為節數不多，因此學習目標的數量不宜過多，課程設計不宜針對原領域課程內容進行重複性教學。</text:span></text:p>
            <text:p text:style-name="P195"><text:span text:style-name="T196">1.<text:s/></text:span><text:span text:style-name="T197">能運用白手杖與心理地圖，獨立規劃並執行原班至各目標定點之無障礙動線，並在遇突發障礙時展現空間更新與避險能力。（特定</text:span><text:span text:style-name="T198">1-sJ-1</text:span><text:span text:style-name="T199">、特定</text:span><text:span text:style-name="T200">3-sJ-1</text:span><text:span text:style-name="T201">、特定</text:span><text:span text:style-name="T202">B-sJ-4</text:span><text:span text:style-name="T203">、安</text:span><text:span text:style-name="T204">J4</text:span><text:span text:style-name="T205">）</text:span></text:p>
            <text:p text:style-name="P206"><text:span text:style-name="T207">2.<text:s/></text:span><text:span text:style-name="T208">能結合體能自我訓練策略，進行強化下肢肌力與動態平衡之訓練，以提升校園複雜</text:span><text:span text:style-name="T209">地形之行動效能，並運用盲用電腦紀錄體能與路線重點。（特定</text:span><text:span text:style-name="T210">2-sJ-2</text:span><text:span text:style-name="T211">、特定</text:span><text:span text:style-name="T212">E-sJ-1</text:span><text:span text:style-name="T213">、戶</text:span><text:span text:style-name="T214">J1</text:span><text:span text:style-name="T215">）</text:span></text:p>
            <text:p text:style-name="P216"><text:span text:style-name="T217">3.<text:s/></text:span><text:span text:style-name="T218">能覺察校園環境中的防災避難動線與物理環境變化，並於定向迷向時，展現符合性別平權與身體界線之求助與社交互動技巧，確保行動安全。（特定</text:span><text:span text:style-name="T219">2-sJ-1</text:span><text:span text:style-name="T220">、特定</text:span><text:span text:style-name="T221">A-sJ-1</text:span><text:span text:style-name="T222">、防</text:span><text:span text:style-name="T223">J2</text:span><text:span text:style-name="T224">、性</text:span><text:span text:style-name="T225">J4</text:span><text:span text:style-name="T226">、環</text:span><text:span text:style-name="T227">J2</text:span><text:span text:style-name="T228">）</text:span></text:p>
          </table:table-cell>
          <table:covered-table-cell/>
          <table:covered-table-cell/>
        </table:table-row>
        <table:table-row table:style-name="TableRow229">
          <table:table-cell table:style-name="TableCell230" table:number-columns-spanned="3">
            <text:p text:style-name="P231">學習內容調整</text:p>
          </table:table-cell>
          <table:covered-table-cell/>
          <table:covered-table-cell/>
          <table:table-cell table:style-name="TableCell232" table:number-columns-spanned="3">
            <text:p text:style-name="P233">□簡化<text:s text:c="2"/>□減量<text:s text:c="2"/>□分解<text:s text:c="2"/>□替代<text:s text:c="2"/>■重整<text:s text:c="2"/>□加深<text:s text:c="2"/>□加廣<text:s text:c="2"/>□濃縮■自（改）編<text:s text:c="4"/></text:p>
          </table:table-cell>
          <table:covered-table-cell/>
          <table:covered-table-cell/>
        </table:table-row>
        <table:table-row table:style-name="TableRow234">
          <table:table-cell table:style-name="TableCell235" table:number-columns-spanned="3">
            <text:p text:style-name="P236">學習歷程調整</text:p>
          </table:table-cell>
          <table:covered-table-cell/>
          <table:covered-table-cell/>
          <table:table-cell table:style-name="TableCell237" table:number-columns-spanned="3">
            <text:p text:style-name="P238">若選擇「多層次教學」，宜在「學習目標」及「教學活動」至少有兩種組別目標/活動的設計。</text:p>
            <text:p text:style-name="P239">■直接教學<text:s text:c="2"/>■工作分析<text:s text:c="2"/>□合作學習<text:s text:c="2"/>□角色扮演</text:p>
            <text:p text:style-name="P240"><text:span text:style-name="T241">■</text:span><text:span text:style-name="T242">價值澄清</text:span><text:span text:style-name="T243"><text:s text:c="2"/>□</text:span><text:span text:style-name="T244">多層次教學</text:span><text:span text:style-name="T245"><text:s text:c="2"/>■</text:span><text:span text:style-name="T246">生活經驗統整</text:span><text:span text:style-name="T247"><text:s text:c="2"/>□</text:span><text:span text:style-name="T248">其他：</text:span></text:p>
          </table:table-cell>
          <table:covered-table-cell/>
          <table:covered-table-cell/>
        </table:table-row>
        <table:table-row table:style-name="TableRow249">
          <table:table-cell table:style-name="TableCell250" table:number-columns-spanned="3">
            <text:p text:style-name="P251">學習環境調整</text:p>
          </table:table-cell>
          <table:covered-table-cell/>
          <table:covered-table-cell/>
          <table:table-cell table:style-name="TableCell252" table:number-columns-spanned="3">
            <text:p text:style-name="P253">針對特生的學習特性從心理及物理層面進行調整，並具體說明調整作法</text:p>
            <text:p text:style-name="P254">■<text:s/>教室佈置：維持桌面淨空，並預留點字教科書、點字觸摸顯示器、筆記型電腦、盲用算盤與大開本觸覺圖形講義之擺放空間。</text:p>
            <text:p text:style-name="P255">■<text:s/>座位安排：安排於具備獨立電源與大桌面之座位，避免環境噪音干擾<text:s/>NVDA<text:s/>語音報讀與觸覺專注力。</text:p>
            <text:p text:style-name="P256">■教學設備：維持巡迴教室動線淨空；訓練前確認操場跑道及高低差階梯無濕滑或堆積雜物。</text:p>
            <text:p text:style-name="P257">■提供小天使：輔助完成學校原班學習評量平台作答</text:p>
            <text:p text:style-name="P258"><text:span text:style-name="T259">■</text:span><text:span text:style-name="T260">提供教師助理：輔助原班課堂學習與生活</text:span></text:p>
            <text:p text:style-name="P261">□提供行政支援：</text:p>
            <text:p text:style-name="P262">□其他______(請說明)：</text:p>
          </table:table-cell>
          <table:covered-table-cell/>
          <table:covered-table-cell/>
        </table:table-row>
        <table:table-row table:style-name="TableRow263">
          <table:table-cell table:style-name="TableCell264" table:number-columns-spanned="3">
            <text:p text:style-name="P265">學習評量調整</text:p>
          </table:table-cell>
          <table:covered-table-cell/>
          <table:covered-table-cell/>
          <table:table-cell table:style-name="TableCell266" table:number-columns-spanned="3">
            <text:p text:style-name="P267"><text:span text:style-name="T268">針對特生的在某領域學習採取適合學生學習特性的評量，包括評量內容、評量方式、評量時間、評量地點，提供相關輔具或必要提示，請具體說明調整作法</text:span></text:p>
            <text:p text:style-name="P269">■<text:s/>評量時間調整：依特教規範申請延長作答時間。</text:p>
            <text:p text:style-name="P270">■<text:s/>評量情境調整：設置特殊獨立考場</text:p>
            <text:p text:style-name="P271">■<text:s/>評量方式調整：問答、實做、觀察、檔案</text:p>
            <text:p text:style-name="P272">■<text:s/>試題(卷)調整：提供點字版試卷（含立體幾何觸覺圖），以及<text:s/>NVDA<text:s/>可讀取之無障礙電子檔。</text:p>
            <text:p text:style-name="P273">■<text:s/>提供輔具：盲用電腦組（NVDA+點字觸摸顯示器）、白手杖。</text:p>
            <text:p text:style-name="P274">□其他______(請說明):</text:p>
          </table:table-cell>
          <table:covered-table-cell/>
          <table:covered-table-cell/>
        </table:table-row>
        <table:table-row table:style-name="TableRow275">
          <table:table-cell table:style-name="TableCell276" table:number-columns-spanned="3">
            <text:p text:style-name="P277">教材/社區資源</text:p>
          </table:table-cell>
          <table:covered-table-cell/>
          <table:covered-table-cell/>
          <table:table-cell table:style-name="TableCell278" table:number-columns-spanned="3">
            <text:p text:style-name="P279">1.<text:s/>教材：自編校園進階定向路線檢核表、自製校園觸覺平面圖、</text:p>
            <text:p text:style-name="P280"><text:s text:c="13"/>體能訓練紀錄表。</text:p>
            <text:p text:style-name="P281">2.<text:s/>網路資源：視障者輔助科技筆記本。</text:p>
            <text:p text:style-name="P282">3.<text:s/>社區資源：財團法人愛盲基金會中區資源中心</text:p>
          </table:table-cell>
          <table:covered-table-cell/>
          <table:covered-table-cell/>
        </table:table-row>
        <table:table-row table:style-name="TableRow283">
          <table:table-cell table:style-name="TableCell284" table:number-columns-spanned="3">
            <text:p text:style-name="P285">教具/輔具</text:p>
          </table:table-cell>
          <table:covered-table-cell/>
          <table:covered-table-cell/>
          <table:table-cell table:style-name="TableCell286" table:number-columns-spanned="3">
            <text:p text:style-name="P287"><text:span text:style-name="T288">1.<text:s/></text:span><text:span text:style-name="T289">教具：自製無障礙學習平台、踝部負重沙包（</text:span><text:span text:style-name="T290">1kg</text:span><text:span text:style-name="T291">）、</text:span></text:p>
            <text:p text:style-name="P292"><text:span text:style-name="T293"><text:s text:c="13"/></text:span><text:span text:style-name="T294">可調式階梯踏板（高低差訓練用）</text:span></text:p>
            <text:p text:style-name="P295"><text:span text:style-name="T296">2.<text:s/></text:span><text:span text:style-name="T297">輔具：盲用電腦組（內建</text:span><text:span text:style-name="T298"><text:s/>NVDA<text:s/></text:span><text:span text:style-name="T299">螢幕報讀軟體、</text:span><text:span text:style-name="T300">40</text:span><text:span text:style-name="T301">方點字觸摸</text:span></text:p>
            <text:soft-page-break/>
            <text:p text:style-name="P302"><text:span text:style-name="T303"><text:s text:c="13"/></text:span><text:span text:style-name="T304">顯示器）、盲用白手杖。</text:span></text:p>
          </table:table-cell>
          <table:covered-table-cell/>
          <table:covered-table-cell/>
        </table:table-row>
        <text:soft-page-break/>
        <table:table-row table:style-name="TableRow305">
          <table:table-cell table:style-name="TableCell306" table:number-columns-spanned="6">
            <text:p text:style-name="P307">教學進度表</text:p>
            <text:p text:style-name="P308">需註明正式及非正式課程，正式課程宜進行課程說明，非正式課程活動宜聚焦與課程教學有關的活動即可。</text:p>
            <text:p text:style-name="P309">如跨年級/跨障別/跨程度分組，請說明多層次教學設計之內容；融入的議題宜對應到上下學期規劃的單元或活動中；週次請自行調整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2">
            <text:p text:style-name="P312">週次</text:p>
          </table:table-cell>
          <table:covered-table-cell/>
          <table:table-cell table:style-name="TableCell313" table:number-columns-spanned="2">
            <text:p text:style-name="P314"><text:span text:style-name="T315">115</text:span><text:span text:style-name="T316">學年度上學期</text:span><text:span text:style-name="T317"><text:s text:c="2"/></text:span><text:span text:style-name="T318">單元名稱</text:span><text:span text:style-name="T319">/</text:span><text:span text:style-name="T320">內容</text:span></text:p>
          </table:table-cell>
          <table:covered-table-cell/>
          <table:table-cell table:style-name="TableCell321">
            <text:p text:style-name="P322">週次</text:p>
          </table:table-cell>
          <table:table-cell table:style-name="TableCell323">
            <text:p text:style-name="P324">115學年度下學期<text:s text:c="2"/>單元名稱/內容</text:p>
          </table:table-cell>
        </table:table-row>
        <table:table-row table:style-name="TableRow325">
          <table:table-cell table:style-name="TableCell326" table:number-columns-spanned="2">
            <text:p text:style-name="P327">1</text:p>
            <text:p text:style-name="P328">至</text:p>
            <text:p text:style-name="P329">4</text:p>
            <text:p text:style-name="P330">週</text:p>
          </table:table-cell>
          <table:covered-table-cell/>
          <table:table-cell table:style-name="TableCell331" table:number-columns-spanned="2">
            <text:p text:style-name="P332">正式課程</text:p>
            <text:p text:style-name="P333">第一單元：發射器預備—肌力底盤與基地連線<text:s/>(戶J1)</text:p>
            <text:p text:style-name="P334">1.<text:s/>體能特訓：<text:s/>導入「踝部負重沙包」，於平坦走廊進行直線負重行走，強化下肢推進力。</text:p>
            <text:p text:style-name="P335">2.<text:s/>路線開發：運用白手杖建立「原班教室<text:s/>↔<text:s/>巡迴課教室」之心理地圖。</text:p>
            <text:p text:style-name="P336">3.<text:s/>科技應用：課後使用盲用電腦，將該路線的轉彎與觸覺線索以點字輸入建檔。</text:p>
            <text:p text:style-name="P337"/>
            <text:p text:style-name="P338">非正式課程</text:p>
            <text:p text:style-name="P339">【國際白手杖安全日】<text:s/>(第4週)</text:p>
            <text:p text:style-name="P340">倡導白手杖的防護意義。引導學生在校園中向普通班同學示範正確的「人導法」，並說明接觸手肘時的性別與身體界線。(性J4)</text:p>
          </table:table-cell>
          <table:covered-table-cell/>
          <table:table-cell table:style-name="TableCell341">
            <text:p text:style-name="P342"/>
            <text:p text:style-name="P343"/>
            <text:p text:style-name="P344"/>
            <text:p text:style-name="P345">1</text:p>
            <text:p text:style-name="P346">至</text:p>
            <text:p text:style-name="P347">4</text:p>
            <text:p text:style-name="P348">週</text:p>
          </table:table-cell>
          <table:table-cell table:style-name="TableCell349">
            <text:p text:style-name="P350">正式課程</text:p>
            <text:p text:style-name="P351">第一單元：逆迴旋戰術—心理地圖反轉與捷徑<text:s/>(安J4)</text:p>
            <text:p text:style-name="P352">1.<text:s/>體能特訓：<text:s/>增加負重沙包重量，進行微上坡或導盲磚路面的抗阻力行走。</text:p>
            <text:p text:style-name="P353">2.<text:s/>路線開發：打破固化記憶，進行「目的地至出發點」的逆向空間更新（A到B轉為B到A）。</text:p>
            <text:p text:style-name="P354">3.<text:s/>開發原班至巡迴教室的第二條替代路線（捷徑或雨天備案）。</text:p>
            <text:p text:style-name="P355"/>
            <text:p text:style-name="P356">非正式課程</text:p>
            <text:p text:style-name="P357">【世界野生動植物日】<text:s/>(第3週)</text:p>
            <text:p text:style-name="P358">(結合環境)<text:s/>在校園花圃區進行定向時，學習覺察植物的氣味與土壤的觸感變化，擴充環境線索資料庫。</text:p>
          </table:table-cell>
        </table:table-row>
        <table:table-row table:style-name="TableRow359">
          <table:table-cell table:style-name="TableCell360" table:number-columns-spanned="2">
            <text:p text:style-name="P361">5</text:p>
            <text:p text:style-name="P362">至</text:p>
            <text:p text:style-name="P363">8</text:p>
            <text:p text:style-name="P364">週</text:p>
          </table:table-cell>
          <table:covered-table-cell/>
          <table:table-cell table:style-name="TableCell365" table:number-columns-spanned="2">
            <text:p text:style-name="P366">正式課程</text:p>
            <text:p text:style-name="P367">第二單元：防禦陣型建構—學務處的安全防護網<text:s/>(安J4)</text:p>
            <text:p text:style-name="P368">1.<text:s/>體能特訓：<text:s/>導入「階梯踏板」，進行高低差連續踏步訓練，強化股四頭肌與膝關節穩定度。</text:p>
            <text:p text:style-name="P369">2.<text:s/>路線開發：規劃「原班教室<text:s/>↔<text:s/>學務處」路線，處理行政區域複雜的人流與障礙物。</text:p>
            <text:p text:style-name="P370">3.<text:s/>應用手杖的「兩點式觸地法」與「沿邊滑行法」，在吵雜的走廊維持直線前進。</text:p>
            <text:p text:style-name="P371"/>
            <text:p text:style-name="P372">非正式課程</text:p>
            <text:p text:style-name="P373">【第一次段考排位賽】<text:s/>(第7週)</text:p>
            <text:p text:style-name="P374">實戰測試：獨立從原班安全走到考<text:soft-page-break/>場或資源班教室。</text:p>
            <text:p text:style-name="P375">【國際減災日】<text:s/>(第8週)</text:p>
            <text:p text:style-name="P376">(結合防災)<text:s/>進行校園無預警避難演練，測試在混亂中運用白手杖與心理地圖尋找安全掩蔽物。</text:p>
          </table:table-cell>
          <table:covered-table-cell/>
          <table:table-cell table:style-name="TableCell377">
            <text:p text:style-name="P378"/>
            <text:p text:style-name="P379"/>
            <text:p text:style-name="P380"/>
            <text:p text:style-name="P381"/>
            <text:p text:style-name="P382"/>
            <text:p text:style-name="P383"/>
            <text:p text:style-name="P384"/>
            <text:p text:style-name="P385"/>
            <text:p text:style-name="P386">5</text:p>
            <text:p text:style-name="P387">至</text:p>
            <text:p text:style-name="P388">8</text:p>
            <text:p text:style-name="P389">週</text:p>
          </table:table-cell>
          <table:table-cell table:style-name="TableCell390">
            <text:p text:style-name="P391">正式課程</text:p>
            <text:p text:style-name="P392">第二單元：軸心穩定特訓—高低差與樓梯戰技<text:s/>(安全J4)</text:p>
            <text:p text:style-name="P393">1.<text:s/>體能特訓：<text:s/>實地進行連續兩層樓的上下樓梯訓練，著重腳步輕放與重心轉換。</text:p>
            <text:p text:style-name="P394">2.<text:s/>路線優化：針對校園內最容易失足的高低差（如水溝蓋、斜坡交界），進行盲杖防禦專項訓練。</text:p>
            <text:p text:style-name="P395">3.<text:s/>學習運用聽覺回聲（Echolocation）判斷樓梯間距與轉角空間。</text:p>
            <text:p text:style-name="P396"/>
            <text:p text:style-name="P397">非正式課程</text:p>
            <text:p text:style-name="P398">1.<text:s/>【適應體育田徑賽】<text:s/>(第5週)</text:p>
            <text:p text:style-name="P399">參與校外競賽，驗證下肢肌力訓練的<text:soft-page-break/>成效。</text:p>
            <text:p text:style-name="P400">2.<text:s/>【第一次段考排位賽】<text:s/>(第8週)</text:p>
            <text:p text:style-name="P401">考場動線實戰演練與路線獨立考核。</text:p>
          </table:table-cell>
        </table:table-row>
        <text:soft-page-break/>
        <table:table-row table:style-name="TableRow402">
          <table:table-cell table:style-name="TableCell403" table:number-columns-spanned="2">
            <text:p text:style-name="P404">9</text:p>
            <text:p text:style-name="P405">至12</text:p>
            <text:p text:style-name="P406">週</text:p>
          </table:table-cell>
          <table:covered-table-cell/>
          <table:table-cell table:style-name="TableCell407" table:number-columns-spanned="2">
            <text:p text:style-name="P408">正式課程</text:p>
            <text:p text:style-name="P409">第三單元：戰損修復站—健康中心與身體界線<text:s/>(性J4)</text:p>
            <text:p text:style-name="P410">1.<text:s/>體能特訓：<text:s/>將負重與高低差踏步結合，模擬校園不平整地磚的應變肌力。</text:p>
            <text:p text:style-name="P411">2.<text:s/>路線開發：建立「原班教室<text:s/>↔<text:s/>健康中心」路線。</text:p>
            <text:p text:style-name="P412">3.<text:s/>社交與求助：演練在身體不適時，如何正確且安全地請求同學引導至健康中心，並強調人際互動中的身體自主權與界線。</text:p>
            <text:p text:style-name="P413"/>
            <text:p text:style-name="P414">非正式課程</text:p>
            <text:p text:style-name="P415">【學校校慶運動會】<text:s/>(第12週)</text:p>
            <text:p text:style-name="P416">參與班級進場，在喧鬧環境中實踐定位技巧。</text:p>
          </table:table-cell>
          <table:covered-table-cell/>
          <table:table-cell table:style-name="TableCell417"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P425">9</text:p>
            <text:p text:style-name="P426">至12</text:p>
            <text:p text:style-name="P427">週</text:p>
          </table:table-cell>
          <table:table-cell table:style-name="TableCell428">
            <text:p text:style-name="P429">正式課程</text:p>
            <text:p text:style-name="P430">第三單元：陀螺手防禦機制—校園防災避難動線<text:s/>(防J2)</text:p>
            <text:p text:style-name="P431">1.<text:s/>路線開發：統整校園內各棟大樓通往「空曠避難所（如操場）」的緊急路線。</text:p>
            <text:p text:style-name="P432">2.<text:s/>學習在無語音提示的情況下，依賴地質改變（如柏油路轉草地）與微風方向進行方位判定。</text:p>
            <text:p text:style-name="P433">3.<text:s/>使用盲用電腦撰寫自己的「校園防災安全SOP」筆記。</text:p>
            <text:p text:style-name="P434"/>
            <text:p text:style-name="P435">非正式課程</text:p>
            <text:p text:style-name="P436">【世界地球日：校園環境感知】</text:p>
            <text:p text:style-name="P437">(第11週) (結合環境)<text:s/>在定向過程中，針對校園微氣候（如陽光照射角度、風向）進行深度感知，理解環境與方位的關係。</text:p>
          </table:table-cell>
        </table:table-row>
        <table:table-row table:style-name="TableRow438">
          <table:table-cell table:style-name="TableCell439" table:number-columns-spanned="2">
            <text:p text:style-name="P440"/>
            <text:p text:style-name="P441"/>
            <text:p text:style-name="P442"/>
            <text:p text:style-name="P443">13至16</text:p>
            <text:p text:style-name="P444">週</text:p>
          </table:table-cell>
          <table:covered-table-cell/>
          <table:table-cell table:style-name="TableCell445" table:number-columns-spanned="2">
            <text:p text:style-name="P446">正式課程</text:p>
            <text:p text:style-name="P447">第四單元：競技場勘查—校長室的行政迷宮<text:s/>(安J4)</text:p>
            <text:p text:style-name="P448">1.<text:s/>體能特訓：<text:s/>負重狀態下的轉向與折返走，強化動態平衡感。</text:p>
            <text:p text:style-name="P449">2.<text:s/>路線開發：規劃「原班教室<text:s/>↔<text:s/>校長室」路線。探索校園最深處的行政區，處理複雜室內環境（如：盆栽、沙發、辦公桌的障礙繞行）。</text:p>
            <text:p text:style-name="P450">3.<text:s/>聽覺追蹤：在安靜的行政區中，利用不同辦公室傳出的聲音特徵作為地標。</text:p>
            <text:p text:style-name="P451"/>
            <text:p text:style-name="P452">非正式課程</text:p>
            <text:p text:style-name="P453">1.<text:s/>【第二次段考衝刺賽】</text:p>
            <text:p text:style-name="P454">(第14週)考前路線實測：在段考淨空走廊的狀態下，進行流暢度檢核。</text:p>
            <text:p text:style-name="P455">2.<text:s/>【國際身心障礙者日】</text:p>
            <text:soft-page-break/>
            <text:p text:style-name="P456">(第15週) <text:s/>倡議活動：帶領普通班同學閉眼體驗高低差踏步，促進校園無障礙環境的同理心。</text:p>
          </table:table-cell>
          <table:covered-table-cell/>
          <table:table-cell table:style-name="TableCell457">
            <text:p text:style-name="P458"/>
            <text:p text:style-name="P459"/>
            <text:p text:style-name="P460"/>
            <text:p text:style-name="P461"/>
            <text:p text:style-name="P462"/>
            <text:p text:style-name="P463"/>
            <text:p text:style-name="P464"/>
            <text:p text:style-name="P465"/>
            <text:p text:style-name="P466"/>
            <text:p text:style-name="P467"/>
            <text:p text:style-name="P468"/>
            <text:p text:style-name="P469">13至16</text:p>
            <text:p text:style-name="P470">週</text:p>
          </table:table-cell>
          <table:table-cell table:style-name="TableCell471">
            <text:p text:style-name="P472">正式課程</text:p>
            <text:p text:style-name="P473">第四單元：全域感知雷達—環境線索與聽覺追蹤<text:s/>(環J2)</text:p>
            <text:p text:style-name="P474">1.<text:s/>綜合運用各項感官：辨識走廊的回聲差異、靠近廚房或廁所的氣味線索。</text:p>
            <text:p text:style-name="P475">2.<text:s/>學習在迷向時的「三步歸零法」：停頓、杖探四周、尋找最近的固定參考線（如牆壁或花台）。</text:p>
            <text:p text:style-name="P476">3.<text:s/>將新發現的校園環境線索，透過觸顯輸入並更新至盲電心理地圖資料庫。</text:p>
            <text:p text:style-name="P477"/>
            <text:p text:style-name="P478">非正式課程</text:p>
            <text:p text:style-name="P479">1.<text:s/>【第二次段考衝刺賽】</text:p>
            <text:p text:style-name="P480">(第14週)</text:p>
            <text:p text:style-name="P481">現有已學習路線的獨立考核。</text:p>
            <text:p text:style-name="P482">2.<text:s/>【世界無菸日】<text:s/>(第16週)</text:p>
            <text:p text:style-name="P483">(結合健康與環境)<text:s/>探討空氣品質對嗅覺線索的影響，練習在戴口罩狀態下<text:soft-page-break/>強化聽覺與觸覺的代償能力。</text:p>
          </table:table-cell>
        </table:table-row>
        <text:soft-page-break/>
        <table:table-row table:style-name="TableRow484">
          <table:table-cell table:style-name="TableCell485" table:number-columns-spanned="2">
            <text:p text:style-name="P486">17至20</text:p>
            <text:p text:style-name="P487">週</text:p>
          </table:table-cell>
          <table:covered-table-cell/>
          <table:table-cell table:style-name="TableCell488" table:number-columns-spanned="2">
            <text:p text:style-name="P489">正式課程</text:p>
            <text:p text:style-name="P490">第五單元：持久戰力測試—操場盲區的空間更新<text:s/>(戶J1)</text:p>
            <text:p text:style-name="P491">1.<text:s/>體能特訓：<text:s/>將場域移至操場，進行長距離負重行走，全面測試下肢肌力。</text:p>
            <text:p text:style-name="P492">2.<text:s/>空間更新：在無邊界的操場中，練習直線行走與九十度轉彎，不偏移進入盲區。</text:p>
            <text:p text:style-name="P493">3.<text:s/>戰術復盤：回顧本學期開發的三大路線，運用<text:s/>NVDA<text:s/>報讀自己的路線口訣，進行大腦重測。</text:p>
            <text:p text:style-name="P494"/>
            <text:p text:style-name="P495">非正式課程</text:p>
            <text:p text:style-name="P496">【第三次段考總決賽】<text:s/>(第20週)</text:p>
            <text:p text:style-name="P497">完成期末路線綜合大考驗，並卸下負重裝備，感受肌力成長後的輕盈步伐。</text:p>
          </table:table-cell>
          <table:covered-table-cell/>
          <table:table-cell table:style-name="TableCell498">
            <text:p text:style-name="P499"/>
            <text:p text:style-name="P500"/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/>
            <text:p text:style-name="P508">17至20</text:p>
            <text:p text:style-name="P509">週</text:p>
          </table:table-cell>
          <table:table-cell table:style-name="TableCell510">
            <text:p text:style-name="P511">正式課程</text:p>
            <text:p text:style-name="P512">第五單元：終極戰鬥盤—校園綜合跑關與巔峰<text:s/>(安J4)</text:p>
            <text:p text:style-name="P513">1.<text:s/>進行「連續技」路線考核：由原班出發，連續行經學務處、校長室、健康中心，最後抵達操場。</text:p>
            <text:p text:style-name="P514">2.<text:s/>體能檢測：評估經過一年的負重與高低差訓練後，上下樓梯與長途行走的穩定度與肌耐力。</text:p>
            <text:p text:style-name="P515">3.<text:s/>展望九年級：探討未來會考可能面臨的陌生考場挑戰，建立心理預備。</text:p>
            <text:p text:style-name="P516"/>
            <text:p text:style-name="P517">非正式課程</text:p>
            <text:p text:style-name="P518">1.<text:s/>【世界環境日：校園淨走】</text:p>
            <text:p text:style-name="P519">(第18週)(結合戶外與環境)</text:p>
            <text:p text:style-name="P520">結合定向行動，參與校園特定區域的無障礙淨空檢查，為學弟妹維護安全的行走空間。</text:p>
            <text:p text:style-name="P521">2.<text:s/>【第三次段考總決賽】<text:s/>(第20週)</text:p>
            <text:p text:style-name="P522">八年級定向最終戰。完成考後檢討，正式邁入九年級備戰狀態。</text:p>
          </table:table-cell>
        </table:table-row>
      </table:table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ext:p text:style-name="P533"/>
      <text:soft-page-break/>
      <text:p text:style-name="P534"><draw:frame draw:z-index="251660288" draw:id="id1" draw:style-name="a1" draw:name="Text Box 3" text:anchor-type="paragraph" svg:x="5.28071in" svg:y="-0.52638in" svg:width="1.85in" svg:height="0.46875in" style:rel-width="scale" style:rel-height="scale"><draw:text-box><text:p text:style-name="P535">適用自編/替代/特殊需求課程</text:p><text:p text:style-name="P536"/></draw:text-box><svg:title/><svg:desc/></draw:frame><text:span text:style-name="T537">彰化縣線西鄉線西</text:span><text:span text:style-name="T538">國中</text:span><text:span text:style-name="T539">115</text:span><text:span text:style-name="T540">學年度課程計畫</text:span></text:p>
      <text:p text:style-name="P541"><text:span text:style-name="T542">(</text:span><text:span text:style-name="T543">十二年國教課綱適用</text:span><text:span text:style-name="T544">)</text:span></text:p>
      <text:p text:style-name="P545"><text:span text:style-name="T546">■ 視覺障礙巡迴輔導班</text:span></text:p>
      <text:p text:style-name="P547">貳、特殊需求領域課程</text:p>
      <text:p text:style-name="P548">一、輔助科技應用組</text:p>
      <text:p text:style-name="Textbody"><text:span text:style-name="T549">(八年級 / 科目：特殊需求領域-輔助科技應用組 / ■抽離組 □外加組)</text:span></text:p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</table:table-columns>
        <table:table-row table:style-name="TableRow557">
          <table:table-cell table:style-name="TableCell558" table:number-columns-spanned="3">
            <text:p text:style-name="P559">每週節數</text:p>
          </table:table-cell>
          <table:covered-table-cell/>
          <table:covered-table-cell/>
          <table:table-cell table:style-name="TableCell560" table:number-columns-spanned="3">
            <text:p text:style-name="P561"><text:span text:style-name="T562">一節</text:span></text:p>
          </table:table-cell>
          <table:covered-table-cell/>
          <table:covered-table-cell/>
        </table:table-row>
        <table:table-row table:style-name="TableRow563">
          <table:table-cell table:style-name="TableCell564" table:number-columns-spanned="3">
            <text:p text:style-name="P565"><text:span text:style-name="T566">教學對象</text:span></text:p>
          </table:table-cell>
          <table:covered-table-cell/>
          <table:covered-table-cell/>
          <table:table-cell table:style-name="TableCell567" table:number-columns-spanned="3">
            <text:p text:style-name="P568">八年級 <text:s/>許○彥</text:p>
          </table:table-cell>
          <table:covered-table-cell/>
          <table:covered-table-cell/>
        </table:table-row>
        <table:table-row table:style-name="TableRow569">
          <table:table-cell table:style-name="TableCell570" table:number-columns-spanned="6">
            <text:p text:style-name="P571"><text:span text:style-name="T572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3">
          <table:table-cell table:style-name="TableCell574" table:number-rows-spanned="3">
            <text:p text:style-name="P575">核心素養</text:p>
          </table:table-cell>
          <table:table-cell table:style-name="TableCell576" table:number-columns-spanned="2">
            <text:p text:style-name="P577">A自主行動</text:p>
          </table:table-cell>
          <table:covered-table-cell/>
          <table:table-cell table:style-name="TableCell578" table:number-columns-spanned="3">
            <text:p text:style-name="Textbody"><text:span text:style-name="T579">□<text:s/></text:span><text:span text:style-name="T580">A1.身心素質與自我精進 <text:s/></text:span><text:span text:style-name="T581">■<text:s/></text:span><text:span text:style-name="T582">A2.系統思考與問題解決 <text:s/></text:span><text:span text:style-name="T583">□<text:s/></text:span><text:span text:style-name="T584">A3.規劃執行與創新應變</text:span></text:p>
          </table:table-cell>
          <table:covered-table-cell/>
          <table:covered-table-cell/>
        </table:table-row>
        <table:table-row table:style-name="TableRow585">
          <table:covered-table-cell>
            <text:p text:style-name="P586"/>
          </table:covered-table-cell>
          <table:table-cell table:style-name="TableCell587" table:number-columns-spanned="2">
            <text:p text:style-name="P588">B溝通互動</text:p>
          </table:table-cell>
          <table:covered-table-cell/>
          <table:table-cell table:style-name="TableCell589" table:number-columns-spanned="3">
            <text:p text:style-name="P590"><text:span text:style-name="T591">□<text:s/></text:span><text:span text:style-name="T592">B1.符號運用與溝通表達 <text:s/></text:span><text:span text:style-name="T593">■<text:s/></text:span><text:span text:style-name="T594">B2.科技資訊與媒體素養 <text:s/></text:span><text:span text:style-name="T595">□<text:s/></text:span><text:span text:style-name="T596">B3.藝術涵養與美感素養</text:span></text:p>
          </table:table-cell>
          <table:covered-table-cell/>
          <table:covered-table-cell/>
        </table:table-row>
        <table:table-row table:style-name="TableRow597">
          <table:covered-table-cell>
            <text:p text:style-name="P598"/>
          </table:covered-table-cell>
          <table:table-cell table:style-name="TableCell599" table:number-columns-spanned="2">
            <text:p text:style-name="P600">C社會參與</text:p>
          </table:table-cell>
          <table:covered-table-cell/>
          <table:table-cell table:style-name="TableCell601" table:number-columns-spanned="3">
            <text:p text:style-name="P602"><text:span text:style-name="T603">□<text:s/></text:span><text:span text:style-name="T604">C1.道德實踐與公民意識 <text:s/></text:span><text:span text:style-name="T605">■<text:s/></text:span><text:span text:style-name="T606">C2.人際關係與團隊合作 <text:s/></text:span><text:span text:style-name="T607">□<text:s/></text:span><text:span text:style-name="T608">C3.多元文化與國際理解</text:span></text:p>
          </table:table-cell>
          <table:covered-table-cell/>
          <table:covered-table-cell/>
        </table:table-row>
        <table:table-row table:style-name="TableRow609">
          <table:table-cell table:style-name="TableCell610" table:number-columns-spanned="3" table:number-rows-spanned="2">
            <text:p text:style-name="P611">領綱學習重點</text:p>
            <text:p text:style-name="P612"><text:span text:style-name="T613">請參照國教署</text:span></text:p>
            <text:p text:style-name="P614"><text:span text:style-name="T615">特殊需求領綱進行規劃</text:span></text:p>
          </table:table-cell>
          <table:covered-table-cell/>
          <table:covered-table-cell/>
          <table:table-cell table:style-name="TableCell616" table:number-columns-spanned="3">
            <text:p text:style-name="P617"><text:span text:style-name="T618">學習表現</text:span></text:p>
            <text:p text:style-name="P619"><text:span text:style-name="T620">特輔2-sJ-1 獨立操作適宜的輔助科技設備及軟體以獲取資訊。</text:span></text:p>
            <text:p text:style-name="P621"><text:span text:style-name="T622">特輔2-sJ-2 應用輔助科技解決生活與各學科學習的困難。</text:span></text:p>
            <text:p text:style-name="P623"><text:span text:style-name="T624">特輔3-sJ-1 評估與調整輔具設定以符合個人進階需求。</text:span></text:p>
          </table:table-cell>
          <table:covered-table-cell/>
          <table:covered-table-cell/>
        </table:table-row>
        <table:table-row table:style-name="TableRow625">
          <table:covered-table-cell>
            <text:p text:style-name="P626"/>
          </table:covered-table-cell>
          <table:covered-table-cell/>
          <table:covered-table-cell/>
          <table:table-cell table:style-name="TableCell627" table:number-columns-spanned="3">
            <text:p text:style-name="P628">學習內容</text:p>
            <text:p text:style-name="P629">特輔A-sJ-4 螢幕報讀軟體之進階功能與客製化設定。</text:p>
            <text:p text:style-name="P630">特輔A-sJ-5 點字觸摸顯示器搭配螢幕報讀軟體之進階功能操作。</text:p>
            <text:p text:style-name="P631">特輔D-sJ-2 應用輔助科技進行進階文書處理及網路資源運用。</text:p>
          </table:table-cell>
          <table:covered-table-cell/>
          <table:covered-table-cell/>
        </table:table-row>
        <table:table-row table:style-name="TableRow632">
          <table:table-cell table:style-name="TableCell633" table:number-columns-spanned="3">
            <text:p text:style-name="P634">融入議題</text:p>
          </table:table-cell>
          <table:covered-table-cell/>
          <table:covered-table-cell/>
          <table:table-cell table:style-name="TableCell635" table:number-columns-spanned="3">
            <text:p text:style-name="P636"><text:span text:style-name="T637">請參考國教署「議題融入說明手冊」，視領域性質適切融入議題，不一定每個學習領域要融入，請依照評量的時間點及教學活動規劃合宜的議題。若學生在畢業階段，宜將「生涯規畫」加入轉銜議題。科技議題融入僅限國小適用</text:span></text:p>
            <text:p text:style-name="P638">□性別平等 <text:s/>■人權 <text:s/>□環境 <text:s/>■海洋 <text:s/>□品德 <text:s/>□生命 <text:s/>■法治</text:p>
            <text:p text:style-name="P639">□科技 <text:s/>□資訊 <text:s/>■安全 <text:s/>□防災 <text:s/>□原住民族教育 <text:s/>□家庭教育</text:p>
            <text:p text:style-name="P640">■生涯規劃 <text:s/>□多元文化 <text:s/>□閱讀素養 <text:s/>□戶外教育 <text:s/>□能源</text:p>
            <text:p text:style-name="P641">□國際教育</text:p>
            <text:p text:style-name="P642"><text:span text:style-name="T643">1. 人權教育 (人J4：了解平等、正義的原則，並在生活中實踐。)</text:span></text:p>
            <text:p text:style-name="P644"><text:span text:style-name="T645">2. 海洋教育 (海J5：了解臺灣與世界海洋歷史的發展。)</text:span></text:p>
            <text:p text:style-name="P646"><text:span text:style-name="T647">3. 法治教育 (法J4：認識與生活相關的法律與規範。)</text:span></text:p>
            <text:p text:style-name="P648"><text:span text:style-name="T649">4. 安全教育 (安J4：探討生活環境中的潛在危機。)</text:span></text:p>
            <text:p text:style-name="P650"><text:span text:style-name="T651">5. 生涯規劃 (涯J1：了解自己的能力、興趣、特質所適合發展的方向。)</text:span></text:p>
          </table:table-cell>
          <table:covered-table-cell/>
          <table:covered-table-cell/>
        </table:table-row>
        <table:table-row table:style-name="TableRow652">
          <table:table-cell table:style-name="TableCell653" table:number-columns-spanned="3">
            <text:p text:style-name="P654">學習目標</text:p>
          </table:table-cell>
          <table:covered-table-cell/>
          <table:covered-table-cell/>
          <table:table-cell table:style-name="TableCell655" table:number-columns-spanned="3">
            <text:p text:style-name="P656"><text:span text:style-name="T657">請參照</text:span><text:span text:style-name="T658">調整後</text:span><text:span text:style-name="T659">學習表現及學習內容規劃學習目標，同時在目標後面註明參考的指標代碼、專團、轉銜、校本課程；部定課程部分建議融入特殊需求領域的課程，如將「學習策略」融入國語文。外加課程因為節數不多，因此學習目標的數量不宜過多，課程設計不宜針對原領域課程內容進行重複性教學。</text:span></text:p>
            <text:p text:style-name="P660"><text:span text:style-name="T661">1. 能獨立運用盲用電腦與點字觸摸顯示器，結合生成式AI工具輸入精準指令，對八年級歷史長篇文本進行摘要與重點擷取，展現符合同儕現有能力的科技解題策略。（特輔2-sJ-1、特輔D-sJ-2、法J4、安</text:span><text:soft-page-break/><text:span text:style-name="T662">J4）</text:span></text:p>
            <text:p text:style-name="P663"><text:span text:style-name="T664">2. 能應用單鍵瀏覽技術檢索網路歷史資料庫，並將八年級歷史領域歸納建置專屬的「數位錯題本」，於解題挫折中學習 SEL 情緒管理。（特輔2-sJ-2、特輔A-sJ-4、特輔A-sJ-5、人J4）</text:span></text:p>
            <text:p text:style-name="P665"><text:span text:style-name="T666">3. 透過無障礙科技跨越視覺限制，深度探討歷史脈絡（如海權發展、制度演進），並將科技輔具的熟練操作類化為自身優勢，規劃具備數位競爭力的生涯發展藍圖。（特輔3-sJ-1、海J5、涯J1）</text:span></text:p>
          </table:table-cell>
          <table:covered-table-cell/>
          <table:covered-table-cell/>
        </table:table-row>
        <text:soft-page-break/>
        <table:table-row table:style-name="TableRow667">
          <table:table-cell table:style-name="TableCell668" table:number-columns-spanned="3">
            <text:p text:style-name="P669">學習內容調整</text:p>
          </table:table-cell>
          <table:covered-table-cell/>
          <table:covered-table-cell/>
          <table:table-cell table:style-name="TableCell670" table:number-columns-spanned="3">
            <text:p text:style-name="P671">□簡化 <text:s/>□減量 <text:s/>■分解 <text:s/>□替代 <text:s/>■重整 <text:s/>□加深 <text:s/>□加廣 <text:s/>□濃縮■自（改）編 <text:s text:c="3"/></text:p>
          </table:table-cell>
          <table:covered-table-cell/>
          <table:covered-table-cell/>
        </table:table-row>
        <table:table-row table:style-name="TableRow672">
          <table:table-cell table:style-name="TableCell673" table:number-columns-spanned="3">
            <text:p text:style-name="P674">學習歷程調整</text:p>
          </table:table-cell>
          <table:covered-table-cell/>
          <table:covered-table-cell/>
          <table:table-cell table:style-name="TableCell675" table:number-columns-spanned="3">
            <text:p text:style-name="P676">若選擇「多層次教學」，宜在「學習目標」及「教學活動」至少有兩種組別目標/活動的設計。</text:p>
            <text:p text:style-name="P677">■直接教學 <text:s/>■工作分析 <text:s/>□合作學習 <text:s/>□角色扮演</text:p>
            <text:p text:style-name="P678"><text:span text:style-name="T679">■價值澄清 <text:s/>□多層次教學 <text:s/>■生活經驗統整 <text:s/>□其他：</text:span></text:p>
          </table:table-cell>
          <table:covered-table-cell/>
          <table:covered-table-cell/>
        </table:table-row>
        <table:table-row table:style-name="TableRow680">
          <table:table-cell table:style-name="TableCell681" table:number-columns-spanned="3">
            <text:p text:style-name="P682">學習環境調整</text:p>
          </table:table-cell>
          <table:covered-table-cell/>
          <table:covered-table-cell/>
          <table:table-cell table:style-name="TableCell683" table:number-columns-spanned="3">
            <text:p text:style-name="P684">針對特生的學習特性從心理及物理層面進行調整，並具體說明調整作法</text:p>
            <text:p text:style-name="P685">■ 教室佈置：維持桌面淨空，並預留點字教科書、點字觸摸顯示器、筆記型電腦與大開本觸覺圖形講義之擺放空間。</text:p>
            <text:p text:style-name="P686">■ 座位安排：安排於具備獨立電源與大桌面之座位，避免環境噪音干擾 NVDA 語音報讀與觸覺專注力。</text:p>
            <text:p text:style-name="P687">□教學設備：</text:p>
            <text:p text:style-name="P688">■提供小天使：輔助完成學校原班學習評量平台作答</text:p>
            <text:p text:style-name="P689"><text:span text:style-name="T690">■提供教師助理：輔助原班課堂學習與生活</text:span></text:p>
            <text:p text:style-name="P691">□提供行政支援：</text:p>
            <text:p text:style-name="P692">□其他______(請說明)：</text:p>
          </table:table-cell>
          <table:covered-table-cell/>
          <table:covered-table-cell/>
        </table:table-row>
        <table:table-row table:style-name="TableRow693">
          <table:table-cell table:style-name="TableCell694" table:number-columns-spanned="3">
            <text:p text:style-name="P695">學習評量調整</text:p>
          </table:table-cell>
          <table:covered-table-cell/>
          <table:covered-table-cell/>
          <table:table-cell table:style-name="TableCell696" table:number-columns-spanned="3">
            <text:p text:style-name="P697"><text:span text:style-name="T698">針對特生的在某領域學習採取適合學生學習特性的評量，包括評量內容、評量方式、評量時間、評量地點，提供相關輔具或必要提示，請具體說明調整作法</text:span></text:p>
            <text:p text:style-name="P699">■ 評量時間調整：數學計算與觸覺圖表摸讀極耗認知負荷，需依特教規範申請延長作答時間。</text:p>
            <text:p text:style-name="P700">■ 評量情境調整：設置特殊獨立考場</text:p>
            <text:p text:style-name="P701">■ 評量方式調整：問答、實做、觀察、檔案</text:p>
            <text:p text:style-name="P702">■ 試題(卷)調整：提供點字版試卷（含立體幾何觸覺圖），以及 NVDA 可讀取之無障礙電子檔。</text:p>
            <text:p text:style-name="P703">■ 提供輔具：盲用電腦組（NVDA+點字觸摸顯示器）。</text:p>
            <text:p text:style-name="P704">□其他______(請說明):</text:p>
          </table:table-cell>
          <table:covered-table-cell/>
          <table:covered-table-cell/>
        </table:table-row>
        <table:table-row table:style-name="TableRow705">
          <table:table-cell table:style-name="TableCell706" table:number-columns-spanned="3">
            <text:p text:style-name="P707">教材/社區資源</text:p>
          </table:table-cell>
          <table:covered-table-cell/>
          <table:covered-table-cell/>
          <table:table-cell table:style-name="TableCell708" table:number-columns-spanned="3">
            <text:p text:style-name="P709">1. 教材：八年級翰林版歷史上下學期點字教材、自編AI 提示詞</text:p>
            <text:p text:style-name="P710"><text:s text:c="14"/>（Prompt）歷史解謎手冊」、自製錯題本排版範本。</text:p>
            <text:p text:style-name="P711">2. 網路資源：生成式AI平台、視障者輔助科技筆記本、數位典藏</text:p>
            <text:p text:style-name="P712"><text:s text:c="16"/>與學習資源網。</text:p>
            <text:p text:style-name="P713">3. 社區資源：財團法人愛盲基金會中區資源中心</text:p>
          </table:table-cell>
          <table:covered-table-cell/>
          <table:covered-table-cell/>
        </table:table-row>
        <table:table-row table:style-name="TableRow714">
          <table:table-cell table:style-name="TableCell715" table:number-columns-spanned="3">
            <text:p text:style-name="P716">教具/輔具</text:p>
          </table:table-cell>
          <table:covered-table-cell/>
          <table:covered-table-cell/>
          <table:table-cell table:style-name="TableCell717" table:number-columns-spanned="3">
            <text:p text:style-name="P718"><text:span text:style-name="T719">1. 教具：自製無障礙學習平台、適性錯題本。</text:span></text:p>
            <text:p text:style-name="P720"><text:span text:style-name="T721">2. 輔具：盲用電腦組（內建 NVDA 螢幕報讀軟體、40方點字觸摸</text:span></text:p>
            <text:p text:style-name="P722"><text:span text:style-name="T723"><text:s text:c="13"/>顯示器）。</text:span></text:p>
          </table:table-cell>
          <table:covered-table-cell/>
          <table:covered-table-cell/>
        </table:table-row>
        <table:table-row table:style-name="TableRow724">
          <table:table-cell table:style-name="TableCell725" table:number-columns-spanned="6">
            <text:p text:style-name="P726">教學進度表</text:p>
            <text:p text:style-name="P727">需註明正式及非正式課程，正式課程宜進行課程說明，非正式課程活動宜聚焦與課程教學有關的活動即可。</text:p>
            <text:p text:style-name="P728">如跨年級/跨障別/跨程度分組，請說明多層次教學設計之內容；融入的議題宜對應到上下學期規劃的單元或活動中；週次請自行調整。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29">
          <table:table-cell table:style-name="TableCell730" table:number-columns-spanned="2">
            <text:p text:style-name="P731">週次</text:p>
          </table:table-cell>
          <table:covered-table-cell/>
          <table:table-cell table:style-name="TableCell732" table:number-columns-spanned="2">
            <text:p text:style-name="P733"><text:span text:style-name="T734">115學年度上學期 <text:s/>單元名稱/內容</text:span></text:p>
          </table:table-cell>
          <table:covered-table-cell/>
          <table:table-cell table:style-name="TableCell735">
            <text:p text:style-name="P736">週次</text:p>
          </table:table-cell>
          <table:table-cell table:style-name="TableCell737">
            <text:p text:style-name="P738">115學年度下學期 <text:s/>單元名稱/內容</text:p>
          </table:table-cell>
        </table:table-row>
        <table:table-row table:style-name="TableRow739">
          <table:table-cell table:style-name="TableCell740" table:number-columns-spanned="2">
            <text:p text:style-name="P741">1</text:p>
            <text:p text:style-name="P742">至</text:p>
            <text:p text:style-name="P743">4</text:p>
            <text:p text:style-name="P744">週</text:p>
          </table:table-cell>
          <table:covered-table-cell/>
          <table:table-cell table:style-name="TableCell745" table:number-columns-spanned="2">
            <text:p text:style-name="P746">正式課程</text:p>
            <text:p text:style-name="P747">第一單元：發射器校準—商周至漢朝與AI初探 (法J4)</text:p>
            <text:p text:style-name="P748">1. 結合八上歷史第一單元（商周至漢朝制度），學習開啟生成式 AI 介面與基本 NVDA 網頁瀏覽操作。</text:p>
            <text:p text:style-name="P749">2. 學習「提示工程（Prompt）」基礎：如何請 AI 用條列式為盲生總結「封建制度與郡縣制」的差異。</text:p>
            <text:p text:style-name="P750">3. (SEL-自我覺察)：探討面對複雜文言文與歷史名詞時的焦慮，學習運用 AI 作為「戰術指導員」來降低挫折感。</text:p>
            <text:p text:style-name="P751"/>
            <text:p text:style-name="P752">非正式課程</text:p>
            <text:p text:style-name="P753">【教師節：感謝專屬陀螺技師】 (第4週)</text:p>
            <text:p text:style-name="P754">引導學生運用盲用電腦與 AI 潤飾文句，生成並點印一張感謝卡給歷史科導師。</text:p>
          </table:table-cell>
          <table:covered-table-cell/>
          <table:table-cell table:style-name="TableCell755">
            <text:p text:style-name="P756"/>
            <text:p text:style-name="P757"/>
            <text:p text:style-name="P758"/>
            <text:p text:style-name="P759">1</text:p>
            <text:p text:style-name="P760">至</text:p>
            <text:p text:style-name="P761">4</text:p>
            <text:p text:style-name="P762">週</text:p>
          </table:table-cell>
          <table:table-cell table:style-name="TableCell763">
            <text:p text:style-name="P764">正式課程</text:p>
            <text:p text:style-name="P765">第一單元：戰鬥盤擴張—晚清變局與進階AI檢索 (海J5)</text:p>
            <text:p text:style-name="P766">1. 結合八下歷史（晚清的變革），探討鴉片戰爭等海權歷史，訓練單鍵瀏覽技術（H標題、T表格）快速讀取歷史資料庫。</text:p>
            <text:p text:style-name="P767">2. 學習「進階提示詞」：請 AI 將不平等的條約內容轉化為「易懂的白話文比較表」，並以觸顯進行二維摸讀。</text:p>
            <text:p text:style-name="P768">3. 錯題本戰術升級：運用 NVDA 將 AI 解答複製貼上至個人錯題本，進行無障礙排版。</text:p>
            <text:p text:style-name="P769"/>
            <text:p text:style-name="P770">非正式課程</text:p>
            <text:p text:style-name="P771">【元宵節：歷史燈謎攻防戰】</text:p>
            <text:p text:style-name="P772">(第3週)</text:p>
            <text:p text:style-name="P773">運用 AI 生成晚清歷史人物的點字燈謎，訓練盲用電腦的快速摸讀與解題反應。</text:p>
          </table:table-cell>
        </table:table-row>
        <table:table-row table:style-name="TableRow774">
          <table:table-cell table:style-name="TableCell775" table:number-columns-spanned="2">
            <text:p text:style-name="P776">5</text:p>
            <text:p text:style-name="P777">至</text:p>
            <text:p text:style-name="P778">8</text:p>
            <text:p text:style-name="P779">週</text:p>
          </table:table-cell>
          <table:covered-table-cell/>
          <table:table-cell table:style-name="TableCell780" table:number-columns-spanned="2">
            <text:p text:style-name="P781">正式課程</text:p>
            <text:p text:style-name="P782">第二單元：防禦軸心—魏晉隋唐與錯題本建置 (安J4)</text:p>
            <text:p text:style-name="P783">1. 結合八上歷史第二單元（魏晉隋唐），學習在 Word 中建置專屬的「歷史數位錯題本」資料夾結構。</text:p>
            <text:p text:style-name="P784">2. 網路安全與AI幻覺防範：學習分辨 AI 生成的歷史故事是否有誤，建立查證的「防禦機制」。</text:p>
            <text:p text:style-name="P785">3. 學習將段考歷史錯題的題幹輸入電腦，並進行考點分析。</text:p>
            <text:p text:style-name="P786"/>
            <text:p text:style-name="P787">非正式課程</text:p>
            <text:p text:style-name="P788">【第一次段考積分賽】 (第7週)</text:p>
            <text:p text:style-name="P789">考前運用建置中的錯題本進行複習。實戰測試盲用電腦應考的操作配速。</text:p>
            <text:p text:style-name="P790">【萬聖節：破解歷史假動作】</text:p>
            <text:p text:style-name="P791">(第8週)利用觸顯揪出 AI 故意生成的錯誤歷史資訊（假動作），提升資訊辨識力。</text:p>
          </table:table-cell>
          <table:covered-table-cell/>
          <table:table-cell table:style-name="TableCell792">
            <text:p text:style-name="P793"/>
            <text:p text:style-name="P794"/>
            <text:p text:style-name="P795"/>
            <text:p text:style-name="P796"/>
            <text:p text:style-name="P797"/>
            <text:p text:style-name="P798"/>
            <text:p text:style-name="P799"/>
            <text:p text:style-name="P800"/>
            <text:p text:style-name="P801">5</text:p>
            <text:p text:style-name="P802">至</text:p>
            <text:p text:style-name="P803">8</text:p>
            <text:p text:style-name="P804">週</text:p>
          </table:table-cell>
          <table:table-cell table:style-name="TableCell805">
            <text:p text:style-name="P806">正式課程</text:p>
            <text:p text:style-name="P807">第二單元：核心突破—民初政局與辯證思維 (人J4)</text:p>
            <text:p text:style-name="P808">1. 結合八下歷史（民初社會與文化），探討新文化運動與人權發展。</text:p>
            <text:p text:style-name="P809">2. 運用 AI 進行「歷史角色扮演」：請 AI 模擬五四運動的學生，與盲生進行對話，深化歷史情境理解。</text:p>
            <text:p text:style-name="P810">3. (SEL-情緒調適)：面對歷史科龐大的記憶量，學習在「大腦記憶體過載」時，運用語音朗讀放鬆聽覺。</text:p>
            <text:p text:style-name="P811"/>
            <text:p text:style-name="P812">非正式課程</text:p>
            <text:p text:style-name="P813">1. 【適應體育田徑賽】 (第5週)</text:p>
            <text:p text:style-name="P814">參與校外競賽，落實運動家競技精神。</text:p>
            <text:p text:style-name="P815">2. 【第一次段考積分賽】 (第8週)</text:p>
            <text:p text:style-name="P816">段考實戰演練，測試 AI 摘要複習法的成效。</text:p>
          </table:table-cell>
        </table:table-row>
        <table:table-row table:style-name="TableRow817">
          <table:table-cell table:style-name="TableCell818" table:number-columns-spanned="2">
            <text:p text:style-name="P819">9</text:p>
            <text:soft-page-break/>
            <text:p text:style-name="P820">至12</text:p>
            <text:p text:style-name="P821">週</text:p>
          </table:table-cell>
          <table:covered-table-cell/>
          <table:table-cell table:style-name="TableCell822" table:number-columns-spanned="2">
            <text:p text:style-name="P823">正式課程</text:p>
            <text:soft-page-break/>
            <text:p text:style-name="P824">第三單元：攻擊環強化—宋元明清與跨網域檢索 (海J5)</text:p>
            <text:p text:style-name="P825">1. 結合八上歷史第三單元（宋元明清），探討元代帝國擴張與明朝海權發展。</text:p>
            <text:p text:style-name="P826">2. 學習運用 NVDA 的「焦點模式」與「瀏覽模式」切換，在線上題庫中快速複製錯題。</text:p>
            <text:p text:style-name="P827">3. 錯題本維護：記錄宋明理學或朝代更迭常混淆的陷阱題，運用觸顯進行精準校對。</text:p>
            <text:p text:style-name="P828"/>
            <text:p text:style-name="P829">非正式課程</text:p>
            <text:p text:style-name="P830">1. 【學校校慶運動會】 (第12週)</text:p>
            <text:p text:style-name="P831">參與班級競賽。在喧鬧的環境中，學習陀螺選手專注力與團隊合作。</text:p>
            <text:p text:style-name="P832">2. 【第二次段考衝刺賽】</text:p>
            <text:p text:style-name="P833">(第14週)以錯題本進行考前複習</text:p>
          </table:table-cell>
          <table:covered-table-cell/>
          <table:table-cell table:style-name="TableCell834">
            <text:p text:style-name="P835"/>
            <text:p text:style-name="P836"/>
            <text:p text:style-name="P837"/>
            <text:p text:style-name="P838"/>
            <text:p text:style-name="P839"/>
            <text:p text:style-name="P840"/>
            <text:p text:style-name="P841"/>
            <text:p text:style-name="P842">9</text:p>
            <text:p text:style-name="P843">至12</text:p>
            <text:p text:style-name="P844">週</text:p>
          </table:table-cell>
          <table:table-cell table:style-name="TableCell845">
            <text:p text:style-name="P846">正式課程</text:p>
            <text:soft-page-break/>
            <text:p text:style-name="P847">第三單元：雙迴旋戰術—兩岸關係與無障礙閱讀 (安J4)</text:p>
            <text:p text:style-name="P848">1. 結合八下歷史（國共內戰與兩岸發展），學習將複雜的歷史事件時間軸數位化。</text:p>
            <text:p text:style-name="P849">2. 雙迴旋戰術：遇到沒有替代文字的歷史地圖或圖片，學習使用「圖片文字辨識（OCR）」附加元件或請求 AI 描述圖像。</text:p>
            <text:p text:style-name="P850">3. (SEL-問題解決)：學習在科技輔具當機或辨識失敗的死胡同中，冷靜啟動備用方案。</text:p>
            <text:p text:style-name="P851"/>
            <text:p text:style-name="P852">非正式課程</text:p>
            <text:p text:style-name="P853">【青年節：歷史名人戰力分析】</text:p>
            <text:p text:style-name="P854">(第11週)運用 AI 整理歷史名人的「戰鬥力雷達圖」（如：領導力、文化影響力），轉換為點字表格閱讀。</text:p>
          </table:table-cell>
        </table:table-row>
        <text:soft-page-break/>
        <table:table-row table:style-name="TableRow855">
          <table:table-cell table:style-name="TableCell856" table:number-columns-spanned="2">
            <text:p text:style-name="P857">13至16</text:p>
            <text:p text:style-name="P858">週</text:p>
          </table:table-cell>
          <table:covered-table-cell/>
          <table:table-cell table:style-name="TableCell859" table:number-columns-spanned="2">
            <text:p text:style-name="P860">正式課程</text:p>
            <text:p text:style-name="P861">第四單元：必殺技覺醒—錯題本實戰與歷史脈絡 (法J4)</text:p>
            <text:p text:style-name="P862">1. 結合八上歷史（宋至清末制度總複習），運用 AI 生成「歷代制度比較表」，訓練觸顯的空間摸讀邏輯。</text:p>
            <text:p text:style-name="P863">2. 演練從錯題本中提取關鍵字，並用語音輸入法快速作答。</text:p>
            <text:p text:style-name="P864">3. (SEL-挫折容忍力)：改變對「歷史背不起來」的恐懼，將訂正錯題視為技術復盤。</text:p>
            <text:p text:style-name="P865"/>
            <text:p text:style-name="P866">非正式課程</text:p>
            <text:p text:style-name="P867">1. 【第二次段考衝刺賽】</text:p>
            <text:p text:style-name="P868">(第14週)運用建置完成的歷史錯題本進行高效複習，驗證電子試卷作答準確度。</text:p>
            <text:p text:style-name="P869">2. 【聖誕節：歷史交換禮物】</text:p>
            <text:p text:style-name="P870">(第16週)運用盲電排版，寫下自己最喜歡的歷史故事與同學分享。</text:p>
          </table:table-cell>
          <table:covered-table-cell/>
          <table:table-cell table:style-name="TableCell871">
            <text:p text:style-name="P872"/>
            <text:p text:style-name="P873"/>
            <text:p text:style-name="P874"/>
            <text:p text:style-name="P875"/>
            <text:p text:style-name="P876"/>
            <text:p text:style-name="P877"/>
            <text:p text:style-name="P878"/>
            <text:p text:style-name="P879"/>
            <text:p text:style-name="P880">13至16</text:p>
            <text:p text:style-name="P881">週</text:p>
          </table:table-cell>
          <table:table-cell table:style-name="TableCell882">
            <text:p text:style-name="P883">正式課程</text:p>
            <text:p text:style-name="P884">第四單元：世界聯賽—冷戰格局與雲端資料庫 (人J4)</text:p>
            <text:p text:style-name="P885">1. 結合八下歷史（冷戰與當代世界），探討戰後世界格局與國際人權。</text:p>
            <text:p text:style-name="P886">2. 學習運用 Google 雲端硬碟建立「八年級歷史大數據題庫」，並學習資料夾管理與檔案分享。</text:p>
            <text:p text:style-name="P887">3. 將 AI 輔助科技視為自己的「導航員」，培養不輕言放棄的科技競技韌性。</text:p>
            <text:p text:style-name="P888"/>
            <text:p text:style-name="P889">非正式課程</text:p>
            <text:p text:style-name="P890">1. 【母親節：感恩數位語音信】</text:p>
            <text:p text:style-name="P891">(第13週)錄製並編輯一段音檔，感謝家人的陪伴。</text:p>
            <text:p text:style-name="P892">2. 【第二次段考衝刺賽】 (第14週)</text:p>
            <text:p text:style-name="P893">實戰測試錯題本的複習成效與解題配速。</text:p>
          </table:table-cell>
        </table:table-row>
        <table:table-row table:style-name="TableRow894">
          <table:table-cell table:style-name="TableCell895" table:number-columns-spanned="2">
            <text:p text:style-name="P896">17至20</text:p>
            <text:p text:style-name="P897">週</text:p>
          </table:table-cell>
          <table:covered-table-cell/>
          <table:table-cell table:style-name="TableCell898" table:number-columns-spanned="2">
            <text:p text:style-name="P899">正式課程</text:p>
            <text:p text:style-name="P900">第五單元：全國大賽預備—戰術復盤與系統優化 (涯J1)</text:p>
            <text:p text:style-name="P901">1. 針對八上歷史，進行 AI 輔助解題<text:soft-page-break/>與 NVDA 操作策略的總體檢。</text:p>
            <text:p text:style-name="P902">2. 統整並清理不必要的電腦暫存檔，確保盲用電腦於期末考時的運作效能。</text:p>
            <text:p text:style-name="P903">3. (SEL-肯定自我)：回顧一學期的歷史錯題本，看見自己對史實掌握度的提升。</text:p>
            <text:p text:style-name="P904"/>
            <text:p text:style-name="P905">非正式課程</text:p>
            <text:p text:style-name="P906">1. 【跨年目標設定】 (第18週)</text:p>
            <text:p text:style-name="P907">點打出下學期的科技輔具挑戰目標。</text:p>
            <text:p text:style-name="P908">2. 【第三次段考總決賽】</text:p>
            <text:p text:style-name="P909">(第20週)冷靜應對期末考，完成考後檢討與電腦設備保養。</text:p>
          </table:table-cell>
          <table:covered-table-cell/>
          <table:table-cell table:style-name="TableCell910">
            <text:p text:style-name="P911"/>
            <text:p text:style-name="P912"/>
            <text:p text:style-name="P913"/>
            <text:p text:style-name="P914"/>
            <text:p text:style-name="P915"/>
            <text:p text:style-name="P916"/>
            <text:p text:style-name="P917"/>
            <text:p text:style-name="P918"/>
            <text:p text:style-name="P919">17至20</text:p>
            <text:p text:style-name="P920">週</text:p>
          </table:table-cell>
          <table:table-cell table:style-name="TableCell921">
            <text:p text:style-name="P922">正式課程</text:p>
            <text:p text:style-name="P923">第五單元：終極陀螺王—八年級歷史統整與轉銜 (涯J1)</text:p>
            <text:p text:style-name="P924">1. 統整八下歷史錯題本，利用 AI 生<text:soft-page-break/>成「九年級歷史先修關鍵字」。</text:p>
            <text:p text:style-name="P925">2. 探討熟練的資訊檢索與 AI 應用能力，對於未來高中職升學（文史或資訊科系）的涯徑連結優勢。</text:p>
            <text:p text:style-name="P926">3. (SEL-面對未知的勇氣)：探討即將邁入九年級會考年的壓力，建立強韌的心理防護罩。</text:p>
            <text:p text:style-name="P927"/>
            <text:p text:style-name="P928">非正式課程</text:p>
            <text:p text:style-name="P929">1. 【端午節：歷史脈絡的觸覺探索】 (第18週)運用 AI 查詢端午節在不同歷史朝代的演變，製作報告。</text:p>
            <text:p text:style-name="P930">2. 【第三次段考總決賽】 (第20週)</text:p>
            <text:p text:style-name="P931">八年級最終戰。完成歷史錯題本的年度歸檔，正式邁入九年級備戰狀態。</text:p>
          </table:table-cell>
        </table:table-row>
      </table:table>
      <text:p text:style-name="P932"/>
      <text:p text:style-name="P933"/>
      <text:p text:style-name="P934"/>
      <text:p text:style-name="P935"/>
      <text:p text:style-name="P936"/>
      <text:p text:style-name="P937"/>
      <text:p text:style-name="P938"/>
      <text:p text:style-name="P939"/>
      <text:p text:style-name="P940"/>
      <text:p text:style-name="P941"/>
      <text:p text:style-name="P942"/>
      <text:p text:style-name="P943"/>
      <text:p text:style-name="P944"/>
      <text:p text:style-name="P945"/>
      <text:p text:style-name="P946"/>
      <text:p text:style-name="P947"/>
      <text:soft-page-break/>
      <text:p text:style-name="P948"><draw:frame draw:z-index="251662336" draw:id="id2" draw:style-name="a2" draw:name="Text Box 3" text:anchor-type="paragraph" svg:x="5.28071in" svg:y="-0.52638in" svg:width="1.85in" svg:height="0.46875in" style:rel-width="scale" style:rel-height="scale"><draw:text-box><text:p text:style-name="P949">適用自編/替代/特殊需求課程</text:p><text:p text:style-name="P950"/></draw:text-box><svg:title/><svg:desc/></draw:frame><text:span text:style-name="T951">彰化縣線西鄉線西</text:span><text:span text:style-name="T952">國中</text:span><text:span text:style-name="T953">115</text:span><text:span text:style-name="T954">學年度課程計畫</text:span></text:p>
      <text:p text:style-name="P955"><text:span text:style-name="T956">(</text:span><text:span text:style-name="T957">十二年國教課綱適用</text:span><text:span text:style-name="T958">)</text:span></text:p>
      <text:p text:style-name="P959"><text:span text:style-name="T960">■ 視覺障礙巡迴輔導班</text:span></text:p>
      <text:p text:style-name="P961">貳、特殊需求領域課程</text:p>
      <text:p text:style-name="P962">一、學習策略國中組</text:p>
      <text:p text:style-name="Textbody"><text:span text:style-name="T963">(八年級 / 科目：特殊需求領域-學習策略國中組 / ■抽離組 □外加組)</text:span></text:p>
      <table:table table:style-name="Table964">
        <table:table-columns>
          <table:table-column table:style-name="TableColumn965"/>
          <table:table-column table:style-name="TableColumn966"/>
          <table:table-column table:style-name="TableColumn967"/>
          <table:table-column table:style-name="TableColumn968"/>
          <table:table-column table:style-name="TableColumn969"/>
          <table:table-column table:style-name="TableColumn970"/>
        </table:table-columns>
        <table:table-row table:style-name="TableRow971">
          <table:table-cell table:style-name="TableCell972" table:number-columns-spanned="3">
            <text:p text:style-name="P973">每週節數</text:p>
          </table:table-cell>
          <table:covered-table-cell/>
          <table:covered-table-cell/>
          <table:table-cell table:style-name="TableCell974" table:number-columns-spanned="3">
            <text:p text:style-name="P975"><text:span text:style-name="T976">一節</text:span></text:p>
          </table:table-cell>
          <table:covered-table-cell/>
          <table:covered-table-cell/>
        </table:table-row>
        <table:table-row table:style-name="TableRow977">
          <table:table-cell table:style-name="TableCell978" table:number-columns-spanned="3">
            <text:p text:style-name="P979"><text:span text:style-name="T980">教學對象</text:span></text:p>
          </table:table-cell>
          <table:covered-table-cell/>
          <table:covered-table-cell/>
          <table:table-cell table:style-name="TableCell981" table:number-columns-spanned="3">
            <text:p text:style-name="P982">八年級 <text:s/>許○彥</text:p>
          </table:table-cell>
          <table:covered-table-cell/>
          <table:covered-table-cell/>
        </table:table-row>
        <table:table-row table:style-name="TableRow983">
          <table:table-cell table:style-name="TableCell984" table:number-columns-spanned="6">
            <text:p text:style-name="P985"><text:span text:style-name="T986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7">
          <table:table-cell table:style-name="TableCell988" table:number-rows-spanned="3">
            <text:p text:style-name="P989">核心素養</text:p>
          </table:table-cell>
          <table:table-cell table:style-name="TableCell990" table:number-columns-spanned="2">
            <text:p text:style-name="P991">A自主行動</text:p>
          </table:table-cell>
          <table:covered-table-cell/>
          <table:table-cell table:style-name="TableCell992" table:number-columns-spanned="3">
            <text:p text:style-name="Textbody"><text:span text:style-name="T993">□<text:s/></text:span><text:span text:style-name="T994">A1.身心素質與自我精進 <text:s/></text:span><text:span text:style-name="T995">■<text:s/></text:span><text:span text:style-name="T996">A2.系統思考與問題解決 <text:s/></text:span><text:span text:style-name="T997">□<text:s/></text:span><text:span text:style-name="T998">A3.規劃執行與創新應變</text:span></text:p>
          </table:table-cell>
          <table:covered-table-cell/>
          <table:covered-table-cell/>
        </table:table-row>
        <table:table-row table:style-name="TableRow999">
          <table:covered-table-cell>
            <text:p text:style-name="P1000"/>
          </table:covered-table-cell>
          <table:table-cell table:style-name="TableCell1001" table:number-columns-spanned="2">
            <text:p text:style-name="P1002">B溝通互動</text:p>
          </table:table-cell>
          <table:covered-table-cell/>
          <table:table-cell table:style-name="TableCell1003" table:number-columns-spanned="3">
            <text:p text:style-name="P1004"><text:span text:style-name="T1005">□<text:s/></text:span><text:span text:style-name="T1006">B1.符號運用與溝通表達 <text:s/></text:span><text:span text:style-name="T1007">■<text:s/></text:span><text:span text:style-name="T1008">B2.科技資訊與媒體素養 <text:s/></text:span><text:span text:style-name="T1009">□<text:s/></text:span><text:span text:style-name="T1010">B3.藝術涵養與美感素養</text:span></text:p>
          </table:table-cell>
          <table:covered-table-cell/>
          <table:covered-table-cell/>
        </table:table-row>
        <table:table-row table:style-name="TableRow1011">
          <table:covered-table-cell>
            <text:p text:style-name="P1012"/>
          </table:covered-table-cell>
          <table:table-cell table:style-name="TableCell1013" table:number-columns-spanned="2">
            <text:p text:style-name="P1014">C社會參與</text:p>
          </table:table-cell>
          <table:covered-table-cell/>
          <table:table-cell table:style-name="TableCell1015" table:number-columns-spanned="3">
            <text:p text:style-name="P1016"><text:span text:style-name="T1017">□<text:s/></text:span><text:span text:style-name="T1018">C1.道德實踐與公民意識 <text:s/></text:span><text:span text:style-name="T1019">■<text:s/></text:span><text:span text:style-name="T1020">C2.人際關係與團隊合作 <text:s/></text:span><text:span text:style-name="T1021">□<text:s/></text:span><text:span text:style-name="T1022">C3.多元文化與國際理解</text:span></text:p>
          </table:table-cell>
          <table:covered-table-cell/>
          <table:covered-table-cell/>
        </table:table-row>
        <table:table-row table:style-name="TableRow1023">
          <table:table-cell table:style-name="TableCell1024" table:number-columns-spanned="3" table:number-rows-spanned="2">
            <text:p text:style-name="P1025">領綱學習重點</text:p>
            <text:p text:style-name="P1026"><text:span text:style-name="T1027">請參照國教署</text:span></text:p>
            <text:p text:style-name="P1028"><text:span text:style-name="T1029">特殊需求領綱進行規劃</text:span></text:p>
          </table:table-cell>
          <table:covered-table-cell/>
          <table:covered-table-cell/>
          <table:table-cell table:style-name="TableCell1030" table:number-columns-spanned="3">
            <text:p text:style-name="P1031"><text:span text:style-name="T1032">學習表現</text:span></text:p>
            <text:p text:style-name="P1033"><text:span text:style-name="T1034">特學2-sJ-2 應用適當的認知策略處理各領域學習。</text:span></text:p>
            <text:p text:style-name="P1035"><text:span text:style-name="T1036">特學2-sJ-3 應用後設認知策略監控學習歷程與評估學習成效。</text:span></text:p>
            <text:p text:style-name="P1037"><text:span text:style-name="T1038">特學2-sJ-4 應用適當的支持策略處理各領域學習。</text:span></text:p>
            <text:p text:style-name="P1039"><text:span text:style-name="T1040">特學3-sJ-1 應用適當的情緒管理策略於學習活動。</text:span></text:p>
          </table:table-cell>
          <table:covered-table-cell/>
          <table:covered-table-cell/>
        </table:table-row>
        <table:table-row table:style-name="TableRow1041">
          <table:covered-table-cell>
            <text:p text:style-name="P1042"/>
          </table:covered-table-cell>
          <table:covered-table-cell/>
          <table:covered-table-cell/>
          <table:table-cell table:style-name="TableCell1043" table:number-columns-spanned="3">
            <text:p text:style-name="P1044">學習內容</text:p>
            <text:p text:style-name="P1045">特學B-sJ-2 各領域學科的認知與後設認知策略。</text:p>
            <text:p text:style-name="P1046">特學B-sJ-3 各領域學科的支持策略。</text:p>
            <text:p text:style-name="P1047">特學C-sJ-1 影響學習成效的情緒覺察與管理策略。</text:p>
          </table:table-cell>
          <table:covered-table-cell/>
          <table:covered-table-cell/>
        </table:table-row>
        <table:table-row table:style-name="TableRow1048">
          <table:table-cell table:style-name="TableCell1049" table:number-columns-spanned="3">
            <text:p text:style-name="P1050">融入議題</text:p>
          </table:table-cell>
          <table:covered-table-cell/>
          <table:covered-table-cell/>
          <table:table-cell table:style-name="TableCell1051" table:number-columns-spanned="3">
            <text:p text:style-name="P1052"><text:span text:style-name="T1053">請參考國教署「議題融入說明手冊」，視領域性質適切融入議題，不一定每個學習領域要融入，請依照評量的時間點及教學活動規劃合宜的議題。若學生在畢業階段，宜將「生涯規畫」加入轉銜議題。科技議題融入僅限國小適用</text:span></text:p>
            <text:p text:style-name="P1054">□性別平等 <text:s/>□人權 <text:s/>□環境 <text:s/>□海洋 <text:s/>□品德 <text:s/>□生命 <text:s/>□法治</text:p>
            <text:p text:style-name="P1055">□科技 <text:s/>□資訊 <text:s/>□安全 <text:s/>□防災 <text:s/>■原住民族教育 <text:s/>■家庭教育</text:p>
            <text:p text:style-name="P1056">■生涯規劃 <text:s/>■多元文化 <text:s/>■閱讀素養 <text:s/>□戶外教育 <text:s/>□能源</text:p>
            <text:p text:style-name="P1057">□國際教育</text:p>
            <text:p text:style-name="P1058"><text:span text:style-name="T1059">1. 原住民族教育 (原J5：了解原住民族的歷史與文化。)</text:span></text:p>
            <text:p text:style-name="P1060"><text:span text:style-name="T1061">2. 家庭教育 (家J4：了解個人在家庭中的角色，並培養責任感。)</text:span></text:p>
            <text:p text:style-name="P1062"><text:span text:style-name="T1063">3. 生涯規劃 (涯J1：了解自己的能力、興趣、特質所適合發展的方向。)</text:span></text:p>
            <text:p text:style-name="P1064"><text:span text:style-name="T1065">4. 多元文化 (多J3：認識並尊重不同文化的差異。)</text:span></text:p>
            <text:p text:style-name="P1066"><text:span text:style-name="T1067">5. 閱讀素養 (閱J3：理解學科知識內的重要詞彙，並運用該詞彙與他人溝通。)</text:span></text:p>
          </table:table-cell>
          <table:covered-table-cell/>
          <table:covered-table-cell/>
        </table:table-row>
        <table:table-row table:style-name="TableRow1068">
          <table:table-cell table:style-name="TableCell1069" table:number-columns-spanned="3">
            <text:p text:style-name="P1070">學習目標</text:p>
          </table:table-cell>
          <table:covered-table-cell/>
          <table:covered-table-cell/>
          <table:table-cell table:style-name="TableCell1071" table:number-columns-spanned="3">
            <text:p text:style-name="P1072"><text:span text:style-name="T1073">請參照</text:span><text:span text:style-name="T1074">調整後</text:span><text:span text:style-name="T1075">學習表現及學習內容規劃學習目標，同時在目標後面註明參考的指標代碼、專團、轉銜、校本課程；部定課程部分建議融入特殊需求領域的課程，如將「學習策略」融入國語文。外加課程因為節數不多，因此學習目標的數量不宜過多，課程設計不宜針對原領域課程內容進行重複性教學。</text:span></text:p>
            <text:p text:style-name="P1076"><text:span text:style-name="T1077">1. 能運用盲用電腦作為支持策略，執行八年級國文領域文言文與白</text:span><text:soft-page-break/><text:span text:style-name="T1078">話文的「結構拆解」與「關鍵字摘要」等認知策略，並建置數位「國文錯題本」進行後設認知。（特學2-sJ-2、特學2-sJ-3、特學B-sJ-3、閱J3）</text:span></text:p>
            <text:p text:style-name="P1079"><text:span text:style-name="T1080">2. 掌握作文的「心智圖構思」與「修辭擴寫」策略，在面對寫作靈感枯竭或點字摸讀疲勞時，能覺察認知負荷，運用SEL策略進行情緒調適與轉念。（特學2-sJ-4、特學3-sJ-1、特學C-sJ-1、家J4）</text:span></text:p>
            <text:p text:style-name="P1081"><text:span text:style-name="T1082">3. 透過多元文化與原住民文學的閱讀，培養批判性思考，並探討國文閱讀邏輯與自身未來生涯規劃之對應優勢，展現持續精進的學習韌性。（特學2-sJ-2、原J5、多J3、涯J1）</text:span></text:p>
          </table:table-cell>
          <table:covered-table-cell/>
          <table:covered-table-cell/>
        </table:table-row>
        <text:soft-page-break/>
        <table:table-row table:style-name="TableRow1083">
          <table:table-cell table:style-name="TableCell1084" table:number-columns-spanned="3">
            <text:p text:style-name="P1085">學習內容調整</text:p>
          </table:table-cell>
          <table:covered-table-cell/>
          <table:covered-table-cell/>
          <table:table-cell table:style-name="TableCell1086" table:number-columns-spanned="3">
            <text:p text:style-name="P1087">□簡化 <text:s/>□減量 <text:s/>■分解 <text:s/>□替代 <text:s/>■重整 <text:s/>□加深 <text:s/>□加廣 <text:s/>□濃縮■自（改）編 <text:s text:c="3"/></text:p>
          </table:table-cell>
          <table:covered-table-cell/>
          <table:covered-table-cell/>
        </table:table-row>
        <table:table-row table:style-name="TableRow1088">
          <table:table-cell table:style-name="TableCell1089" table:number-columns-spanned="3">
            <text:p text:style-name="P1090">學習歷程調整</text:p>
          </table:table-cell>
          <table:covered-table-cell/>
          <table:covered-table-cell/>
          <table:table-cell table:style-name="TableCell1091" table:number-columns-spanned="3">
            <text:p text:style-name="P1092">若選擇「多層次教學」，宜在「學習目標」及「教學活動」至少有兩種組別目標/活動的設計。</text:p>
            <text:p text:style-name="P1093">■直接教學 <text:s/>■工作分析 <text:s/>□合作學習 <text:s/>□角色扮演</text:p>
            <text:p text:style-name="P1094"><text:span text:style-name="T1095">■價值澄清 <text:s/>□多層次教學 <text:s/>■生活經驗統整 <text:s/>□其他：</text:span></text:p>
          </table:table-cell>
          <table:covered-table-cell/>
          <table:covered-table-cell/>
        </table:table-row>
        <table:table-row table:style-name="TableRow1096">
          <table:table-cell table:style-name="TableCell1097" table:number-columns-spanned="3">
            <text:p text:style-name="P1098">學習環境調整</text:p>
          </table:table-cell>
          <table:covered-table-cell/>
          <table:covered-table-cell/>
          <table:table-cell table:style-name="TableCell1099" table:number-columns-spanned="3">
            <text:p text:style-name="P1100">針對特生的學習特性從心理及物理層面進行調整，並具體說明調整作法</text:p>
            <text:p text:style-name="P1101">■ 教室佈置：維持桌面淨空，並預留點字教科書、點字觸摸顯示器、筆記型電腦與大開本觸覺圖形講義之擺放空間。</text:p>
            <text:p text:style-name="P1102">■ 座位安排：安排於具備獨立電源與大桌面之座位，避免環境噪音干擾 NVDA 語音報讀與觸覺專注力。</text:p>
            <text:p text:style-name="P1103">□教學設備：</text:p>
            <text:p text:style-name="P1104">■提供小天使：輔助完成學校原班學習評量平台作答</text:p>
            <text:p text:style-name="P1105"><text:span text:style-name="T1106">■提供教師助理：輔助原班課堂學習與生活</text:span></text:p>
            <text:p text:style-name="P1107">□提供行政支援：</text:p>
            <text:p text:style-name="P1108">□其他______(請說明)：</text:p>
          </table:table-cell>
          <table:covered-table-cell/>
          <table:covered-table-cell/>
        </table:table-row>
        <table:table-row table:style-name="TableRow1109">
          <table:table-cell table:style-name="TableCell1110" table:number-columns-spanned="3">
            <text:p text:style-name="P1111">學習評量調整</text:p>
          </table:table-cell>
          <table:covered-table-cell/>
          <table:covered-table-cell/>
          <table:table-cell table:style-name="TableCell1112" table:number-columns-spanned="3">
            <text:p text:style-name="P1113"><text:span text:style-name="T1114">針對特生的在某領域學習採取適合學生學習特性的評量，包括評量內容、評量方式、評量時間、評量地點，提供相關輔具或必要提示，請具體說明調整作法</text:span></text:p>
            <text:p text:style-name="P1115">■ 評量時間調整：依特教規範申請延長作答時間。</text:p>
            <text:p text:style-name="P1116">■ 評量情境調整：設置特殊獨立考場</text:p>
            <text:p text:style-name="P1117">■ 評量方式調整：問答、實做、觀察、檔案</text:p>
            <text:p text:style-name="P1118">■ 試題(卷)調整：提供點字版試卷（含立體幾何觸覺圖），以及 NVDA 可讀取之無障礙電子檔。</text:p>
            <text:p text:style-name="P1119">■ 提供輔具：盲用電腦組（NVDA+點字觸摸顯示器）。</text:p>
            <text:p text:style-name="P1120">□其他______(請說明):</text:p>
          </table:table-cell>
          <table:covered-table-cell/>
          <table:covered-table-cell/>
        </table:table-row>
        <table:table-row table:style-name="TableRow1121">
          <table:table-cell table:style-name="TableCell1122" table:number-columns-spanned="3">
            <text:p text:style-name="P1123">教材/社區資源</text:p>
          </table:table-cell>
          <table:covered-table-cell/>
          <table:covered-table-cell/>
          <table:table-cell table:style-name="TableCell1124" table:number-columns-spanned="3">
            <text:p text:style-name="P1125">1. 教材：八年級國文上下學期數位文本、會考歷屆國文錯題庫、</text:p>
            <text:p text:style-name="P1126"><text:s text:c="13"/>會考作文六級分範文（純文字檔）。</text:p>
            <text:p text:style-name="P1127">2. 網路資源：視障者輔助科技筆記本、數位典藏與學習資源網。</text:p>
            <text:p text:style-name="P1128">3. 社區資源：財團法人愛盲基金會中區資源中心</text:p>
          </table:table-cell>
          <table:covered-table-cell/>
          <table:covered-table-cell/>
        </table:table-row>
        <table:table-row table:style-name="TableRow1129">
          <table:table-cell table:style-name="TableCell1130" table:number-columns-spanned="3">
            <text:p text:style-name="P1131">教具/輔具</text:p>
          </table:table-cell>
          <table:covered-table-cell/>
          <table:covered-table-cell/>
          <table:table-cell table:style-name="TableCell1132" table:number-columns-spanned="3">
            <text:p text:style-name="P1133"><text:span text:style-name="T1134">1. 教具：自製無障礙學習平台、適性錯題本。</text:span></text:p>
            <text:p text:style-name="P1135"><text:span text:style-name="T1136">2. 輔具：盲用電腦組（內建 NVDA 螢幕報讀軟體、40方點字觸摸</text:span></text:p>
            <text:p text:style-name="P1137"><text:span text:style-name="T1138"><text:s text:c="13"/>顯示器）。</text:span></text:p>
          </table:table-cell>
          <table:covered-table-cell/>
          <table:covered-table-cell/>
        </table:table-row>
        <table:table-row table:style-name="TableRow1139">
          <table:table-cell table:style-name="TableCell1140" table:number-columns-spanned="6">
            <text:p text:style-name="P1141">教學進度表</text:p>
            <text:p text:style-name="P1142">需註明正式及非正式課程，正式課程宜進行課程說明，非正式課程活動宜聚焦與課程教學有關的活動即可。</text:p>
            <text:p text:style-name="P1143">如跨年級/跨障別/跨程度分組，請說明多層次教學設計之內容；融入的議題宜對應到上下學期規劃的單元或活動中；週次請自行調整。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144">
          <table:table-cell table:style-name="TableCell1145" table:number-columns-spanned="2">
            <text:p text:style-name="P1146">週次</text:p>
          </table:table-cell>
          <table:covered-table-cell/>
          <table:table-cell table:style-name="TableCell1147" table:number-columns-spanned="2">
            <text:p text:style-name="P1148"><text:span text:style-name="T1149">115學年度上學期 <text:s/>單元名稱/內容</text:span></text:p>
          </table:table-cell>
          <table:covered-table-cell/>
          <table:table-cell table:style-name="TableCell1150">
            <text:p text:style-name="P1151">週次</text:p>
          </table:table-cell>
          <table:table-cell table:style-name="TableCell1152">
            <text:p text:style-name="P1153">115學年度下學期 <text:s/>單元名稱/內容</text:p>
          </table:table-cell>
        </table:table-row>
        <table:table-row table:style-name="TableRow1154">
          <table:table-cell table:style-name="TableCell1155" table:number-columns-spanned="2">
            <text:p text:style-name="P1156">1</text:p>
            <text:p text:style-name="P1157">至</text:p>
            <text:p text:style-name="P1158">4</text:p>
            <text:p text:style-name="P1159">週</text:p>
          </table:table-cell>
          <table:covered-table-cell/>
          <table:table-cell table:style-name="TableCell1160" table:number-columns-spanned="2">
            <text:p text:style-name="P1161">正式課程</text:p>
            <text:p text:style-name="P1162">第一單元：發射底盤校準—文言文的語譯戰術 (閱J3)</text:p>
            <text:p text:style-name="P1163">1. 配合國文八上《記承天夜遊》：探討文言文的「詞性轉換」與「省略主語」尋找策略。</text:p>
            <text:p text:style-name="P1164">2. 運用 NVDA 的逐字/逐句報讀功能，精準拆解文言虛詞（之、乎、者、也）的文脈意義。</text:p>
            <text:p text:style-name="P1165">3. (SEL-自我覺察)：覺察文言文摸讀緩慢引發的煩躁感，建立專屬的「進站檢修（深呼吸）」機制。</text:p>
            <text:p text:style-name="P1166"/>
            <text:p text:style-name="P1167">非正式課程</text:p>
            <text:p text:style-name="P1168">【中秋節：月下夜遊的陀螺對戰】 (第3週)</text:p>
            <text:p text:style-name="P1169">結合蘇軾賞月的文本情境，舉辦一場陀螺競技，並練習用文言文的「精簡句型」口述對戰實況。</text:p>
          </table:table-cell>
          <table:covered-table-cell/>
          <table:table-cell table:style-name="TableCell1170">
            <text:p text:style-name="P1171"/>
            <text:p text:style-name="P1172"/>
            <text:p text:style-name="P1173"/>
            <text:p text:style-name="P1174"/>
            <text:p text:style-name="P1175"/>
            <text:p text:style-name="P1176"/>
            <text:p text:style-name="P1177"/>
            <text:p text:style-name="P1178"/>
            <text:p text:style-name="P1179">1</text:p>
            <text:p text:style-name="P1180">至</text:p>
            <text:p text:style-name="P1181">4</text:p>
            <text:p text:style-name="P1182">週</text:p>
          </table:table-cell>
          <table:table-cell table:style-name="TableCell1183">
            <text:p text:style-name="P1184">正式課程</text:p>
            <text:p text:style-name="P1185">第一單元：屬性相剋—文白對照與錯題本優化 (閱J3)</text:p>
            <text:p text:style-name="P1186">1. 配合國文八下《兒時記趣》與《陋室銘》：比較文言文與白話文在敘事與抒情上的「屬性差異」。</text:p>
            <text:p text:style-name="P1187">2. 錯題本戰術優化：運用盲用電腦，將錯題本從「單純抄題」升級為「標註盲點（是字義不懂還是推理錯誤）」。</text:p>
            <text:p text:style-name="P1188">3. (SEL-後設認知)：像陀螺選手分析戰敗數據一樣，客觀檢視自己的國文錯題率。</text:p>
            <text:p text:style-name="P1189"/>
            <text:p text:style-name="P1190">非正式課程</text:p>
            <text:p text:style-name="P1191">【世界母語日：文學的多元語音】 (第2週) 運用報讀軟體切換不同語音（如閩南語、客語引擎）朗讀短文，體會語言聲調的多元文化之美。</text:p>
          </table:table-cell>
        </table:table-row>
        <table:table-row table:style-name="TableRow1192">
          <table:table-cell table:style-name="TableCell1193" table:number-columns-spanned="2">
            <text:p text:style-name="P1194">5</text:p>
            <text:p text:style-name="P1195">至</text:p>
            <text:p text:style-name="P1196">8</text:p>
            <text:p text:style-name="P1197">週</text:p>
          </table:table-cell>
          <table:covered-table-cell/>
          <table:table-cell table:style-name="TableCell1198" table:number-columns-spanned="2">
            <text:p text:style-name="P1199">正式課程</text:p>
            <text:p text:style-name="P1200">第二單元：攻擊環改裝—白話文的摘要爆發力 (多J3)</text:p>
            <text:p text:style-name="P1201">1. 配合國文八上《飛魚》與《差不多先生傳》：學習長篇的「段落大意」與「主旨提取」策略。</text:p>
            <text:p text:style-name="P1202">2. 訓練盲電與觸顯的「聽觸雙軌並行」：用聽覺掌握文章脈絡，用觸覺精讀關鍵細節。</text:p>
            <text:p text:style-name="P1203">3. 在錯題本中建立「形音義陷阱區」，專門收錄會考常考的易混淆字詞。</text:p>
            <text:p text:style-name="P1204"/>
            <text:p text:style-name="P1205">非正式課程</text:p>
            <text:p text:style-name="P1206">1. 【第一次段考積分賽】</text:p>
            <text:p text:style-name="P1207">(第7週) 實戰測試文言文拆解與盲用電腦作答配速。</text:p>
            <text:p text:style-name="P1208">2. 【原住民族歲時祭儀】</text:p>
            <text:p text:style-name="P1209">(第8週) 結合《飛魚》達悟族文化，探討原住民對海洋生態的尊重，撰寫一篇點字短文紀錄。</text:p>
          </table:table-cell>
          <table:covered-table-cell/>
          <table:table-cell table:style-name="TableCell1210">
            <text:p text:style-name="P1211"/>
            <text:p text:style-name="P1212"/>
            <text:p text:style-name="P1213"/>
            <text:p text:style-name="P1214"/>
            <text:p text:style-name="P1215"/>
            <text:p text:style-name="P1216"/>
            <text:p text:style-name="P1217"/>
            <text:p text:style-name="P1218"/>
            <text:p text:style-name="P1219">5</text:p>
            <text:p text:style-name="P1220">至</text:p>
            <text:p text:style-name="P1221">8</text:p>
            <text:p text:style-name="P1222">週</text:p>
          </table:table-cell>
          <table:table-cell table:style-name="TableCell1223">
            <text:p text:style-name="P1224">正式課程</text:p>
            <text:p text:style-name="P1225">第二單元：防禦陣型—會考作文的心智圖結構 (家J4)</text:p>
            <text:p text:style-name="P1226">1. 配合國文八下《麥帥為子祈禱文》：探討親情倫理文本中的情感層次與寫作手法。</text:p>
            <text:p text:style-name="P1227">2. 會考作文戰略：運用盲用電腦的記事本，以「縮排」技巧建置作文的「心智圖（起承轉合大綱）」。</text:p>
            <text:p text:style-name="P1228">3. (SEL-挫折容忍力)：面對作文靈感卡關，學習不撕紙、不關機，練習寫下腦海中閃過的任何關鍵字。</text:p>
            <text:p text:style-name="P1229"/>
            <text:p text:style-name="P1230">非正式課程</text:p>
            <text:p text:style-name="P1231">1. 【適應體育田徑賽】 (第5週)</text:p>
            <text:p text:style-name="P1232">用盲用電腦點打參賽心得並分享</text:p>
            <text:p text:style-name="P1233">2. 【第一次段考積分賽】 (第8週)</text:p>
            <text:p text:style-name="P1234">段考實戰演練，驗證國文錯題本的複習成效。</text:p>
          </table:table-cell>
        </table:table-row>
        <table:table-row table:style-name="TableRow1235">
          <table:table-cell table:style-name="TableCell1236" table:number-columns-spanned="2">
            <text:p text:style-name="P1237">9</text:p>
            <text:p text:style-name="P1238">至12</text:p>
            <text:soft-page-break/>
            <text:p text:style-name="P1239">週</text:p>
          </table:table-cell>
          <table:covered-table-cell/>
          <table:table-cell table:style-name="TableCell1240" table:number-columns-spanned="2">
            <text:p text:style-name="P1241">正式課程</text:p>
            <text:p text:style-name="P1242">第三單元：持久戰特訓—小說文本<text:soft-page-break/>的邏輯推理 (涯J1)</text:p>
            <text:p text:style-name="P1243">1. 配合國文八上《空城計》：針對古典小說，學習人物性格分析與情節推演的認知策略。</text:p>
            <text:p text:style-name="P1244">2. 訓練在長篇無障礙電子檔中，使用 NVDA 標籤尋找（單鍵瀏覽）功能，快速跳躍至指定段落。</text:p>
            <text:p text:style-name="P1245">3. (SEL-情緒調適)：學習諸葛亮「臨危不亂」的情緒控管，類化至考場面對難題時的沉著應對。</text:p>
            <text:p text:style-name="P1246"/>
            <text:p text:style-name="P1247">非正式課程</text:p>
            <text:p text:style-name="P1248">1. 【學校校慶運動會】 (第12週)</text:p>
            <text:p text:style-name="P1249">參與班級進場。在喧鬧的環境中，學習陀螺選手的專注力。</text:p>
            <text:p text:style-name="P1250">2. 【世界視力日：自我倡議大聲說】 (第10週) <text:s/>運用條理分明的國文句型，向輔導室老師倡議提供電子檔試卷的重要性。</text:p>
          </table:table-cell>
          <table:covered-table-cell/>
          <table:table-cell table:style-name="TableCell1251">
            <text:p text:style-name="P1252"/>
            <text:p text:style-name="P1253"/>
            <text:p text:style-name="P1254"/>
            <text:p text:style-name="P1255"/>
            <text:p text:style-name="P1256">9</text:p>
            <text:p text:style-name="P1257">至12</text:p>
            <text:p text:style-name="P1258">週</text:p>
          </table:table-cell>
          <table:table-cell table:style-name="TableCell1259">
            <text:p text:style-name="P1260">正式課程</text:p>
            <text:p text:style-name="P1261">第三單元：雙迴旋戰術—原民文學與<text:soft-page-break/>題意陷阱 (原J5)</text:p>
            <text:p text:style-name="P1262">1. 配合康軒八下《來到部落的哥哥》：探討原住民文學中的城鄉差距與文化衝擊。</text:p>
            <text:p text:style-name="P1263">2. 破除閱讀陷阱：學習找出題目中「最不可能」、「何者為非」等反向問法的解題戰術。</text:p>
            <text:p text:style-name="P1264">3. (SEL-同理心)：透過文學作品學習同理不同背景族群的生活困境，提升社會覺察力。</text:p>
            <text:p text:style-name="P1265"/>
            <text:p text:style-name="P1266">非正式課程</text:p>
            <text:p text:style-name="P1267">1. 【世界閱讀日：點字書分享會】 (第12週)</text:p>
            <text:p text:style-name="P1268">挑選一本自己最愛的課外讀物，為同學進行三分鐘的口頭書籍推薦。</text:p>
          </table:table-cell>
        </table:table-row>
        <text:soft-page-break/>
        <table:table-row table:style-name="TableRow1269">
          <table:table-cell table:style-name="TableCell1270" table:number-columns-spanned="2">
            <text:p text:style-name="P1271">13至16</text:p>
            <text:p text:style-name="P1272">週</text:p>
          </table:table-cell>
          <table:covered-table-cell/>
          <table:table-cell table:style-name="TableCell1273" table:number-columns-spanned="2">
            <text:p text:style-name="P1274">正式課程</text:p>
            <text:p text:style-name="P1275">第四單元：必殺技覺醒—會考作文的修辭擴寫 (閱J3)</text:p>
            <text:p text:style-name="P1276">1. 針對會考作文，學習將骨幹結構進行「修辭擴寫」（如：譬喻、轉化），提升文章的畫面感。</text:p>
            <text:p text:style-name="P1277">2. 觀摩歷屆會考六級分範文，運用觸顯分析其「首尾呼應」的佈局技巧。</text:p>
            <text:p text:style-name="P1278">3. 建立個人的「萬用佳句庫」數位檔案，作為會考作文的秘密武器。</text:p>
            <text:p text:style-name="P1279"/>
            <text:p text:style-name="P1280">非正式課程</text:p>
            <text:p text:style-name="P1281">1. 【第二次段考衝刺賽】</text:p>
            <text:p text:style-name="P1282">(第14週) <text:s/>考前運用建置完成的國文錯題本進行高效複習。</text:p>
            <text:p text:style-name="P1283">2. 【冬至：湯圓搓揉與戰術重塑】 (第16週)</text:p>
            <text:p text:style-name="P1284">在吃湯圓的團聚氣氛中，回顧一年來的寫作脈絡，將「圓滿」的概念寫入一篇抒情短文中。</text:p>
          </table:table-cell>
          <table:covered-table-cell/>
          <table:table-cell table:style-name="TableCell1285">
            <text:p text:style-name="P1286"/>
            <text:p text:style-name="P1287"/>
            <text:p text:style-name="P1288"/>
            <text:p text:style-name="P1289"/>
            <text:p text:style-name="P1290"/>
            <text:p text:style-name="P1291"/>
            <text:p text:style-name="P1292"/>
            <text:p text:style-name="P1293"/>
            <text:p text:style-name="P1294"/>
            <text:p text:style-name="P1295">13至16</text:p>
            <text:p text:style-name="P1296">週</text:p>
          </table:table-cell>
          <table:table-cell table:style-name="TableCell1297">
            <text:p text:style-name="P1298">正式課程</text:p>
            <text:p text:style-name="P1299">第四單元：極限爆發—閱讀速度與會考模擬 (閱J3)</text:p>
            <text:p text:style-name="P1300">1. 執行「限時閱讀策略」：在 NVDA 適當提速下，訓練長篇素養題的掃描速度與專注力。</text:p>
            <text:p text:style-name="P1301">2. 將國文八下《麥帥為子祈禱文》的祈使句型轉化為自己的寫作素材，練習撰寫議論文。</text:p>
            <text:p text:style-name="P1302">3. (SEL-壓力調適)：建立專屬的「考前靜心儀式」，將考場壓力轉化為陀螺發射的爆發力。</text:p>
            <text:p text:style-name="P1303"/>
            <text:p text:style-name="P1304">非正式課程</text:p>
            <text:p text:style-name="P1305">1. 【第二次段考衝刺賽】 (第14週)</text:p>
            <text:p text:style-name="P1306">實戰測試寫作戰略與閱讀速度。</text:p>
            <text:p text:style-name="P1307">2. 【國際家庭日：世代對話】</text:p>
            <text:p text:style-name="P1308">(第15週)</text:p>
            <text:p text:style-name="P1309">針對家庭教育議題，運用點字撰寫一封探討「兩代價值觀差異」的短篇家書。</text:p>
          </table:table-cell>
        </table:table-row>
        <table:table-row table:style-name="TableRow1310">
          <table:table-cell table:style-name="TableCell1311" table:number-columns-spanned="2">
            <text:p text:style-name="P1312">17至20</text:p>
            <text:p text:style-name="P1313">週</text:p>
          </table:table-cell>
          <table:covered-table-cell/>
          <table:table-cell table:style-name="TableCell1314" table:number-columns-spanned="2">
            <text:p text:style-name="P1315">正式課程</text:p>
            <text:p text:style-name="P1316">第五單元：全國大賽預備—戰術復盤與系統優化 (涯J1)</text:p>
            <text:soft-page-break/>
            <text:p text:style-name="P1317">1. 針對八年級上學期國文，進行解題策略與 NVDA 點寫操作的總體檢。</text:p>
            <text:p text:style-name="P1318">2. 統整並清理錯題本資料夾，確保盲用電腦於期末考時的運作效能。</text:p>
            <text:p text:style-name="P1319">3. (SEL-肯定自我)：回顧一學期的國文錯題本與寫作紀錄，看見自己文字駕馭能力的提升。</text:p>
            <text:p text:style-name="P1320"/>
            <text:p text:style-name="P1321">非正式課程</text:p>
            <text:p text:style-name="P1322">【第三次段考總決賽】 (第20週)</text:p>
            <text:p text:style-name="P1323">冷靜應對期末考，完成考後檢討與盲用電腦設備保養。</text:p>
          </table:table-cell>
          <table:covered-table-cell/>
          <table:table-cell table:style-name="TableCell1324">
            <text:p text:style-name="P1325"/>
            <text:p text:style-name="P1326"/>
            <text:p text:style-name="P1327"/>
            <text:p text:style-name="P1328"/>
            <text:p text:style-name="P1329"/>
            <text:p text:style-name="P1330"/>
            <text:p text:style-name="P1331"/>
            <text:p text:style-name="P1332">17至20</text:p>
            <text:p text:style-name="P1333">週</text:p>
          </table:table-cell>
          <table:table-cell table:style-name="TableCell1334">
            <text:p text:style-name="P1335">正式課程</text:p>
            <text:p text:style-name="P1336">第五單元：終極陀螺王—八年級統整與九年級前瞻 (涯J1)</text:p>
            <text:soft-page-break/>
            <text:p text:style-name="P1337">1. 統整八年級下學期國文錯題本，將容易錯的文言文實詞與虛詞匯集成「九年級先修秘笈」。</text:p>
            <text:p text:style-name="P1338">2. 探討熟練的語文邏輯與文字表達能力，對於未來高中職升學或文史科系的優勢連結。</text:p>
            <text:p text:style-name="P1339">3. (SEL-面對未知的勇氣)：探討即將邁入九年級會考年的壓力，建立強韌的心理防護罩。</text:p>
            <text:p text:style-name="P1340"/>
            <text:p text:style-name="P1341">非正式課程</text:p>
            <text:p text:style-name="P1342">【第三次段考總決賽】 (第20週)</text:p>
            <text:p text:style-name="P1343">八年級最終戰。完成國文錯題本與佳句庫的年度歸檔，正式邁入九年級備戰狀態。</text:p>
          </table:table-cell>
        </table:table-row>
      </table:table>
      <text:p text:style-name="P1344"/>
      <text:p text:style-name="P1345"/>
      <text:p text:style-name="P1346"/>
      <text:p text:style-name="P1347"/>
      <text:p text:style-name="P1348"/>
      <text:p text:style-name="P1349"/>
      <text:p text:style-name="P1350"/>
      <text:p text:style-name="P1351"/>
      <text:p text:style-name="P1352"/>
      <text:p text:style-name="P1353"/>
      <text:p text:style-name="P1354"/>
      <text:p text:style-name="P1355"/>
      <text:p text:style-name="P1356"/>
      <text:p text:style-name="P1357"/>
      <text:p text:style-name="P1358"/>
      <text:p text:style-name="P1359"/>
      <text:soft-page-break/>
      <text:p text:style-name="P1360"><draw:frame draw:z-index="251664384" draw:id="id3" draw:style-name="a3" draw:name="Text Box 3" text:anchor-type="paragraph" svg:x="5.28071in" svg:y="-0.52638in" svg:width="1.85in" svg:height="0.46875in" style:rel-width="scale" style:rel-height="scale"><draw:text-box><text:p text:style-name="P1361">適用自編/替代/特殊需求課程</text:p><text:p text:style-name="P1362"/></draw:text-box><svg:title/><svg:desc/></draw:frame><text:span text:style-name="T1363">彰化縣線西鄉線西</text:span><text:span text:style-name="T1364">國中</text:span><text:span text:style-name="T1365">115</text:span><text:span text:style-name="T1366">學年度課程計畫</text:span></text:p>
      <text:p text:style-name="P1367"><text:span text:style-name="T1368">(</text:span><text:span text:style-name="T1369">十二年國教課綱適用</text:span><text:span text:style-name="T1370">)</text:span></text:p>
      <text:p text:style-name="P1371"><text:span text:style-name="T1372">■ 視覺障礙巡迴輔導班</text:span></text:p>
      <text:p text:style-name="P1373">貳、特殊需求領域課程</text:p>
      <text:p text:style-name="Textbody"><text:span text:style-name="T1374">一、</text:span>點字進階<text:span text:style-name="T1375">組</text:span></text:p>
      <text:p text:style-name="Textbody"><text:span text:style-name="T1376">(八年級 / 科目：特殊需求領域-點字進階組 / ■抽離組 □外加組)</text:span></text:p>
      <table:table table:style-name="Table1377">
        <table:table-columns>
          <table:table-column table:style-name="TableColumn1378"/>
          <table:table-column table:style-name="TableColumn1379"/>
          <table:table-column table:style-name="TableColumn1380"/>
          <table:table-column table:style-name="TableColumn1381"/>
          <table:table-column table:style-name="TableColumn1382"/>
          <table:table-column table:style-name="TableColumn1383"/>
        </table:table-columns>
        <table:table-row table:style-name="TableRow1384">
          <table:table-cell table:style-name="TableCell1385" table:number-columns-spanned="3">
            <text:p text:style-name="P1386">每週節數</text:p>
          </table:table-cell>
          <table:covered-table-cell/>
          <table:covered-table-cell/>
          <table:table-cell table:style-name="TableCell1387" table:number-columns-spanned="3">
            <text:p text:style-name="P1388"><text:span text:style-name="T1389">一節</text:span></text:p>
          </table:table-cell>
          <table:covered-table-cell/>
          <table:covered-table-cell/>
        </table:table-row>
        <table:table-row table:style-name="TableRow1390">
          <table:table-cell table:style-name="TableCell1391" table:number-columns-spanned="3">
            <text:p text:style-name="P1392"><text:span text:style-name="T1393">教學對象</text:span></text:p>
          </table:table-cell>
          <table:covered-table-cell/>
          <table:covered-table-cell/>
          <table:table-cell table:style-name="TableCell1394" table:number-columns-spanned="3">
            <text:p text:style-name="P1395">八年級 <text:s/>許○彥</text:p>
          </table:table-cell>
          <table:covered-table-cell/>
          <table:covered-table-cell/>
        </table:table-row>
        <table:table-row table:style-name="TableRow1396">
          <table:table-cell table:style-name="TableCell1397" table:number-columns-spanned="6">
            <text:p text:style-name="P1398"><text:span text:style-name="T1399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00">
          <table:table-cell table:style-name="TableCell1401" table:number-rows-spanned="3">
            <text:p text:style-name="P1402">核心素養</text:p>
          </table:table-cell>
          <table:table-cell table:style-name="TableCell1403" table:number-columns-spanned="2">
            <text:p text:style-name="P1404">A自主行動</text:p>
          </table:table-cell>
          <table:covered-table-cell/>
          <table:table-cell table:style-name="TableCell1405" table:number-columns-spanned="3">
            <text:p text:style-name="Textbody"><text:span text:style-name="T1406">□<text:s/></text:span><text:span text:style-name="T1407">A1.身心素質與自我精進 <text:s/></text:span><text:span text:style-name="T1408">■<text:s/></text:span><text:span text:style-name="T1409">A2.系統思考與問題解決 <text:s/></text:span><text:span text:style-name="T1410">□<text:s/></text:span><text:span text:style-name="T1411">A3.規劃執行與創新應變</text:span></text:p>
          </table:table-cell>
          <table:covered-table-cell/>
          <table:covered-table-cell/>
        </table:table-row>
        <table:table-row table:style-name="TableRow1412">
          <table:covered-table-cell>
            <text:p text:style-name="P1413"/>
          </table:covered-table-cell>
          <table:table-cell table:style-name="TableCell1414" table:number-columns-spanned="2">
            <text:p text:style-name="P1415">B溝通互動</text:p>
          </table:table-cell>
          <table:covered-table-cell/>
          <table:table-cell table:style-name="TableCell1416" table:number-columns-spanned="3">
            <text:p text:style-name="P1417"><text:span text:style-name="T1418">□<text:s/></text:span><text:span text:style-name="T1419">B1.符號運用與溝通表達 <text:s/></text:span><text:span text:style-name="T1420">■<text:s/></text:span><text:span text:style-name="T1421">B2.科技資訊與媒體素養 <text:s/></text:span><text:span text:style-name="T1422">□<text:s/></text:span><text:span text:style-name="T1423">B3.藝術涵養與美感素養</text:span></text:p>
          </table:table-cell>
          <table:covered-table-cell/>
          <table:covered-table-cell/>
        </table:table-row>
        <table:table-row table:style-name="TableRow1424">
          <table:covered-table-cell>
            <text:p text:style-name="P1425"/>
          </table:covered-table-cell>
          <table:table-cell table:style-name="TableCell1426" table:number-columns-spanned="2">
            <text:p text:style-name="P1427">C社會參與</text:p>
          </table:table-cell>
          <table:covered-table-cell/>
          <table:table-cell table:style-name="TableCell1428" table:number-columns-spanned="3">
            <text:p text:style-name="P1429"><text:span text:style-name="T1430">□<text:s/></text:span><text:span text:style-name="T1431">C1.道德實踐與公民意識 <text:s/></text:span><text:span text:style-name="T1432">■<text:s/></text:span><text:span text:style-name="T1433">C2.人際關係與團隊合作 <text:s/></text:span><text:span text:style-name="T1434">□<text:s/></text:span><text:span text:style-name="T1435">C3.多元文化與國際理解</text:span></text:p>
          </table:table-cell>
          <table:covered-table-cell/>
          <table:covered-table-cell/>
        </table:table-row>
        <table:table-row table:style-name="TableRow1436">
          <table:table-cell table:style-name="TableCell1437" table:number-columns-spanned="3" table:number-rows-spanned="2">
            <text:p text:style-name="P1438">領綱學習重點</text:p>
            <text:p text:style-name="P1439"><text:span text:style-name="T1440">請參照國教署</text:span></text:p>
            <text:p text:style-name="P1441"><text:span text:style-name="T1442">特殊需求領綱進行規劃</text:span></text:p>
          </table:table-cell>
          <table:covered-table-cell/>
          <table:covered-table-cell/>
          <table:table-cell table:style-name="TableCell1443" table:number-columns-spanned="3">
            <text:p text:style-name="P1444"><text:span text:style-name="T1445">學習表現</text:span></text:p>
            <text:p text:style-name="P1446"><text:span text:style-name="T1447">特點2-sJ-1 熟練並正確摸讀點字系統。</text:span></text:p>
            <text:p text:style-name="P1448"><text:span text:style-name="T1449">特點2-sJ-2 熟練操作點寫工具與科技輔具。</text:span></text:p>
            <text:p text:style-name="P1450"><text:span text:style-name="T1451">特點3-sJ-1 運用點字系統進行學科學習與生活溝通。</text:span></text:p>
          </table:table-cell>
          <table:covered-table-cell/>
          <table:covered-table-cell/>
        </table:table-row>
        <table:table-row table:style-name="TableRow1452">
          <table:covered-table-cell>
            <text:p text:style-name="P1453"/>
          </table:covered-table-cell>
          <table:covered-table-cell/>
          <table:covered-table-cell/>
          <table:table-cell table:style-name="TableCell1454" table:number-columns-spanned="3">
            <text:p text:style-name="P1455">學習內容</text:p>
            <text:p text:style-name="P1456">特點C-sJ-3 數學點字系統符號（含Nemeth Code）的點寫與摸讀。</text:p>
            <text:p text:style-name="P1457">特點D-sJ-1 點字文章的閱讀與排版寫作（應用於錯題本建置）。</text:p>
          </table:table-cell>
          <table:covered-table-cell/>
          <table:covered-table-cell/>
        </table:table-row>
        <table:table-row table:style-name="TableRow1458">
          <table:table-cell table:style-name="TableCell1459" table:number-columns-spanned="3">
            <text:p text:style-name="P1460">融入議題</text:p>
          </table:table-cell>
          <table:covered-table-cell/>
          <table:covered-table-cell/>
          <table:table-cell table:style-name="TableCell1461" table:number-columns-spanned="3">
            <text:p text:style-name="P1462"><text:span text:style-name="T1463">請參考國教署「議題融入說明手冊」，視領域性質適切融入議題，不一定每個學習領域要融入，請依照評量的時間點及教學活動規劃合宜的議題。若學生在畢業階段，宜將「生涯規畫」加入轉銜議題。科技議題融入僅限國小適用</text:span></text:p>
            <text:p text:style-name="P1464">□性別平等 <text:s/>□人權 <text:s/>■環境 <text:s/>□海洋 <text:s/>■品德 <text:s/>■生命 <text:s/>□法治</text:p>
            <text:p text:style-name="P1465">□科技 <text:s/>□資訊 <text:s/>□安全 <text:s/>■防災 <text:s/>□原住民族教育 <text:s/>□家庭教育</text:p>
            <text:p text:style-name="P1466">■生涯規劃 <text:s/>□多元文化 <text:s/>□閱讀素養 <text:s/>□戶外教育 <text:s/>□能源</text:p>
            <text:p text:style-name="P1467">□國際教育</text:p>
            <text:p text:style-name="P1468"><text:span text:style-name="T1469">1. 環境教育 (環J2：了解人與環境的互動關係。)</text:span></text:p>
            <text:p text:style-name="P1470"><text:span text:style-name="T1471">2. 品德教育 (品J1：溝通合作與和諧人際關係。)</text:span></text:p>
            <text:p text:style-name="P1472"><text:span text:style-name="T1473">3. 生命教育 (生J3：檢視面對挫折與壓力的情緒反應，並學習正向調適。)</text:span></text:p>
            <text:p text:style-name="P1474"><text:span text:style-name="T1475">4. 防災教育 (防J2：具備災害應變的技能。)</text:span></text:p>
            <text:p text:style-name="P1476"><text:span text:style-name="T1477">5. 生涯規劃 (涯J1：了解自己的能力、興趣、特質所適合發展的方向。)</text:span></text:p>
          </table:table-cell>
          <table:covered-table-cell/>
          <table:covered-table-cell/>
        </table:table-row>
        <table:table-row table:style-name="TableRow1478">
          <table:table-cell table:style-name="TableCell1479" table:number-columns-spanned="3">
            <text:p text:style-name="P1480">學習目標</text:p>
          </table:table-cell>
          <table:covered-table-cell/>
          <table:covered-table-cell/>
          <table:table-cell table:style-name="TableCell1481" table:number-columns-spanned="3">
            <text:p text:style-name="P1482"><text:span text:style-name="T1483">請參照</text:span><text:span text:style-name="T1484">調整後</text:span><text:span text:style-name="T1485">學習表現及學習內容規劃學習目標，同時在目標後面註明參考的指標代碼、專團、轉銜、校本課程；部定課程部分建議融入特殊需求領域的課程，如將「學習策略」融入國語文。外加課程因為節數不多，因此學習目標的數量不宜過多，課程設計不宜針對原領域課程內容進行重複性教學。</text:span></text:p>
            <text:p text:style-name="P1486"><text:span text:style-name="T1487">1. 能熟練運用盲用電腦、觸摸顯示器與盲用算盤，精準點寫八年級數學方程式與複雜算式（如：精確的 Nemeth Code 帶分數與指數格式），並展現符合同儕能力現況的解題策略。（特點2-sJ-2、特點C-sJ-</text:span><text:soft-page-break/><text:span text:style-name="T1488">3、品J1）</text:span></text:p>
            <text:p text:style-name="P1489"><text:span text:style-name="T1490">2. 能運用精細的觸覺區辨能力，摸讀八年級幾何圖形與立體觸覺圖（如：三角形、四邊形陣型），並將幾何空間概念類化至校園防災避難動線的理解。（特點2-sJ-1、特點C-sJ-3、防J2、環J2）</text:span></text:p>
            <text:p text:style-name="P1491"><text:span text:style-name="T1492">3. 能透過點字系統與 NVDA 報讀軟體獨立建置「數學錯題本」，進行後設認知的自我監控，於挫折中學習情緒調適，並為未來的升學戰略進行適性的生涯規劃。（特點3-sJ-1、特點D-sJ-1、生J3、涯J1）</text:span></text:p>
          </table:table-cell>
          <table:covered-table-cell/>
          <table:covered-table-cell/>
        </table:table-row>
        <text:soft-page-break/>
        <table:table-row table:style-name="TableRow1493">
          <table:table-cell table:style-name="TableCell1494" table:number-columns-spanned="3">
            <text:p text:style-name="P1495">學習內容調整</text:p>
          </table:table-cell>
          <table:covered-table-cell/>
          <table:covered-table-cell/>
          <table:table-cell table:style-name="TableCell1496" table:number-columns-spanned="3">
            <text:p text:style-name="P1497">□簡化 <text:s/>□減量 <text:s/>■分解 <text:s/>□替代 <text:s/>■重整 <text:s/>□加深 <text:s/>□加廣 <text:s/>□濃縮■自（改）編 <text:s text:c="3"/></text:p>
          </table:table-cell>
          <table:covered-table-cell/>
          <table:covered-table-cell/>
        </table:table-row>
        <table:table-row table:style-name="TableRow1498">
          <table:table-cell table:style-name="TableCell1499" table:number-columns-spanned="3">
            <text:p text:style-name="P1500">學習歷程調整</text:p>
          </table:table-cell>
          <table:covered-table-cell/>
          <table:covered-table-cell/>
          <table:table-cell table:style-name="TableCell1501" table:number-columns-spanned="3">
            <text:p text:style-name="P1502">若選擇「多層次教學」，宜在「學習目標」及「教學活動」至少有兩種組別目標/活動的設計。</text:p>
            <text:p text:style-name="P1503">■直接教學 <text:s/>■工作分析 <text:s/>□合作學習 <text:s/>□角色扮演</text:p>
            <text:p text:style-name="P1504"><text:span text:style-name="T1505">■價值澄清 <text:s/>□多層次教學 <text:s/>■生活經驗統整 <text:s/>□其他：</text:span></text:p>
          </table:table-cell>
          <table:covered-table-cell/>
          <table:covered-table-cell/>
        </table:table-row>
        <table:table-row table:style-name="TableRow1506">
          <table:table-cell table:style-name="TableCell1507" table:number-columns-spanned="3">
            <text:p text:style-name="P1508">學習環境調整</text:p>
          </table:table-cell>
          <table:covered-table-cell/>
          <table:covered-table-cell/>
          <table:table-cell table:style-name="TableCell1509" table:number-columns-spanned="3">
            <text:p text:style-name="P1510">針對特生的學習特性從心理及物理層面進行調整，並具體說明調整作法</text:p>
            <text:p text:style-name="P1511">■ 教室佈置：維持桌面淨空，並預留點字教科書、點字觸摸顯示器、筆記型電腦、盲用算盤與大開本觸覺圖形講義之擺放空間。</text:p>
            <text:p text:style-name="P1512">■ 座位安排：安排於具備獨立電源與大桌面之座位，避免環境噪音干擾 NVDA 語音報讀與觸覺專注力。</text:p>
            <text:p text:style-name="P1513">□教學設備：</text:p>
            <text:p text:style-name="P1514">■提供小天使：輔助完成學校原班學習評量平台作答</text:p>
            <text:p text:style-name="P1515"><text:span text:style-name="T1516">■提供教師助理：輔助原班課堂學習與生活</text:span></text:p>
            <text:p text:style-name="P1517">□提供行政支援：</text:p>
            <text:p text:style-name="P1518">□其他______(請說明)：</text:p>
          </table:table-cell>
          <table:covered-table-cell/>
          <table:covered-table-cell/>
        </table:table-row>
        <table:table-row table:style-name="TableRow1519">
          <table:table-cell table:style-name="TableCell1520" table:number-columns-spanned="3">
            <text:p text:style-name="P1521">學習評量調整</text:p>
          </table:table-cell>
          <table:covered-table-cell/>
          <table:covered-table-cell/>
          <table:table-cell table:style-name="TableCell1522" table:number-columns-spanned="3">
            <text:p text:style-name="P1523"><text:span text:style-name="T1524">針對特生的在某領域學習採取適合學生學習特性的評量，包括評量內容、評量方式、評量時間、評量地點，提供相關輔具或必要提示，請具體說明調整作法</text:span></text:p>
            <text:p text:style-name="P1525">■ 評量時間調整：數學計算與觸覺圖表摸讀極耗認知負荷，需依特教規範申請延長作答時間。</text:p>
            <text:p text:style-name="P1526">■ 評量情境調整：設置特殊獨立考場</text:p>
            <text:p text:style-name="P1527">■ 評量方式調整：問答、實做、觀察、檔案</text:p>
            <text:p text:style-name="P1528">■ 試題(卷)調整：提供點字版試卷（含立體幾何觸覺圖），以及 NVDA 可讀取之無障礙電子檔。</text:p>
            <text:p text:style-name="P1529">■ 提供輔具：盲用電腦組（螢幕報讀軟體NVDA+點字觸摸顯示器）、盲用算盤。</text:p>
            <text:p text:style-name="P1530">□其他______(請說明):</text:p>
          </table:table-cell>
          <table:covered-table-cell/>
          <table:covered-table-cell/>
        </table:table-row>
        <table:table-row table:style-name="TableRow1531">
          <table:table-cell table:style-name="TableCell1532" table:number-columns-spanned="3">
            <text:p text:style-name="P1533">教材/社區資源</text:p>
          </table:table-cell>
          <table:covered-table-cell/>
          <table:covered-table-cell/>
          <table:table-cell table:style-name="TableCell1534" table:number-columns-spanned="3">
            <text:p text:style-name="P1535">1. 教材：八年級翰林版數學上下學期點字教材、自編</text:p>
            <text:p text:style-name="P1536"><text:s text:c="13"/>Nemeth Code 數理點字規則手冊、立體觸覺幾何圖卡。</text:p>
            <text:p text:style-name="P1537">2. 網路資源：視障者輔助科技筆記本、各類點字數學試題題庫。</text:p>
            <text:p text:style-name="P1538">3. 社區資源：財團法人愛盲基金會中區資源中心</text:p>
          </table:table-cell>
          <table:covered-table-cell/>
          <table:covered-table-cell/>
        </table:table-row>
        <table:table-row table:style-name="TableRow1539">
          <table:table-cell table:style-name="TableCell1540" table:number-columns-spanned="3">
            <text:p text:style-name="P1541">教具/輔具</text:p>
          </table:table-cell>
          <table:covered-table-cell/>
          <table:covered-table-cell/>
          <table:table-cell table:style-name="TableCell1542" table:number-columns-spanned="3">
            <text:p text:style-name="P1543"><text:span text:style-name="T1544">1. 教具：自製無障礙學習平台、適性錯題本。</text:span></text:p>
            <text:p text:style-name="P1545"><text:span text:style-name="T1546">2. 輔具：盲用電腦組（內建 NVDA 螢幕報讀軟體、40方點字觸摸</text:span></text:p>
            <text:p text:style-name="P1547"><text:span text:style-name="T1548"><text:s text:c="13"/>顯示器）、盲用算盤。</text:span></text:p>
          </table:table-cell>
          <table:covered-table-cell/>
          <table:covered-table-cell/>
        </table:table-row>
        <table:table-row table:style-name="TableRow1549">
          <table:table-cell table:style-name="TableCell1550" table:number-columns-spanned="6">
            <text:p text:style-name="P1551">教學進度表</text:p>
            <text:p text:style-name="P1552">需註明正式及非正式課程，正式課程宜進行課程說明，非正式課程活動宜聚焦與課程教學有關的活動即可。</text:p>
            <text:p text:style-name="P1553">如跨年級/跨障別/跨程度分組，請說明多層次教學設計之內容；融入的議題宜對應到上下學期規劃的單元或活動中；週次請自行調整。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54">
          <table:table-cell table:style-name="TableCell1555" table:number-columns-spanned="2">
            <text:p text:style-name="P1556">週次</text:p>
          </table:table-cell>
          <table:covered-table-cell/>
          <table:table-cell table:style-name="TableCell1557" table:number-columns-spanned="2">
            <text:p text:style-name="P1558"><text:span text:style-name="T1559">115學年度上學期 <text:s/>單元名稱/內容</text:span></text:p>
          </table:table-cell>
          <table:covered-table-cell/>
          <table:table-cell table:style-name="TableCell1560">
            <text:p text:style-name="P1561">週次</text:p>
          </table:table-cell>
          <table:table-cell table:style-name="TableCell1562">
            <text:p text:style-name="P1563">115學年度下學期 <text:s/>單元名稱/內容</text:p>
          </table:table-cell>
        </table:table-row>
        <table:table-row table:style-name="TableRow1564">
          <table:table-cell table:style-name="TableCell1565" table:number-columns-spanned="2">
            <text:p text:style-name="P1566">1</text:p>
            <text:p text:style-name="P1567">至</text:p>
            <text:p text:style-name="P1568">4</text:p>
            <text:p text:style-name="P1569">週</text:p>
          </table:table-cell>
          <table:covered-table-cell/>
          <table:table-cell table:style-name="TableCell1570" table:number-columns-spanned="2">
            <text:p text:style-name="P1571">正式課程</text:p>
            <text:p text:style-name="P1572">第一單元：旋風發射—多項式的點字矩陣 (環J2)</text:p>
            <text:p text:style-name="P1573">1. 配合八上數學 Ch1：學習「乘法公式與多項式」的 Nemeth Code 點寫（如：括號、指數的精準格式）。</text:p>
            <text:p text:style-name="P1574">2. 結合盲用算盤進行多項式的加減運算與點字紀錄交互應用。</text:p>
            <text:p text:style-name="P1575">3. 建立「數學錯題本」的數位檔案資料夾與格式排版。</text:p>
            <text:p text:style-name="P1576"/>
            <text:p text:style-name="P1577">非正式課程</text:p>
            <text:p text:style-name="P1578">【教師節：感謝專屬陀螺技師】 (第4週)</text:p>
            <text:p text:style-name="P1579">引導學生運用盲用電腦排版列印點字小卡，感謝原班導師、助理教師和用心教學的各科任課教師。</text:p>
          </table:table-cell>
          <table:covered-table-cell/>
          <table:table-cell table:style-name="TableCell1580">
            <text:p text:style-name="P1581"/>
            <text:p text:style-name="P1582"/>
            <text:p text:style-name="P1583"/>
            <text:p text:style-name="P1584">1</text:p>
            <text:p text:style-name="P1585">至</text:p>
            <text:p text:style-name="P1586">4</text:p>
            <text:p text:style-name="P1587">週</text:p>
          </table:table-cell>
          <table:table-cell table:style-name="TableCell1588">
            <text:p text:style-name="P1589">正式課程</text:p>
            <text:p text:style-name="P1590">第一單元：連續連擊—數列與級數的節奏密碼 (品J1)</text:p>
            <text:p text:style-name="P1591">1. 配合八下數學 Ch1：學習「數列與級數」的規律性與 Nemeth 點字下標符號應用。</text:p>
            <text:p text:style-name="P1592">2. 【核心點寫規範】針對數學運算，嚴格訓練「帶分數」的正確 Nemeth Code 格式點寫，確保盲電與觸顯的精準判讀。</text:p>
            <text:p text:style-name="P1593">3. (SEL-目標設定)：探討陀螺連擊的節奏感，類化至數學解題時的耐心與穩定度。</text:p>
            <text:p text:style-name="P1594"/>
            <text:p text:style-name="P1595">非正式課程</text:p>
            <text:p text:style-name="P1596">【元宵節：觸覺燈謎大賽】</text:p>
            <text:p text:style-name="P1597">(第3週)</text:p>
            <text:p text:style-name="P1598">將數列邏輯題設計為點字燈謎，訓練盲用電腦的快速摸讀與解題反應。</text:p>
          </table:table-cell>
        </table:table-row>
        <table:table-row table:style-name="TableRow1599">
          <table:table-cell table:style-name="TableCell1600" table:number-columns-spanned="2">
            <text:p text:style-name="P1601">5</text:p>
            <text:p text:style-name="P1602">至</text:p>
            <text:p text:style-name="P1603">8</text:p>
            <text:p text:style-name="P1604">週</text:p>
          </table:table-cell>
          <table:covered-table-cell/>
          <table:table-cell table:style-name="TableCell1605" table:number-columns-spanned="2">
            <text:p text:style-name="P1606">正式課程</text:p>
            <text:p text:style-name="P1607">第二單元：戰神覺醒—平方根與畢氏定理的觸覺試煉 (生J3)</text:p>
            <text:p text:style-name="P1608">1. 配合八上數學：學習「二次方根」的 Nemeth 根號符號點寫與多重根號包覆規則。</text:p>
            <text:p text:style-name="P1609">2. 導入「畢氏定理」，首度結合簡易直角三角形觸覺圖，進行邊長對應的摸讀訓練。</text:p>
            <text:p text:style-name="P1610">3. (SEL-情緒調適)：根號運算容易出錯，學習在「陀螺被擊飛」的挫折感中深呼吸，穩定情緒重新計算。</text:p>
            <text:p text:style-name="P1611"/>
            <text:p text:style-name="P1612">非正式課程</text:p>
            <text:p text:style-name="P1613">【第一次段考積分賽】 (第7週)</text:p>
            <text:p text:style-name="P1614">考前運用建置中的錯題本進行複習。實戰測試盲用算盤與點字觸顯的作答配速。</text:p>
          </table:table-cell>
          <table:covered-table-cell/>
          <table:table-cell table:style-name="TableCell1615">
            <text:p text:style-name="P1616"/>
            <text:p text:style-name="P1617"/>
            <text:p text:style-name="P1618"/>
            <text:p text:style-name="P1619"/>
            <text:p text:style-name="P1620"/>
            <text:p text:style-name="P1621"/>
            <text:p text:style-name="P1622"/>
            <text:p text:style-name="P1623"/>
            <text:p text:style-name="P1624">5</text:p>
            <text:p text:style-name="P1625">至</text:p>
            <text:p text:style-name="P1626">8</text:p>
            <text:p text:style-name="P1627">週</text:p>
          </table:table-cell>
          <table:table-cell table:style-name="TableCell1628">
            <text:p text:style-name="P1629">正式課程</text:p>
            <text:p text:style-name="P1630">第二單元：戰鬥盤解析—幾何圖形的觸覺雷達 (防J2)</text:p>
            <text:p text:style-name="P1631">1. 配合八下數學：學習「幾何圖形」的點字線索，摸讀點、線、角、多邊形的觸覺特徵。</text:p>
            <text:p text:style-name="P1632">2. 探討立體與平面觸覺圖的轉換邏輯，並將幾何空間概念延伸至校園防災避難地圖的觸覺理解。</text:p>
            <text:p text:style-name="P1633">3. (SEL-挫折容忍力)：克服幾何圖形摸讀容易迷向的恐懼，建立「觸覺雷達」的自信。</text:p>
            <text:p text:style-name="P1634"/>
            <text:p text:style-name="P1635">非正式課程</text:p>
            <text:p text:style-name="P1636">1. 【適應體育田徑賽】 (第5週)</text:p>
            <text:p text:style-name="P1637">參與校外競賽，落實運動家精神。(品J1)</text:p>
            <text:p text:style-name="P1638">2. 【第一次段考積分賽】 (第7週)</text:p>
            <text:p text:style-name="P1639">段考實戰演練，測試觸覺幾何圖形的摸讀效率。</text:p>
          </table:table-cell>
        </table:table-row>
        <table:table-row table:style-name="TableRow1640">
          <table:table-cell table:style-name="TableCell1641" table:number-columns-spanned="2">
            <text:p text:style-name="P1642">9</text:p>
            <text:p text:style-name="P1643">至12</text:p>
            <text:p text:style-name="P1644">週</text:p>
          </table:table-cell>
          <table:covered-table-cell/>
          <table:table-cell table:style-name="TableCell1645" table:number-columns-spanned="2">
            <text:p text:style-name="P1646">正式課程</text:p>
            <text:p text:style-name="P1647">第三單元：零件解體—因式分解的必殺技 (品J1)</text:p>
            <text:soft-page-break/>
            <text:p text:style-name="P1648">1. 配合八上數學 Ch3：學習「因式分解」的提公因式與十字交乘法，並使用 Nemeth Code 處理複雜的多重括號。</text:p>
            <text:p text:style-name="P1649">2. 運用盲用電腦 NVDA 的焦點模式，精準校對因式分解的長串代數點字。</text:p>
            <text:p text:style-name="P1650">3. 錯題本維護：記錄因式分解常遺漏的負號陷阱。</text:p>
            <text:p text:style-name="P1651"/>
            <text:p text:style-name="P1652">非正式課程</text:p>
            <text:p text:style-name="P1653">【學校校慶運動會】 (第12週)</text:p>
            <text:p text:style-name="P1654">參與班級競賽。在喧鬧的環境中，學習陀螺選手的專注力，並實踐合宜的團隊人際互動。</text:p>
          </table:table-cell>
          <table:covered-table-cell/>
          <table:table-cell table:style-name="TableCell1655">
            <text:p text:style-name="P1656"/>
            <text:p text:style-name="P1657"/>
            <text:p text:style-name="P1658"/>
            <text:p text:style-name="P1659"/>
            <text:p text:style-name="P1660"/>
            <text:p text:style-name="P1661"/>
            <text:p text:style-name="P1662"/>
            <text:p text:style-name="P1663">9</text:p>
            <text:p text:style-name="P1664">至12</text:p>
            <text:p text:style-name="P1665">週</text:p>
          </table:table-cell>
          <table:table-cell table:style-name="TableCell1666">
            <text:p text:style-name="P1667">正式課程</text:p>
            <text:p text:style-name="P1668">第三單元：三角戰術—三角形基本性質的攻防戰 (環J2)</text:p>
            <text:soft-page-break/>
            <text:p text:style-name="P1669">1. 配合八下數學 Ch3：學習「三角形基本性質」（內外角、全等性質）的觸覺圖形解讀。</text:p>
            <text:p text:style-name="P1670">2. 在擴充點字本中記錄全等性質（SSS、SAS等）的點寫縮寫與幾何證明題的排版技巧。</text:p>
            <text:p text:style-name="P1671">3. (SEL-系統思考)：將三角形的穩固性類化為人與環境、人與人之間的穩固支持系統。</text:p>
            <text:p text:style-name="P1672"/>
            <text:p text:style-name="P1673">非正式課程</text:p>
            <text:p text:style-name="P1674">【兒童節/青年節：戰鬥陀螺結構拆解大會】 (第11週)</text:p>
            <text:p text:style-name="P1675">運用實體陀螺，讓學生進行細部觸覺探索（攻擊環、配重盤、軸心），類化幾何圖形的立體結構與重心概念。</text:p>
          </table:table-cell>
        </table:table-row>
        <text:soft-page-break/>
        <table:table-row table:style-name="TableRow1676">
          <table:table-cell table:style-name="TableCell1677" table:number-columns-spanned="2">
            <text:p text:style-name="P1678">13至16</text:p>
            <text:p text:style-name="P1679">週</text:p>
          </table:table-cell>
          <table:covered-table-cell/>
          <table:table-cell table:style-name="TableCell1680" table:number-columns-spanned="2">
            <text:p text:style-name="P1681">正式課程</text:p>
            <text:p text:style-name="P1682">第四單元：核心重組—一元二次方程式的競技場 (防J2)</text:p>
            <text:p text:style-name="P1683">1. 配合八上數學 Ch4：學習「一元二次方程式」的解法（配方法、公式解）。</text:p>
            <text:p text:style-name="P1684">2. 訓練 Nemeth 公式解（含分式與根號）的進階點字排版，避免盲用電腦閱讀時產生行列錯位。</text:p>
            <text:p text:style-name="P1685">3. (SEL-危機應變)：當解題陷入死胡同時，學習如同面對災害防救般，啟動「重置與求助」的應變機制。</text:p>
            <text:p text:style-name="P1686"/>
            <text:p text:style-name="P1687">非正式課程</text:p>
            <text:p text:style-name="P1688">【第二次段考衝刺賽】 (第14週)</text:p>
            <text:p text:style-name="P1689">運用建置完成的數學錯題本進行高效複習，驗證一元二次方程式的點字作答準確度。</text:p>
          </table:table-cell>
          <table:covered-table-cell/>
          <table:table-cell table:style-name="TableCell1690">
            <text:p text:style-name="P1691"/>
            <text:p text:style-name="P1692">13至16</text:p>
            <text:p text:style-name="P1693">週</text:p>
          </table:table-cell>
          <table:table-cell table:style-name="TableCell1694">
            <text:p text:style-name="P1695">正式課程</text:p>
            <text:p text:style-name="P1696">第四單元：平行防禦網—四邊形陣型的解碼 (生J3)</text:p>
            <text:p text:style-name="P1697">1. 配合八下數學 Ch4：學習「平行與四邊形」的觸覺圖解碼，摸讀平行線與截角性質。</text:p>
            <text:p text:style-name="P1698">2. 比較各種四邊形（矩形、菱形、箏形）的對角線觸覺差異，並點寫對應的數學性質。</text:p>
            <text:p text:style-name="P1699">3. (SEL-問題解決)：學習在幾何圖形的盲點中尋找突破口，建立不輕言放棄的競技韌性。</text:p>
            <text:p text:style-name="P1700"/>
            <text:p text:style-name="P1701">非正式課程</text:p>
            <text:p text:style-name="P1702">1. 【母親節：感恩戰神卡】</text:p>
            <text:p text:style-name="P1703">(第13週)運用盲用電腦排版點字感恩信件，感謝家人的陪伴。</text:p>
            <text:p text:style-name="P1704">2. 【第二次段考衝刺賽】 (第14週)</text:p>
            <text:p text:style-name="P1705">實戰測試幾何圖形錯題本的複習成效與解題速度。</text:p>
          </table:table-cell>
        </table:table-row>
        <table:table-row table:style-name="TableRow1706">
          <table:table-cell table:style-name="TableCell1707" table:number-columns-spanned="2">
            <text:p text:style-name="P1708">17至20</text:p>
            <text:p text:style-name="P1709">週</text:p>
          </table:table-cell>
          <table:covered-table-cell/>
          <table:table-cell table:style-name="TableCell1710" table:number-columns-spanned="2">
            <text:p text:style-name="P1711">正式課程</text:p>
            <text:p text:style-name="P1712">第五單元：全國大賽預備—戰術錯題本與總複習 (涯J1)</text:p>
            <text:p text:style-name="P1713">1. 針對八上數學四個單元，進行 Nemeth 點字與解題策略的總體檢。</text:p>
            <text:p text:style-name="P1714">2. 統整並美化個人的「點字數學錯<text:soft-page-break/>題本」檔案目錄，提升複習檢索效率。</text:p>
            <text:p text:style-name="P1715">3. (SEL-肯定自我)：回顧一學期的點字學習成就，看見自己的數學戰鬥力提升。</text:p>
            <text:p text:style-name="P1716"/>
            <text:p text:style-name="P1717">非正式課程</text:p>
            <text:p text:style-name="P1718">1. 【跨年目標設定】 (第18週)</text:p>
            <text:p text:style-name="P1719">點打出下學期的數學挑戰目標。</text:p>
            <text:p text:style-name="P1720">2. 【第三次段考總決賽】</text:p>
            <text:p text:style-name="P1721">(第20週)冷靜應對期末考，完成考後檢討與輔具設備保養。</text:p>
          </table:table-cell>
          <table:covered-table-cell/>
          <table:table-cell table:style-name="TableCell1722">
            <text:p text:style-name="P1723"/>
            <text:p text:style-name="P1724"/>
            <text:p text:style-name="P1725"/>
            <text:p text:style-name="P1726"/>
            <text:p text:style-name="P1727"/>
            <text:p text:style-name="P1728"/>
            <text:p text:style-name="P1729"/>
            <text:p text:style-name="P1730"/>
            <text:p text:style-name="P1731">17至20</text:p>
            <text:p text:style-name="P1732">週</text:p>
          </table:table-cell>
          <table:table-cell table:style-name="TableCell1733">
            <text:p text:style-name="P1734">正式課程</text:p>
            <text:p text:style-name="P1735">第五單元：世界盃總決賽—數學戰術全面啟動 (涯J1)</text:p>
            <text:p text:style-name="P1736">1. 統整八下數列、幾何圖形的核心點字概念與觸覺圖形解碼策略。</text:p>
            <text:p text:style-name="P1737">2. 盤點八年級數學解題優勢，探討數學邏輯對於未來高中職升學（如：理<text:soft-page-break/>組、資訊科系）的涯徑連結。</text:p>
            <text:p text:style-name="P1738">3. (SEL-面對未知的勇氣)：探討即將邁入九年級會考年的壓力，建立強韌的心理防護罩。</text:p>
            <text:p text:style-name="P1739"/>
            <text:p text:style-name="P1740">非正式課程</text:p>
            <text:p text:style-name="P1741">1. 【端午節：立體香包幾何探索】 (第18週)結合傳統節慶，進行立體錐體/柱體的觸覺先修探索。</text:p>
            <text:p text:style-name="P1742">2. 【第三次段考總決賽】 (第20週)</text:p>
            <text:p text:style-name="P1743">八年級最終戰。完成數學錯題本的年度歸檔，正式邁入九年級備戰狀態。</text:p>
          </table:table-cell>
        </table:table-row>
      </table:table>
      <text:p text:style-name="P1744"/>
      <text:p text:style-name="P1745"/>
      <text:p text:style-name="P1746"/>
      <text:p text:style-name="P1747"/>
      <text:p text:style-name="P1748"/>
      <text:p text:style-name="P1749"/>
      <text:p text:style-name="P1750"/>
      <text:p text:style-name="P1751"/>
      <text:p text:style-name="P1752"/>
      <text:p text:style-name="P1753"/>
      <text:p text:style-name="P1754"/>
      <text:p text:style-name="P1755"/>
      <text:p text:style-name="P1756"/>
      <text:p text:style-name="P1757"/>
      <text:p text:style-name="P1758"/>
      <text:p text:style-name="P1759"/>
      <text:p text:style-name="P1760"/>
      <text:p text:style-name="P1761"/>
      <text:soft-page-break/>
      <text:p text:style-name="P1762"><text:span text:style-name="T1763"><draw:frame draw:z-index="251666432" draw:id="id4" draw:style-name="a4" draw:name="Text Box 5" text:anchor-type="paragraph" svg:x="4.57708in" svg:y="-0.23194in" svg:width="2.11528in" svg:height="0.94375in" style:rel-width="scale" style:rel-height="scale"><draw:text-box><text:p text:style-name="P1764">適用自編/替代/特殊需求教育課程</text:p></draw:text-box><svg:title/><svg:desc/></draw:frame></text:span></text:p>
      <text:p text:style-name="P1765"><text:span text:style-name="T1766"><text:s text:c="2"/></text:span><text:span text:style-name="T1767">彰化縣線西國中</text:span><text:span text:style-name="T1768">115</text:span><text:span text:style-name="T1769">學</text:span><text:span text:style-name="T1770">年度課程計畫</text:span><text:span text:style-name="T1771"><text:s text:c="2"/></text:span></text:p>
      <text:p text:style-name="P1772"><text:span text:style-name="T1773"><text:s/></text:span><text:span text:style-name="T1774">█</text:span><text:span text:style-name="T1775"><text:s text:c="5"/></text:span><text:span text:style-name="T1776">視障</text:span><text:span text:style-name="T1777"><text:s text:c="6"/></text:span><text:span text:style-name="T1778">巡迴輔導班</text:span></text:p>
      <text:p text:style-name="P1779">貳、特殊需求領域課程</text:p>
      <text:p text:style-name="P1780">一、輔助科技應用組</text:p>
      <text:p text:style-name="Textbody"><text:span text:style-name="T1781">(<text:s/></text:span><text:span text:style-name="T1782"><text:s text:c="3"/></text:span><text:span text:style-name="T1783">八年級</text:span><text:span text:style-name="T1784">/</text:span><text:span text:style-name="T1785">科目：特需</text:span><text:span text:style-name="T1786"><text:s text:c="9"/>/</text:span><text:span text:style-name="T1787"><text:s/></text:span><text:span text:style-name="T1788">█</text:span><text:span text:style-name="T1789">抽離組</text:span><text:span text:style-name="T1790"><text:s/>□</text:span><text:span text:style-name="T1791">外加組</text:span><text:span text:style-name="T1792">)</text:span></text:p>
      <table:table table:style-name="Table1793">
        <table:table-columns>
          <table:table-column table:style-name="TableColumn1794"/>
          <table:table-column table:style-name="TableColumn1795"/>
          <table:table-column table:style-name="TableColumn1796"/>
          <table:table-column table:style-name="TableColumn1797"/>
          <table:table-column table:style-name="TableColumn1798"/>
          <table:table-column table:style-name="TableColumn1799"/>
        </table:table-columns>
        <table:table-row table:style-name="TableRow1800">
          <table:table-cell table:style-name="TableCell1801" table:number-columns-spanned="3">
            <text:p text:style-name="P1802">每週節數</text:p>
          </table:table-cell>
          <table:covered-table-cell/>
          <table:covered-table-cell/>
          <table:table-cell table:style-name="TableCell1803" table:number-columns-spanned="3">
            <text:p text:style-name="P1804"><text:span text:style-name="T1805">1</text:span><text:span text:style-name="T1806">節</text:span></text:p>
          </table:table-cell>
          <table:covered-table-cell/>
          <table:covered-table-cell/>
        </table:table-row>
        <table:table-row table:style-name="TableRow1807">
          <table:table-cell table:style-name="TableCell1808" table:number-columns-spanned="3">
            <text:p text:style-name="P1809"><text:span text:style-name="T1810">教學對象</text:span></text:p>
          </table:table-cell>
          <table:covered-table-cell/>
          <table:covered-table-cell/>
          <table:table-cell table:style-name="TableCell1811" table:number-columns-spanned="3">
            <text:p text:style-name="P1812">國二<text:s/>黃O妍</text:p>
          </table:table-cell>
          <table:covered-table-cell/>
          <table:covered-table-cell/>
        </table:table-row>
        <table:table-row table:style-name="TableRow1813">
          <table:table-cell table:style-name="TableCell1814" table:number-columns-spanned="6">
            <text:p text:style-name="P1815"><text:span text:style-name="T1816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17">
          <table:table-cell table:style-name="TableCell1818" table:number-rows-spanned="3">
            <text:p text:style-name="P1819">核心素養</text:p>
          </table:table-cell>
          <table:table-cell table:style-name="TableCell1820" table:number-columns-spanned="2">
            <text:p text:style-name="P1821">A自主行動</text:p>
          </table:table-cell>
          <table:covered-table-cell/>
          <table:table-cell table:style-name="TableCell1822" table:number-columns-spanned="3">
            <text:p text:style-name="Textbody"><text:span text:style-name="T1823"></text:span><text:span text:style-name="T1824">A1.</text:span><text:span text:style-name="T1825">身心素質與自我精進</text:span><text:span text:style-name="T1826"><text:s/></text:span><text:span text:style-name="T1827">█</text:span><text:span text:style-name="T1828">A2.</text:span><text:span text:style-name="T1829">系統思考與問題解決</text:span><text:span text:style-name="T1830"><text:s/></text:span><text:span text:style-name="T1831"></text:span><text:span text:style-name="T1832">A3.</text:span><text:span text:style-name="T1833">規劃執行與創新應變</text:span></text:p>
          </table:table-cell>
          <table:covered-table-cell/>
          <table:covered-table-cell/>
        </table:table-row>
        <table:table-row table:style-name="TableRow1834">
          <table:covered-table-cell>
            <text:p text:style-name="P1835"/>
          </table:covered-table-cell>
          <table:table-cell table:style-name="TableCell1836" table:number-columns-spanned="2">
            <text:p text:style-name="P1837">B溝通互動</text:p>
          </table:table-cell>
          <table:covered-table-cell/>
          <table:table-cell table:style-name="TableCell1838" table:number-columns-spanned="3">
            <text:p text:style-name="P1839"><text:span text:style-name="T1840"></text:span><text:span text:style-name="T1841">B1.</text:span><text:span text:style-name="T1842">符號運用與溝通表達</text:span><text:span text:style-name="T1843"><text:s/></text:span><text:span text:style-name="T1844">█</text:span><text:span text:style-name="T1845">B2.</text:span><text:span text:style-name="T1846">科技資訊與媒體素養</text:span><text:span text:style-name="T1847"><text:s/></text:span><text:span text:style-name="T1848"></text:span><text:span text:style-name="T1849">B3.</text:span><text:span text:style-name="T1850">藝術涵養與美感素養</text:span></text:p>
          </table:table-cell>
          <table:covered-table-cell/>
          <table:covered-table-cell/>
        </table:table-row>
        <table:table-row table:style-name="TableRow1851">
          <table:covered-table-cell>
            <text:p text:style-name="P1852"/>
          </table:covered-table-cell>
          <table:table-cell table:style-name="TableCell1853" table:number-columns-spanned="2">
            <text:p text:style-name="P1854">C社會參與</text:p>
          </table:table-cell>
          <table:covered-table-cell/>
          <table:table-cell table:style-name="TableCell1855" table:number-columns-spanned="3">
            <text:p text:style-name="P1856"><text:span text:style-name="T1857"></text:span><text:span text:style-name="T1858">C1.</text:span><text:span text:style-name="T1859">道德實踐與公民意識</text:span><text:span text:style-name="T1860"><text:s/></text:span><text:span text:style-name="T1861">█</text:span><text:span text:style-name="T1862">C2.</text:span><text:span text:style-name="T1863">人際關係與團隊合作</text:span><text:span text:style-name="T1864"><text:s/></text:span><text:span text:style-name="T1865"></text:span><text:span text:style-name="T1866">C3.</text:span><text:span text:style-name="T1867">多元文化與國際理解</text:span></text:p>
          </table:table-cell>
          <table:covered-table-cell/>
          <table:covered-table-cell/>
        </table:table-row>
        <table:table-row table:style-name="TableRow1868">
          <table:table-cell table:style-name="TableCell1869" table:number-columns-spanned="3" table:number-rows-spanned="2">
            <text:p text:style-name="P1870">領綱學習重點</text:p>
          </table:table-cell>
          <table:covered-table-cell/>
          <table:covered-table-cell/>
          <table:table-cell table:style-name="TableCell1871" table:number-columns-spanned="3">
            <text:p text:style-name="P1872">以下請參照國教署特殊需求領綱進行規劃</text:p>
            <text:p text:style-name="P1873">學習表現</text:p>
            <text:p text:style-name="P1874">特輔2-2 選擇適宜需求的輔具<text:s/></text:p>
            <text:p text:style-name="P1875">特輔2-3 願意使用選擇的輔具</text:p>
            <text:p text:style-name="P1876">特輔3-2 獨立操作所使用的輔具。</text:p>
            <text:p text:style-name="P1877"><text:span text:style-name="T1878">特輔4-1 維護所使用輔具的功能。</text:span></text:p>
            <text:p text:style-name="P1879"/>
          </table:table-cell>
          <table:covered-table-cell/>
          <table:covered-table-cell/>
        </table:table-row>
        <table:table-row table:style-name="TableRow1880">
          <table:covered-table-cell>
            <text:p text:style-name="P1881"/>
          </table:covered-table-cell>
          <table:covered-table-cell/>
          <table:covered-table-cell/>
          <table:table-cell table:style-name="TableCell1882" table:number-columns-spanned="3">
            <text:p text:style-name="P1883">學習內容</text:p>
            <text:p text:style-name="P1884"><text:span text:style-name="T1885">特輔</text:span><text:span text:style-name="T1886">A-3<text:s/></text:span><text:span text:style-name="T1887">擴視機功能與操作。<text:s/></text:span></text:p>
            <text:p text:style-name="P1888"><text:span text:style-name="T1889">特輔</text:span><text:span text:style-name="T1890">A-5<text:s/></text:span><text:span text:style-name="T1891">其他低視能輔具(電腦)功能與操作。</text:span></text:p>
            <text:p text:style-name="P1892"><text:span text:style-name="T1893">特輔</text:span><text:span text:style-name="T1894">A-9<text:s/></text:span><text:span text:style-name="T1895">螢幕報讀軟體功能與操作。</text:span></text:p>
            <text:p text:style-name="P1896"><text:span text:style-name="T1897">特輔</text:span><text:span text:style-name="T1898">D-3</text:span><text:span text:style-name="T1899"><text:s/>轉語音軟體功能與操作。</text:span></text:p>
            <text:p text:style-name="P1900"><text:span text:style-name="T1901">特輔</text:span><text:span text:style-name="T1902">D-4<text:s/></text:span><text:span text:style-name="T1903">電腦文書處理或寫作軟體功能與操作。</text:span></text:p>
            <text:p text:style-name="P1904"><text:span text:style-name="T1905">特輔</text:span><text:span text:style-name="T1906">F-8 電腦輔具維護與簡易故障排除</text:span><text:span text:style-name="T1907">。</text:span></text:p>
            <text:p text:style-name="P1908"/>
          </table:table-cell>
          <table:covered-table-cell/>
          <table:covered-table-cell/>
        </table:table-row>
        <table:table-row table:style-name="TableRow1909">
          <table:table-cell table:style-name="TableCell1910" table:number-columns-spanned="3">
            <text:p text:style-name="P1911">融入議題</text:p>
            <text:p text:style-name="P1912"/>
          </table:table-cell>
          <table:covered-table-cell/>
          <table:covered-table-cell/>
          <table:table-cell table:style-name="TableCell1913" table:number-columns-spanned="3">
            <text:p text:style-name="P1914"><text:span text:style-name="T1915">請參考國教署「議題融入說明手冊」，</text:span><text:span text:style-name="T1916">視領域性質適切融入議題，不一定每個學習領域要融入，請依照評量的時間點及教學活動規劃合宜的議題。若學生在畢業階段，宜將「生涯規畫」加入轉銜議題。科技議題融入僅限國小適用</text:span></text:p>
            <text:p text:style-name="P1917"><text:span text:style-name="T1918">█</text:span><text:span text:style-name="T1919">性別平等</text:span><text:span text:style-name="T1920">□</text:span><text:span text:style-name="T1921">人權</text:span><text:span text:style-name="T1922">□</text:span><text:span text:style-name="T1923">環境</text:span><text:span text:style-name="T1924">□</text:span><text:span text:style-name="T1925">海洋</text:span><text:span text:style-name="T1926">□</text:span><text:span text:style-name="T1927">品德</text:span><text:span text:style-name="T1928">□</text:span><text:span text:style-name="T1929">生命</text:span><text:span text:style-name="T1930">□</text:span><text:span text:style-name="T1931">法治</text:span><text:span text:style-name="T1932">□</text:span><text:span text:style-name="T1933">科技</text:span><text:span text:style-name="T1934">□</text:span><text:span text:style-name="T1935">資訊</text:span><text:span text:style-name="T1936">□</text:span><text:span text:style-name="T1937">安全</text:span><text:span text:style-name="T1938">□</text:span><text:span text:style-name="T1939">防災</text:span></text:p>
            <text:p text:style-name="P1940"><text:span text:style-name="T1941">□</text:span><text:span text:style-name="T1942">原住民族教育</text:span><text:span text:style-name="T1943">□</text:span><text:span text:style-name="T1944">家庭教育</text:span><text:span text:style-name="T1945">█</text:span><text:span text:style-name="T1946">生涯規劃</text:span><text:span text:style-name="T1947">□</text:span><text:span text:style-name="T1948">多元文化</text:span><text:span text:style-name="T1949">□</text:span><text:span text:style-name="T1950">閱讀素養</text:span><text:span text:style-name="T1951">□</text:span><text:span text:style-name="T1952">戶外教育</text:span><text:span text:style-name="T1953">□</text:span><text:span text:style-name="T1954">能源</text:span></text:p>
            <text:p text:style-name="P1955">□國際教育</text:p>
            <text:p text:style-name="P1956"><text:span text:style-name="T1957">1. 性別平等教育</text:span><text:span text:style-name="T1958">(性</text:span><text:span text:style-name="T1959">J4認識身體自主權相關議題，維護自己與尊重他人的身體自主權。</text:span><text:span text:style-name="T1960">)</text:span></text:p>
            <text:p text:style-name="P1961"><text:span text:style-name="T1962">2. 生涯規劃<text:s/></text:span><text:span text:style-name="T1963">(涯 J3 覺察自己的能力與興趣)</text:span></text:p>
            <text:p text:style-name="P1964"/>
          </table:table-cell>
          <table:covered-table-cell/>
          <table:covered-table-cell/>
        </table:table-row>
        <table:table-row table:style-name="TableRow1965">
          <table:table-cell table:style-name="TableCell1966" table:number-columns-spanned="3">
            <text:p text:style-name="P1967">學習目標</text:p>
          </table:table-cell>
          <table:covered-table-cell/>
          <table:covered-table-cell/>
          <table:table-cell table:style-name="TableCell1968" table:number-columns-spanned="3">
            <text:p text:style-name="P1969"><text:span text:style-name="T1970">請參照</text:span><text:span text:style-name="T1971">調整後</text:span><text:span text:style-name="T1972">學習表現及學習內容規劃學習目標，同時在目標後面註明參考的指標代碼、專團、轉銜、校本課程；部定課程部分建議融入特殊需求領域的課程，如將「學習策略」融入國語文。外加課程因為節數不多，因此學習目標的數量不宜過多，課程設計不宜針對原領域課程內容進行重複性教學。</text:span></text:p>
            <text:p text:style-name="P1973"/>
            <text:p text:style-name="P1974">1.使用電腦輔具及視覺輔具參與學業內容的學習，肯定自我價值，持續自我精進。（特輔2-3、特輔D-3、特輔F-8、涯J3）</text:p>
            <text:p text:style-name="P1975">2.應用適當的方式及技巧使用電腦輔具，處理生活及學業上巷問題。 （特輔2-2、<text:soft-page-break/>特輔3-2、特輔A-3、特輔A-5、特輔A-9、性J4、閱J8）</text:p>
            <text:p text:style-name="P1976"><text:span text:style-name="T1977">3.能在特定節日使用電腦軟體與人互動，建立良好的人際關係。（特輔3-2、特輔A-9、特輔D-4、涯J3）</text:span></text:p>
          </table:table-cell>
          <table:covered-table-cell/>
          <table:covered-table-cell/>
        </table:table-row>
        <text:soft-page-break/>
        <table:table-row table:style-name="TableRow1978">
          <table:table-cell table:style-name="TableCell1979" table:number-columns-spanned="3">
            <text:p text:style-name="P1980">學習內容調整</text:p>
          </table:table-cell>
          <table:covered-table-cell/>
          <table:covered-table-cell/>
          <table:table-cell table:style-name="TableCell1981" table:number-columns-spanned="3">
            <text:p text:style-name="P1982"><text:span text:style-name="T1983">□</text:span><text:span text:style-name="T1984">簡化</text:span><text:span text:style-name="T1985">□</text:span><text:span text:style-name="T1986">減量</text:span><text:span text:style-name="T1987">□</text:span><text:span text:style-name="T1988">分解</text:span><text:span text:style-name="T1989">□</text:span><text:span text:style-name="T1990">替代</text:span><text:span text:style-name="T1991">□</text:span><text:span text:style-name="T1992">重整</text:span><text:span text:style-name="T1993">□</text:span><text:span text:style-name="T1994">加深</text:span><text:span text:style-name="T1995">□</text:span><text:span text:style-name="T1996">加廣</text:span><text:span text:style-name="T1997">□</text:span><text:span text:style-name="T1998">濃縮</text:span><text:span text:style-name="T1999">█</text:span><text:span text:style-name="T2000">自（改）編</text:span><text:span text:style-name="T2001"><text:s text:c="4"/></text:span></text:p>
          </table:table-cell>
          <table:covered-table-cell/>
          <table:covered-table-cell/>
        </table:table-row>
        <table:table-row table:style-name="TableRow2002">
          <table:table-cell table:style-name="TableCell2003" table:number-columns-spanned="3">
            <text:p text:style-name="P2004">學習歷程調整</text:p>
          </table:table-cell>
          <table:covered-table-cell/>
          <table:covered-table-cell/>
          <table:table-cell table:style-name="TableCell2005" table:number-columns-spanned="3">
            <text:p text:style-name="P2006">若選擇「多層次教學」，宜在「學習目標」及「教學活動」至少有兩種組別目標/活動的設計。</text:p>
            <text:p text:style-name="P2007"><text:span text:style-name="T2008">█</text:span><text:span text:style-name="T2009">直接教學</text:span><text:span text:style-name="T2010">█</text:span><text:span text:style-name="T2011">工作分析</text:span><text:span text:style-name="T2012">□</text:span><text:span text:style-name="T2013">合作學習</text:span><text:span text:style-name="T2014">□</text:span><text:span text:style-name="T2015">角色扮演</text:span></text:p>
            <text:p text:style-name="P2016"><text:span text:style-name="T2017">□</text:span><text:span text:style-name="T2018">價值澄清</text:span><text:span text:style-name="T2019">□</text:span><text:span text:style-name="T2020">多層次教學</text:span><text:span text:style-name="T2021">█</text:span><text:span text:style-name="T2022">生活經驗統整</text:span><text:span text:style-name="T2023">□</text:span><text:span text:style-name="T2024">其他：</text:span><text:span text:style-name="T2025"><text:s text:c="6"/></text:span><text:span text:style-name="T2026"><text:s text:c="5"/></text:span></text:p>
          </table:table-cell>
          <table:covered-table-cell/>
          <table:covered-table-cell/>
        </table:table-row>
        <table:table-row table:style-name="TableRow2027">
          <table:table-cell table:style-name="TableCell2028" table:number-columns-spanned="3">
            <text:p text:style-name="P2029">學習環境調整</text:p>
          </table:table-cell>
          <table:covered-table-cell/>
          <table:covered-table-cell/>
          <table:table-cell table:style-name="TableCell2030" table:number-columns-spanned="3">
            <text:p text:style-name="P2031">針對特生的學習特性從心理及物理層面進行調整，並具體說明調整作法</text:p>
            <text:p text:style-name="P2032">■座位安排：大書桌及書櫃供學習輔具擺放</text:p>
            <text:p text:style-name="P2033">■教學設備：無線上網環境、聽觸覺輔助電腦(耳機)</text:p>
            <text:p text:style-name="P2034">▓提供小天使：提醒學生轉換教室的時間</text:p>
            <text:p text:style-name="P2035"><text:span text:style-name="T2036">□</text:span><text:span text:style-name="T2037">提供教師助理</text:span></text:p>
            <text:p text:style-name="P2038">□提供行政支援：</text:p>
            <text:p text:style-name="P2039">□其他______(請說明)：</text:p>
            <text:p text:style-name="P2040">【例】</text:p>
            <text:p text:style-name="P2041"><text:span text:style-name="T2042">■</text:span><text:span text:style-name="T2043">教室佈置：</text:span><text:span text:style-name="T2044">教室佈置避免會分散注意力的聽覺刺激或視覺刺激。</text:span></text:p>
          </table:table-cell>
          <table:covered-table-cell/>
          <table:covered-table-cell/>
        </table:table-row>
        <table:table-row table:style-name="TableRow2045">
          <table:table-cell table:style-name="TableCell2046" table:number-columns-spanned="3">
            <text:p text:style-name="P2047">學習評量調整</text:p>
          </table:table-cell>
          <table:covered-table-cell/>
          <table:covered-table-cell/>
          <table:table-cell table:style-name="TableCell2048" table:number-columns-spanned="3">
            <text:p text:style-name="P2049"><text:span text:style-name="T2050">■</text:span><text:span text:style-name="T2051">評量時間調整：適度延長作答時間。</text:span></text:p>
            <text:p text:style-name="P2052"><text:span text:style-name="T2053">■</text:span><text:span text:style-name="T2054">評量情境調整：獨立考場</text:span></text:p>
            <text:p text:style-name="P2055"><text:span text:style-name="T2056">■</text:span><text:span text:style-name="T2057">作答方式調整：紙筆、問答、實做、觀察。</text:span></text:p>
            <text:p text:style-name="P2058"><text:span text:style-name="T2059">■</text:span><text:span text:style-name="T2060">試題（卷）調整：適性試題電子檔、有聲試卷及放大試卷。</text:span></text:p>
            <text:p text:style-name="P2061"><text:span text:style-name="T2062">■</text:span><text:span text:style-name="T2063">提供輔具：學生慣用的學習(筆電)及觸聽覺輔具(耳機)</text:span></text:p>
            <text:p text:style-name="P2064"><text:span text:style-name="T2065">□其他______(請說明)：</text:span></text:p>
          </table:table-cell>
          <table:covered-table-cell/>
          <table:covered-table-cell/>
        </table:table-row>
        <table:table-row table:style-name="TableRow2066">
          <table:table-cell table:style-name="TableCell2067" table:number-columns-spanned="3">
            <text:p text:style-name="P2068">教材/社區資源</text:p>
          </table:table-cell>
          <table:covered-table-cell/>
          <table:covered-table-cell/>
          <table:table-cell table:style-name="TableCell2069" table:number-columns-spanned="3">
            <text:p text:style-name="P2070">1.教材:A.GOOGLE搜尋引擎</text:p>
            <text:p text:style-name="P2071">B.YOU TUBE網站</text:p>
            <text:p text:style-name="P2072">C.自編學習單</text:p>
            <text:p text:style-name="P2073">D.均一教學平台</text:p>
            <text:p text:style-name="P2074"><text:span text:style-name="T2075">2.社區資源:圖書館及愛盲協會資訊、彰化縣視障者家長協會資訊</text:span></text:p>
          </table:table-cell>
          <table:covered-table-cell/>
          <table:covered-table-cell/>
        </table:table-row>
        <table:table-row table:style-name="TableRow2076">
          <table:table-cell table:style-name="TableCell2077" table:number-columns-spanned="3">
            <text:p text:style-name="P2078">教具/輔具</text:p>
          </table:table-cell>
          <table:covered-table-cell/>
          <table:covered-table-cell/>
          <table:table-cell table:style-name="TableCell2079" table:number-columns-spanned="3">
            <text:p text:style-name="P2080"><text:span text:style-name="T2081">1.教具</text:span><text:span text:style-name="T2082">：自製教具。</text:span></text:p>
            <text:p text:style-name="P2083"><text:span text:style-name="T2084">2.輔具</text:span><text:span text:style-name="T2085">：學生慣用的學習及觸聽覺輔具。</text:span></text:p>
          </table:table-cell>
          <table:covered-table-cell/>
          <table:covered-table-cell/>
        </table:table-row>
        <table:table-row table:style-name="TableRow2086">
          <table:table-cell table:style-name="TableCell2087" table:number-columns-spanned="6">
            <text:p text:style-name="P2088">教學進度表</text:p>
            <text:p text:style-name="P2089">需註明正式及非正式課程，正式課程宜進行課程說明，非正式課程活動宜聚焦與課程教學有關的活動即可。如跨年級/跨障別/跨程之</text:p>
            <text:p text:style-name="P2090">分組，請說明多層次教學設計之內容；融入的議題宜對應到上下學期規劃的單元或活動中；週次請自行調整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91">
          <table:table-cell table:style-name="TableCell2092" table:number-columns-spanned="2">
            <text:p text:style-name="P2093">1</text:p>
            <text:p text:style-name="P2094">至</text:p>
            <text:p text:style-name="P2095">8</text:p>
          </table:table-cell>
          <table:covered-table-cell/>
          <table:table-cell table:style-name="TableCell2096" table:number-columns-spanned="2">
            <text:p text:style-name="P2097"><text:span text:style-name="T2098">正式課程</text:span></text:p>
            <text:p text:style-name="P2099"><text:span text:style-name="T2100">第一單元：我喜歡線上學習資源</text:span><text:span text:style-name="T2101">(涯J3)</text:span></text:p>
            <text:p text:style-name="P2102">課程說明：</text:p>
            <text:p text:style-name="P2103">在網路上找到與學業相關的學習資源並進行實際操作(如：均一平台)</text:p>
            <text:p text:style-name="P2104"/>
            <text:p text:style-name="P2105">非正式課程</text:p>
            <text:p text:style-name="P2106">1參加校內教師節的慶祝活動：學生參與以電腦網路資源製作「教師節卡片」活動（第5週）</text:p>
            <text:soft-page-break/>
            <text:p text:style-name="P2107"><text:span text:style-name="T2108">2第一次定期評量（第8週）</text:span></text:p>
          </table:table-cell>
          <table:covered-table-cell/>
          <table:table-cell table:style-name="TableCell2109">
            <text:p text:style-name="P2110">1</text:p>
            <text:p text:style-name="P2111"><text:span text:style-name="T2112">至</text:span></text:p>
            <text:p text:style-name="P2113">8</text:p>
          </table:table-cell>
          <table:table-cell table:style-name="TableCell2114">
            <text:p text:style-name="P2115"><text:span text:style-name="T2116">正式課程</text:span></text:p>
            <text:p text:style-name="P2117"><text:span text:style-name="T2118">第一單元：我會找好幫手—我會適合地找到師長說明我的問題尋求幫助。</text:span><text:span text:style-name="T2119">( 性J4)</text:span></text:p>
            <text:p text:style-name="P2120">課程說明：能學習合適的人際互動的技巧，並完成相關的學習教材內容。</text:p>
            <text:p text:style-name="P2121"/>
            <text:p text:style-name="P2122">非正式課程</text:p>
            <text:p text:style-name="P2123">1鼓勵參加童畫心世界比賽</text:p>
            <text:p text:style-name="P2124"><text:span text:style-name="T2125">2第一次定期評量（第7週）</text:span></text:p>
          </table:table-cell>
        </table:table-row>
        <table:table-row table:style-name="TableRow2126">
          <table:table-cell table:style-name="TableCell2127" table:number-columns-spanned="2">
            <text:p text:style-name="P2128">9</text:p>
            <text:p text:style-name="P2129">至</text:p>
            <text:p text:style-name="P2130"><text:span text:style-name="T2131">15</text:span></text:p>
          </table:table-cell>
          <table:covered-table-cell/>
          <table:table-cell table:style-name="TableCell2132" table:number-columns-spanned="2">
            <text:p text:style-name="P2133"><text:span text:style-name="T2134">正式課程</text:span></text:p>
            <text:p text:style-name="P2135"><text:span text:style-name="T2136">第二單元：生活上的英文口語活動</text:span><text:span text:style-name="T2137">(資E7)</text:span></text:p>
            <text:p text:style-name="P2138">課程說明：</text:p>
            <text:p text:style-name="P2139">1介紹生活中有關英文方面的常用口語。</text:p>
            <text:p text:style-name="P2140">2能習得運用生活上相關的學習教材內容。</text:p>
            <text:p text:style-name="P2141"><text:span text:style-name="T2142">非正式課程</text:span></text:p>
            <text:p text:style-name="P2143">1參加校慶運動會（第13週）</text:p>
            <text:p text:style-name="P2144"><text:span text:style-name="T2145">2第二次定期評量：能獨立於時間內完成作答，並填好答案卡。</text:span></text:p>
          </table:table-cell>
          <table:covered-table-cell/>
          <table:table-cell table:style-name="TableCell2146">
            <text:p text:style-name="P2147">9</text:p>
            <text:p text:style-name="P2148">至</text:p>
            <text:p text:style-name="P2149"><text:span text:style-name="T2150">15</text:span></text:p>
          </table:table-cell>
          <table:table-cell table:style-name="TableCell2151">
            <text:p text:style-name="P2152"><text:span text:style-name="T2153">正式課程</text:span></text:p>
            <text:p text:style-name="P2154"><text:span text:style-name="T2155">第二單元：網路上找英文資源</text:span></text:p>
            <text:p text:style-name="P2156"/>
            <text:p text:style-name="P2157">課程說明：能實際獨立運用適性英文課外閱讀資源，並完成相關的學習教材內容。</text:p>
            <text:p text:style-name="P2158"><text:span text:style-name="T2159">非正式課程</text:span></text:p>
            <text:p text:style-name="P2160">1.「世界閱讀日」活動（第11週）</text:p>
            <text:p text:style-name="P2161">2. 第二次定期評量</text:p>
            <text:p text:style-name="P2162"/>
          </table:table-cell>
        </table:table-row>
        <table:table-row table:style-name="TableRow2163">
          <table:table-cell table:style-name="TableCell2164" table:number-columns-spanned="2">
            <text:p text:style-name="P2165">16</text:p>
            <text:p text:style-name="P2166">至</text:p>
            <text:p text:style-name="P2167">20</text:p>
          </table:table-cell>
          <table:covered-table-cell/>
          <table:table-cell table:style-name="TableCell2168" table:number-columns-spanned="2">
            <text:p text:style-name="P2169"><text:span text:style-name="T2170">正式課程</text:span></text:p>
            <text:p text:style-name="P2171">第三單元：能找到合適的節日祝賀詞。</text:p>
            <text:p text:style-name="P2172">課程說明：</text:p>
            <text:p text:style-name="P2173">1.介紹搜尋合適節日祝賀詞中文及英文</text:p>
            <text:p text:style-name="P2174">2.能應用祝賀詞寫卡片或口語表達</text:p>
            <text:p text:style-name="P2175">3.連結自己的生活經驗並完成相關的學習教材內容。</text:p>
            <text:p text:style-name="P2176"><text:span text:style-name="T2177">非正式課程</text:span></text:p>
            <text:p text:style-name="P2178">1參加校內聖誕節的慶祝活動：學生參與以電腦網路資源製作「聖誕節卡片」活動（第18週）</text:p>
            <text:p text:style-name="P2179"><text:span text:style-name="T2180">2第三次定期評量（第21週）</text:span></text:p>
          </table:table-cell>
          <table:covered-table-cell/>
          <table:table-cell table:style-name="TableCell2181">
            <text:p text:style-name="P2182">16</text:p>
            <text:p text:style-name="P2183">至</text:p>
            <text:p text:style-name="P2184"><text:span text:style-name="T2185">17</text:span></text:p>
          </table:table-cell>
          <table:table-cell table:style-name="TableCell2186">
            <text:p text:style-name="P2187"><text:span text:style-name="T2188">正式課程</text:span></text:p>
            <text:p text:style-name="P2189">第三單元：我喜歡的工作</text:p>
            <text:p text:style-name="P2190">課程說明：能找到喜歡的工作所需能力的資訊，並完成相關的學習教材內容。</text:p>
            <text:p text:style-name="P2191"/>
            <text:p text:style-name="P2192"><text:span text:style-name="T2193">非正式課程</text:span></text:p>
            <text:p text:style-name="P2194">1.「勞動節」活動（第16週）</text:p>
            <text:p text:style-name="P2195"><text:span text:style-name="T2196">2．第三次定期評量（第21週）</text:span></text:p>
          </table:table-cell>
        </table:table-row>
      </table:table>
      <text:p text:style-name="P2197"/>
      <text:p text:style-name="P2198"/>
      <text:p text:style-name="P2199"/>
      <text:p text:style-name="P2200">貳、特殊需求領域課程</text:p>
      <text:p text:style-name="P2201">二、學習策略</text:p>
      <text:p text:style-name="P2202"><text:span text:style-name="T2203">(</text:span><text:span text:style-name="T2204">視覺障礙領域：特殊需求-學習策略<text:s/></text:span><text:span text:style-name="T2205">/ □抽離組<text:s/></text:span><text:span text:style-name="T2206">▓</text:span><text:span text:style-name="T2207">外加組</text:span><text:span text:style-name="T2208">)</text:span></text:p>
      <table:table table:style-name="Table2209">
        <table:table-columns>
          <table:table-column table:style-name="TableColumn2210"/>
          <table:table-column table:style-name="TableColumn2211"/>
          <table:table-column table:style-name="TableColumn2212"/>
          <table:table-column table:style-name="TableColumn2213"/>
          <table:table-column table:style-name="TableColumn2214"/>
          <table:table-column table:style-name="TableColumn2215"/>
        </table:table-columns>
        <table:table-row table:style-name="TableRow2216">
          <table:table-cell table:style-name="TableCell2217" table:number-columns-spanned="3">
            <text:p text:style-name="P2218">每週節數</text:p>
          </table:table-cell>
          <table:covered-table-cell/>
          <table:covered-table-cell/>
          <table:table-cell table:style-name="TableCell2219" table:number-columns-spanned="3">
            <text:p text:style-name="P2220"><text:span text:style-name="T2221">1</text:span><text:span text:style-name="T2222">節</text:span></text:p>
          </table:table-cell>
          <table:covered-table-cell/>
          <table:covered-table-cell/>
        </table:table-row>
        <table:table-row table:style-name="TableRow2223">
          <table:table-cell table:style-name="TableCell2224" table:number-columns-spanned="3">
            <text:p text:style-name="P2225"><text:span text:style-name="T2226">教學對象</text:span></text:p>
          </table:table-cell>
          <table:covered-table-cell/>
          <table:covered-table-cell/>
          <table:table-cell table:style-name="TableCell2227" table:number-columns-spanned="3">
            <text:p text:style-name="P2228">國二 黃O妍</text:p>
          </table:table-cell>
          <table:covered-table-cell/>
          <table:covered-table-cell/>
        </table:table-row>
        <table:table-row table:style-name="TableRow2229">
          <table:table-cell table:style-name="TableCell2230" table:number-columns-spanned="6">
            <text:p text:style-name="P2231"><text:span text:style-name="T2232">核心素養：勾選的項目建議不宜過多，針對該學年的重點進行勾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3">
          <table:table-cell table:style-name="TableCell2234" table:number-columns-spanned="2" table:number-rows-spanned="3">
            <text:p text:style-name="P2235">核心素養</text:p>
          </table:table-cell>
          <table:covered-table-cell/>
          <table:table-cell table:style-name="TableCell2236">
            <text:p text:style-name="P2237">A自主行動</text:p>
          </table:table-cell>
          <table:table-cell table:style-name="TableCell2238" table:number-columns-spanned="3">
            <text:p text:style-name="Textbody"><text:span text:style-name="T2239">□</text:span><text:span text:style-name="T2240">A1.身心素質與自我精進 ■A2.系統思考與問題解決<text:s/></text:span><text:span text:style-name="T2241">□</text:span><text:span text:style-name="T2242">A3.規劃執行與創新應變</text:span></text:p>
          </table:table-cell>
          <table:covered-table-cell/>
          <table:covered-table-cell/>
        </table:table-row>
        <table:table-row table:style-name="TableRow2243">
          <table:covered-table-cell>
            <text:p text:style-name="P2244"/>
          </table:covered-table-cell>
          <table:covered-table-cell/>
          <table:table-cell table:style-name="TableCell2245">
            <text:p text:style-name="P2246">B溝通互動</text:p>
          </table:table-cell>
          <table:table-cell table:style-name="TableCell2247" table:number-columns-spanned="3">
            <text:p text:style-name="P2248"><text:span text:style-name="T2249">□</text:span><text:span text:style-name="T2250">B1.符號運用與溝通表達 ■B2.科技資訊與媒體素養<text:s/></text:span><text:span text:style-name="T2251">□</text:span><text:span text:style-name="T2252">B3.藝術涵養與美感素養</text:span></text:p>
          </table:table-cell>
          <table:covered-table-cell/>
          <table:covered-table-cell/>
        </table:table-row>
        <table:table-row table:style-name="TableRow2253">
          <table:covered-table-cell>
            <text:p text:style-name="P2254"/>
          </table:covered-table-cell>
          <table:covered-table-cell/>
          <table:table-cell table:style-name="TableCell2255">
            <text:p text:style-name="P2256">C社會參與</text:p>
          </table:table-cell>
          <table:table-cell table:style-name="TableCell2257" table:number-columns-spanned="3">
            <text:p text:style-name="P2258"><text:span text:style-name="T2259">□</text:span><text:span text:style-name="T2260">C1.道德實踐與公民意識 ■C2.人際關係與團隊合作<text:s/></text:span><text:span text:style-name="T2261">□</text:span><text:span text:style-name="T2262">C3.多元文化與國際理解</text:span></text:p>
          </table:table-cell>
          <table:covered-table-cell/>
          <table:covered-table-cell/>
        </table:table-row>
        <table:table-row table:style-name="TableRow2263">
          <table:table-cell table:style-name="TableCell2264" table:number-columns-spanned="3" table:number-rows-spanned="2">
            <text:p text:style-name="P2265">領綱學習重點</text:p>
          </table:table-cell>
          <table:covered-table-cell/>
          <table:covered-table-cell/>
          <table:table-cell table:style-name="TableCell2266" table:number-columns-spanned="3">
            <text:p text:style-name="P2267">學習表現</text:p>
            <text:p text:style-name="P2268">特學 1-IV-2 運用多元的記憶方法增進對學習內容的精熟度。</text:p>
            <text:p text:style-name="P2269">特學 3-Ⅳ-2 運用多元工具解決學習問題</text:p>
            <text:p text:style-name="P2270">特學 4-IV-1 透過應試的結果分析學習成效。</text:p>
            <text:p text:style-name="P2271">特學 4-IV-2 分析學習內容並調整學習方法。</text:p>
            <text:p text:style-name="P2272">特學 4-IV-3 接納他人建議修正學習計畫。</text:p>
            <text:p text:style-name="P2273">特學 4-IV-5 依據需求調整學習或作息時間。</text:p>
            <text:p text:style-name="P2274"/>
          </table:table-cell>
          <table:covered-table-cell/>
          <table:covered-table-cell/>
        </table:table-row>
        <table:table-row table:style-name="TableRow2275">
          <table:covered-table-cell>
            <text:p text:style-name="P2276"/>
          </table:covered-table-cell>
          <table:covered-table-cell/>
          <table:covered-table-cell/>
          <table:table-cell table:style-name="TableCell2277" table:number-columns-spanned="3">
            <text:p text:style-name="P2278">學習內容</text:p>
            <text:p text:style-name="P2279">特學A-IV-2 多元的記憶和組織方法。</text:p>
            <text:p text:style-name="P2280">特學C-Ⅳ-2 解決學習問題的多元工具。</text:p>
            <text:p text:style-name="P2281">特學D-IV-1 應試結果分析。</text:p>
            <text:p text:style-name="P2282">特學D-IV-2 學習計畫建議和調整方式。</text:p>
            <text:p text:style-name="P2283">特學D-IV-4 依需求規劃的作息時間表。</text:p>
            <text:p text:style-name="P2284"/>
          </table:table-cell>
          <table:covered-table-cell/>
          <table:covered-table-cell/>
        </table:table-row>
        <table:table-row table:style-name="TableRow2285">
          <table:table-cell table:style-name="TableCell2286" table:number-columns-spanned="3">
            <text:p text:style-name="P2287">融入議題</text:p>
          </table:table-cell>
          <table:covered-table-cell/>
          <table:covered-table-cell/>
          <table:table-cell table:style-name="TableCell2288" table:number-columns-spanned="3">
            <text:p text:style-name="P2289"><text:span text:style-name="T2290">請參考國教署「議題融入說明手冊」，</text:span><text:span text:style-name="T2291">視領域性質適切融入議題，不一定每個學習領域要融入，請依照評量的時間點及教學活動規劃合宜的議題。若學生在畢業階段，宜將「生涯規畫」加入轉銜議題。科技議題融入僅限國小適用</text:span></text:p>
            <text:p text:style-name="P2292">□性別平等□人權□環境□海洋□品德□生命□法治□科技□資訊■安全□防災</text:p>
            <text:p text:style-name="P2293">□原住民族教育□家庭教育■生涯規劃□多元文化□閱讀素養□戶外教育□能源</text:p>
            <text:p text:style-name="P2294">□國際教育</text:p>
            <text:p text:style-name="P2295"><text:span text:style-name="T2296">1. 安全教育(</text:span><text:span text:style-name="T2297">安J4探討日常生活發生事故的影響因素。</text:span><text:span text:style-name="T2298">)</text:span></text:p>
            <text:p text:style-name="P2299">2. 生涯規劃 (涯 J3 覺察自己的能力與興趣)</text:p>
          </table:table-cell>
          <table:covered-table-cell/>
          <table:covered-table-cell/>
        </table:table-row>
        <table:table-row table:style-name="TableRow2300">
          <table:table-cell table:style-name="TableCell2301" table:number-columns-spanned="3">
            <text:p text:style-name="P2302">學習目標</text:p>
          </table:table-cell>
          <table:covered-table-cell/>
          <table:covered-table-cell/>
          <table:table-cell table:style-name="TableCell2303" table:number-columns-spanned="3">
            <text:p text:style-name="P2304"><text:span text:style-name="T2305">請參照</text:span><text:span text:style-name="T2306">調整後</text:span><text:span text:style-name="T2307">學習表現及學習內容規劃學習目標，同時在目標後面註明參考的指標代碼、專團、轉銜、校本課程；部定課程部分建議融入特殊需求領域的課程，如將「學習策略」融入國語文。外加課程因為節數不多，因此學習目標的數量不宜過多，課程設計不宜針對原領域課程內容進行重複性教學。</text:span></text:p>
            <text:p text:style-name="P2308"><text:span text:style-name="T2309">1.能在課業上或生活行為中進行自我檢查錯誤並改正錯誤</text:span><text:span text:style-name="T2310">(特學 4-IV-1、特學 D-IV-1、特學3-IV-2、安J4)</text:span></text:p>
            <text:p text:style-name="P2311"><text:span text:style-name="T2312">2.能獨立完成自己的工作及課業</text:span><text:span text:style-name="T2313">(特學1-IV-2、特學3-IV-2、特學4-IV-2、特學4-IV-5、特學 D-IV-2、特學D-IV-4、涯 J3)</text:span></text:p>
            <text:p text:style-name="P2314"><text:span text:style-name="T2315">3.能使用網路搜尋並尋找自己喜歡的工作資訊</text:span><text:span text:style-name="T2316">(安J4、涯J3、特學C-Ⅳ-2、特學 3-Ⅳ-2)</text:span></text:p>
          </table:table-cell>
          <table:covered-table-cell/>
          <table:covered-table-cell/>
        </table:table-row>
        <table:table-row table:style-name="TableRow2317">
          <table:table-cell table:style-name="TableCell2318" table:number-columns-spanned="3">
            <text:p text:style-name="P2319">學習內容調整</text:p>
          </table:table-cell>
          <table:covered-table-cell/>
          <table:covered-table-cell/>
          <table:table-cell table:style-name="TableCell2320" table:number-columns-spanned="3">
            <text:p text:style-name="P2321"><text:span text:style-name="T2322">□簡化□減量</text:span><text:span text:style-name="T2323">■</text:span><text:span text:style-name="T2324">分解□替代□重整□加深□加廣□濃縮</text:span><text:span text:style-name="T2325">■</text:span><text:span text:style-name="T2326">自（改）編 <text:s text:c="3"/></text:span></text:p>
          </table:table-cell>
          <table:covered-table-cell/>
          <table:covered-table-cell/>
        </table:table-row>
        <table:table-row table:style-name="TableRow2327">
          <table:table-cell table:style-name="TableCell2328" table:number-columns-spanned="3">
            <text:p text:style-name="P2329">學習歷程調整</text:p>
          </table:table-cell>
          <table:covered-table-cell/>
          <table:covered-table-cell/>
          <table:table-cell table:style-name="TableCell2330" table:number-columns-spanned="3">
            <text:p text:style-name="P2331"><text:span text:style-name="T2332">■</text:span><text:span text:style-name="T2333">直接教學□工作分析□合作學習□角色扮演</text:span></text:p>
            <text:p text:style-name="P2334"><text:span text:style-name="T2335">■</text:span><text:span text:style-name="T2336">價值澄清□多層次教學</text:span><text:span text:style-name="T2337">■</text:span><text:span text:style-name="T2338">生活經驗統整□其他：</text:span></text:p>
          </table:table-cell>
          <table:covered-table-cell/>
          <table:covered-table-cell/>
        </table:table-row>
        <table:table-row table:style-name="TableRow2339">
          <table:table-cell table:style-name="TableCell2340" table:number-columns-spanned="3">
            <text:p text:style-name="P2341">學習環境調整</text:p>
          </table:table-cell>
          <table:covered-table-cell/>
          <table:covered-table-cell/>
          <table:table-cell table:style-name="TableCell2342" table:number-columns-spanned="3">
            <text:p text:style-name="P2343">□教室佈置：</text:p>
            <text:p text:style-name="P2344">■座位安排：多置書桌供學習輔具擺放、可置一個固定書櫃供其擺放大字課本</text:p>
            <text:p text:style-name="P2345">■教學設備：適性視障（大字）教科書</text:p>
            <text:soft-page-break/>
            <text:p text:style-name="P2346">■提供小天使：班級課程臨時移動教室時的協助</text:p>
            <text:p text:style-name="P2347">□提供教師助理</text:p>
            <text:p text:style-name="P2348">□提供行政支援</text:p>
            <text:p text:style-name="P2349"><text:span text:style-name="T2350">□其他______(請說明):</text:span></text:p>
          </table:table-cell>
          <table:covered-table-cell/>
          <table:covered-table-cell/>
        </table:table-row>
        <text:soft-page-break/>
        <table:table-row table:style-name="TableRow2351">
          <table:table-cell table:style-name="TableCell2352" table:number-columns-spanned="3">
            <text:p text:style-name="P2353">學習評量調整</text:p>
          </table:table-cell>
          <table:covered-table-cell/>
          <table:covered-table-cell/>
          <table:table-cell table:style-name="TableCell2354" table:number-columns-spanned="3">
            <text:p text:style-name="P2355"><text:span text:style-name="T2356">■</text:span><text:span text:style-name="T2357">評量時間調整：適度延長作答時間。</text:span></text:p>
            <text:p text:style-name="P2358"><text:span text:style-name="T2359">■</text:span><text:span text:style-name="T2360">評量情境調整：獨立考場作答。</text:span></text:p>
            <text:p text:style-name="P2361"><text:span text:style-name="T2362">■</text:span><text:span text:style-name="T2363">作答方式調整：紙筆、問答、實做、觀察。</text:span></text:p>
            <text:p text:style-name="P2364"><text:span text:style-name="T2365">■</text:span><text:span text:style-name="T2366">試題（卷）調整：適性試題電子檔、有聲試卷、放大字體試卷。</text:span></text:p>
            <text:p text:style-name="P2367"><text:span text:style-name="T2368">■</text:span><text:span text:style-name="T2369">提供輔具：學生慣用的學習及觸聽覺輔具(耳機)、筆電(NVDA)</text:span></text:p>
            <text:p text:style-name="P2370"><text:span text:style-name="T2371">□其他______(請說明)：</text:span></text:p>
          </table:table-cell>
          <table:covered-table-cell/>
          <table:covered-table-cell/>
        </table:table-row>
        <table:table-row table:style-name="TableRow2372">
          <table:table-cell table:style-name="TableCell2373" table:number-columns-spanned="3">
            <text:p text:style-name="P2374">教材/社區資源</text:p>
          </table:table-cell>
          <table:covered-table-cell/>
          <table:covered-table-cell/>
          <table:table-cell table:style-name="TableCell2375" table:number-columns-spanned="3">
            <text:p text:style-name="P2376"><text:span text:style-name="T2377">1.教材:GOOGLE搜尋引擎/YOU TUBE網站/自編學習單、</text:span><text:span text:style-name="T2378">教學</text:span><text:span text:style-name="T2379">ppt</text:span></text:p>
            <text:p text:style-name="P2380"><text:span text:style-name="T2381">2.社區資源:圖書館及愛盲協會資訊、彰化縣視障者家長協會</text:span></text:p>
          </table:table-cell>
          <table:covered-table-cell/>
          <table:covered-table-cell/>
        </table:table-row>
        <table:table-row table:style-name="TableRow2382">
          <table:table-cell table:style-name="TableCell2383" table:number-columns-spanned="3">
            <text:p text:style-name="P2384">教具/輔具</text:p>
          </table:table-cell>
          <table:covered-table-cell/>
          <table:covered-table-cell/>
          <table:table-cell table:style-name="TableCell2385" table:number-columns-spanned="3">
            <text:p text:style-name="P2386"><text:span text:style-name="T2387">1.教具</text:span><text:span text:style-name="T2388">：自製教具。</text:span></text:p>
            <text:p text:style-name="P2389"><text:span text:style-name="T2390">2.輔具</text:span><text:span text:style-name="T2391">：學生慣用的學習及觸聽覺輔具。</text:span></text:p>
          </table:table-cell>
          <table:covered-table-cell/>
          <table:covered-table-cell/>
        </table:table-row>
        <table:table-row table:style-name="TableRow2392">
          <table:table-cell table:style-name="TableCell2393" table:number-columns-spanned="6">
            <text:p text:style-name="P2394">教學進度表</text:p>
            <text:p text:style-name="P2395">需註明正式及非正式課程，正式課程宜進行課程說明，非正式課程活動宜聚焦與課程教學有關的活動即可。如跨年級/跨障別/跨程度</text:p>
            <text:p text:style-name="P2396">分組，請說明多層次教學設計之內容；融入的議題宜對應到上下學期規劃的單元或活動中；週次請自行調整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97">
          <table:table-cell table:style-name="TableCell2398" table:number-columns-spanned="2">
            <text:p text:style-name="P2399">週次</text:p>
          </table:table-cell>
          <table:covered-table-cell/>
          <table:table-cell table:style-name="TableCell2400" table:number-columns-spanned="2">
            <text:p text:style-name="P2401">上學期 <text:s/>單元名稱/內容</text:p>
          </table:table-cell>
          <table:covered-table-cell/>
          <table:table-cell table:style-name="TableCell2402">
            <text:p text:style-name="P2403">週次</text:p>
          </table:table-cell>
          <table:table-cell table:style-name="TableCell2404">
            <text:p text:style-name="P2405">下學期 <text:s/>單元名稱/內容</text:p>
          </table:table-cell>
        </table:table-row>
        <table:table-row table:style-name="TableRow2406">
          <table:table-cell table:style-name="TableCell2407">
            <text:p text:style-name="P2408">1</text:p>
            <text:p text:style-name="P2409">至</text:p>
            <text:p text:style-name="P2410">8</text:p>
          </table:table-cell>
          <table:table-cell table:style-name="TableCell2411" table:number-columns-spanned="3">
            <text:p text:style-name="P2412"><text:span text:style-name="T2413">正式課程</text:span></text:p>
            <text:p text:style-name="P2414">第一單元：我的好幫手。（安J4）</text:p>
            <text:p text:style-name="P2415">課程說明：能用適當的方式進行求助（兩種以上），並完成相關的學習教材內容。</text:p>
            <text:p text:style-name="P2416">非正式課程</text:p>
            <text:p text:style-name="P2417">1參加校內教師節的慶祝活動：製作「教師節卡片」活動（第5週）</text:p>
            <text:p text:style-name="P2418">2第一次定期評量（第8週）</text:p>
          </table:table-cell>
          <table:covered-table-cell/>
          <table:covered-table-cell/>
          <table:table-cell table:style-name="TableCell2419">
            <text:p text:style-name="P2420">1</text:p>
            <text:p text:style-name="P2421">至</text:p>
            <text:p text:style-name="P2422">8</text:p>
          </table:table-cell>
          <table:table-cell table:style-name="TableCell2423">
            <text:p text:style-name="P2424"><text:span text:style-name="T2425">正式課程</text:span></text:p>
            <text:p text:style-name="P2426">第一單元：我能說出學習經驗。（涯 J3）</text:p>
            <text:p text:style-name="P2427">課程說明：能和師長或同儕分享與學習的相關訊息，並完成相關的學習教材內容。</text:p>
            <text:p text:style-name="P2428">非正式課程</text:p>
            <text:p text:style-name="P2429">1鼓勵參加童畫心世界比賽</text:p>
            <text:p text:style-name="P2430">2第一次定期評量（第7週）</text:p>
          </table:table-cell>
        </table:table-row>
        <table:table-row table:style-name="TableRow2431">
          <table:table-cell table:style-name="TableCell2432">
            <text:p text:style-name="P2433">9</text:p>
            <text:p text:style-name="P2434">至</text:p>
            <text:p text:style-name="P2435">15</text:p>
          </table:table-cell>
          <table:table-cell table:style-name="TableCell2436" table:number-columns-spanned="3">
            <text:p text:style-name="P2437"><text:span text:style-name="T2438">正式課程</text:span></text:p>
            <text:p text:style-name="P2439">第二單元：能整理記憶自己找到的課業資訊。（涯J3）</text:p>
            <text:p text:style-name="P2440">課程說明：能習得運用網路資源收集課業資料並進行審視，並完成相關的學習教材內容。</text:p>
            <text:p text:style-name="P2441"><text:span text:style-name="T2442">非正式課程</text:span></text:p>
            <text:p text:style-name="P2443">1鼓勵參加適應體育比賽（第10週）</text:p>
            <text:p text:style-name="P2444">2參加校慶運動會（第13週）</text:p>
            <text:p text:style-name="P2445">3第二次定期評量：能獨立於時間內完成作答，並填好答案卡。</text:p>
          </table:table-cell>
          <table:covered-table-cell/>
          <table:covered-table-cell/>
          <table:table-cell table:style-name="TableCell2446">
            <text:p text:style-name="P2447">9</text:p>
            <text:p text:style-name="P2448">至</text:p>
            <text:p text:style-name="P2449">15</text:p>
          </table:table-cell>
          <table:table-cell table:style-name="TableCell2450">
            <text:p text:style-name="P2451"><text:span text:style-name="T2452">正式課程</text:span></text:p>
            <text:p text:style-name="P2453">第二單元：我能找到線上學習資源來幫助自己學習</text:p>
            <text:p text:style-name="P2454">課程說明：能實際獨立運用線上的閱讀資源</text:p>
            <text:p text:style-name="P2455">，並完成相關的學習教材內容。</text:p>
            <text:p text:style-name="P2456"><text:span text:style-name="T2457">非正式課程</text:span></text:p>
            <text:p text:style-name="P2458">1.「世界閱讀日」活動（第11週）</text:p>
            <text:p text:style-name="P2459">2. 第二次定期評量</text:p>
            <text:p text:style-name="P2460"/>
          </table:table-cell>
        </table:table-row>
        <table:table-row table:style-name="TableRow2461">
          <table:table-cell table:style-name="TableCell2462">
            <text:p text:style-name="P2463">16</text:p>
            <text:p text:style-name="P2464">至</text:p>
            <text:p text:style-name="P2465">20</text:p>
          </table:table-cell>
          <table:table-cell table:style-name="TableCell2466" table:number-columns-spanned="3">
            <text:p text:style-name="P2467"><text:span text:style-name="T2468">正式課程</text:span></text:p>
            <text:p text:style-name="P2469">第三單元：祝福自己的師長。</text:p>
            <text:p text:style-name="P2470">課程說明：能撰寫送給師長的信，以電腦文字方式印出或書信方式寄出，並完成相關的學習教材內容。</text:p>
            <text:p text:style-name="P2471"><text:span text:style-name="T2472">非正式課程</text:span></text:p>
            <text:p text:style-name="P2473">「聖誕節」活動（第18週）</text:p>
            <text:p text:style-name="P2474">第三次定期評量（第21週）</text:p>
          </table:table-cell>
          <table:covered-table-cell/>
          <table:covered-table-cell/>
          <table:table-cell table:style-name="TableCell2475">
            <text:p text:style-name="P2476">16</text:p>
            <text:p text:style-name="P2477">至</text:p>
            <text:p text:style-name="P2478">17</text:p>
          </table:table-cell>
          <table:table-cell table:style-name="TableCell2479">
            <text:p text:style-name="P2480"><text:span text:style-name="T2481">正式課程</text:span></text:p>
            <text:p text:style-name="P2482">第三單元：我要感謝的人。</text:p>
            <text:p text:style-name="P2483">課程說明：能用適當合宜的方式去表達自己的感謝，並完成相關的學習教材內容。</text:p>
            <text:p text:style-name="P2484"><text:span text:style-name="T2485">非正式課程</text:span></text:p>
            <text:p text:style-name="P2486">1.「勞動節」活動（第16週）</text:p>
            <text:p text:style-name="P2487">2．第三次定期評量（第20週）</text:p>
          </table:table-cell>
        </table:table-row>
      </table:table>
      <text:p text:style-name="P2488"/>
      <text:p text:style-name="P2489"/>
      <text:p text:style-name="P2490"/>
      <text:p text:style-name="P2491"/>
      <text:p text:style-name="P2492"/>
      <text:p text:style-name="P2493"/>
      <text:p text:style-name="P2494"/>
      <text:p text:style-name="P2495"/>
      <text:p text:style-name="P2496"/>
      <text:p text:style-name="P2497"/>
      <text:p text:style-name="P249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芫荽" svg:font-family="芫荽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style:letter-kerning="false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字元1" style:display-name="頁首 字元1" style:family="text" style:parent-style-name="預設段落字型"/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875in" fo:margin-bottom="0.3937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6-06-23T05:46:00Z</meta:creation-date>
    <dc:date>2026-06-23T05:47:00Z</dc:date>
    <meta:print-date>2019-05-22T01:14:00Z</meta:print-date>
    <meta:template xlink:href="Normal" xlink:type="simple"/>
    <meta:editing-cycles>3</meta:editing-cycles>
    <meta:editing-duration>PT0S</meta:editing-duration>
    <meta:document-statistic meta:page-count="26" meta:paragraph-count="49" meta:word-count="3714" meta:character-count="24835" meta:row-count="176" meta:non-whitespace-character-count="21170"/>
  </office:meta>
</office:document-meta>
</file>